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  <style:font-face style:name="Microsoft YaHei" svg:font-family="&quot;Microsoft Ya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8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9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" style:family="table-cell" style:parent-style-name="Default" style:data-style-name="N19">
      <style:table-cell-properties fo:border="thin solid #000000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5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0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1" style:family="table-cell" style:parent-style-name="Default" style:data-style-name="N19">
      <style:table-cell-properties fo:border="thin solid #000000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6" style:family="table-cell" style:parent-style-name="Default" style:data-style-name="N19">
      <style:table-cell-properties fo:border="thin solid #000000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8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9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1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38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9" style:family="table-cell" style:parent-style-name="Default" style:data-style-name="N48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6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7" style:family="table-cell" style:parent-style-name="Default" style:data-style-name="N0">
      <style:table-cell-properties fo:border-top="thin solid #000000" fo:border-bottom="thin solid #D9D9D9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8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49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0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1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2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6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7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9" style:family="table-cell" style:parent-style-name="Default" style:data-style-name="N0">
      <style:table-cell-properties fo:border-top="thin solid #808080" fo:border-bottom="thin solid #00000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0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1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62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3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6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7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9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0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1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2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3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4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5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6" style:family="table-cell" style:parent-style-name="Default" style:data-style-name="N0">
      <style:table-cell-properties fo:border-top="thin solid #808080" fo:border-bottom="thin solid #00000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7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8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80" style:family="table-cell" style:parent-style-name="Default" style:data-style-name="N0">
      <style:table-cell-properties fo:border-top="thin solid #808080" fo:border-bottom="none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9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3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/>
    </style:style>
    <style:style style:name="ce9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9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0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03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06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7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9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15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6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7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18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2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12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12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9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1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3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6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7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8" style:family="table-cell" style:parent-style-name="Default" style:data-style-name="N19">
      <style:table-cell-properties fo:border="thin solid #595959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3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4" style:family="table-cell" style:parent-style-name="Default" style:data-style-name="N19">
      <style:table-cell-properties fo:border="thin solid #595959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4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9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50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51" style:family="table-cell" style:parent-style-name="Default" style:data-style-name="N19">
      <style:table-cell-properties fo:border="thin solid #595959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52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3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4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5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6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157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158" style:family="table-cell" style:parent-style-name="Default" style:data-style-name="N48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159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60" style:family="table-cell" style:parent-style-name="Default" style:data-style-name="N0">
      <style:table-cell-properties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4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165" style:family="table-cell" style:parent-style-name="Default" style:data-style-name="N0">
      <style:table-cell-properties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166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7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8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9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0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17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2" style:family="table-cell" style:parent-style-name="Default" style:data-style-name="N0"/>
    <style:style style:name="ce17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4pt" style:font-size-asian="14pt" style:font-size-complex="14pt"/>
    </style:style>
    <style:style style:name="ce17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7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78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7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1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182" style:family="table-cell" style:parent-style-name="Default" style:data-style-name="N0">
      <style:text-properties fo:font-size="14pt" style:font-size-asian="14pt" style:font-size-complex="14pt"/>
    </style:style>
    <style:style style:name="ce1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8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1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2" style:family="table-cell" style:parent-style-name="Default" style:data-style-name="N19">
      <style:table-cell-properties fo:border="thin solid #595959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1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7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8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9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0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1" style:family="table-cell" style:parent-style-name="Default" style:data-style-name="N19">
      <style:table-cell-properties fo:border="thin solid #595959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0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3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7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8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9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0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1" style:family="table-cell" style:parent-style-name="Default" style:data-style-name="N19">
      <style:table-cell-properties fo:border="thin solid #595959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12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4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5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6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7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8" style:family="table-cell" style:parent-style-name="Default" style:data-style-name="N14"/>
    <style:style style:name="ce21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21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5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/>
    </style:style>
    <style:style style:name="ce226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27" style:family="table-cell" style:parent-style-name="Default" style:data-style-name="N48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2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29" style:family="table-cell" style:parent-style-name="Default" style:data-style-name="N19">
      <style:table-cell-properties fo:border-top="thin solid #595959" fo:border-bottom="thin solid #595959" fo:border-left="none" fo:border-right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30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2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3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4" style:family="table-cell" style:parent-style-name="Default" style:data-style-name="N0">
      <style:table-cell-properties fo:border-top="thin solid #000000" fo:border-bottom="thin solid #595959" fo:border-left="thin solid #000000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235" style:family="table-cell" style:parent-style-name="Default" style:data-style-name="N0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6" style:family="table-cell" style:parent-style-name="Default" style:data-style-name="N48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7" style:family="table-cell" style:parent-style-name="Default" style:data-style-name="N0">
      <style:table-cell-properties fo:border-top="thin solid #000000" fo:border-bottom="thin solid #D9D9D9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8" style:family="table-cell" style:parent-style-name="Default" style:data-style-name="N0">
      <style:table-cell-properties fo:border-top="thin solid #000000" fo:border-bottom="thin solid #595959" fo:border-left="thin solid #595959" fo:border-right="thin solid #000000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0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1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2" style:family="table-cell" style:parent-style-name="Default" style:data-style-name="N30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4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5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7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8" style:family="table-cell" style:parent-style-name="Default" style:data-style-name="N0">
      <style:table-cell-properties fo:border-top="thin solid #595959" fo:border-bottom="thin solid #000000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9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1" style:family="table-cell" style:parent-style-name="Default" style:data-style-name="N0">
      <style:table-cell-properties fo:border-top="thin solid #595959" fo:border-bottom="thin solid #000000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2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3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4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5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6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7" style:family="table-cell" style:parent-style-name="Default" style:data-style-name="N14">
      <style:table-cell-properties fo:border-top="thin solid #000000" fo:border-bottom="thin solid #000000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8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9" style:family="table-cell" style:parent-style-name="Default" style:data-style-name="N19">
      <style:table-cell-properties fo:border-top="thin solid #595959" fo:border-bottom="thin solid #000000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261" style:family="table-cell" style:parent-style-name="Default" style:data-style-name="N19">
      <style:table-cell-properties fo:border-top="thin solid #595959" fo:border-bottom="none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62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3" style:family="table-cell" style:parent-style-name="Default" style:data-style-name="N0">
      <style:table-cell-properties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264" style:family="table-cell" style:parent-style-name="Default" style:data-style-name="N48"/>
    <style:style style:name="ce265" style:family="table-cell" style:parent-style-name="Default" style:data-style-name="N0">
      <style:text-properties fo:font-size="11pt" style:font-size-asian="11pt" style:font-size-complex="11pt"/>
    </style:style>
    <style:style style:name="ce26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0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1" style:family="table-cell" style:parent-style-name="Default" style:data-style-name="N19">
      <style:table-cell-properties fo:border="thin solid #000000" style:vertical-align="middle" fo:background-color="#EDEADD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2" style:family="table-cell" style:parent-style-name="Default" style:data-style-name="N14">
      <style:table-cell-properties fo:border="thin solid #000000" style:vertical-align="middle" fo:wrap-option="wrap" fo:background-color="#EDEAD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73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4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5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6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7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27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79" style:family="table-cell" style:parent-style-name="Default" style:data-style-name="N0">
      <style:table-cell-properties fo:border-top="thin solid #D9D9D9" fo:border-bottom="thin solid #D9D9D9" fo:border-left="none" fo:border-right="thin solid #D9D9D9" style:vertical-align="middle" fo:wrap-option="wrap" fo:background-color="#002060" style:repeat-content="false"/>
      <style:paragraph-properties fo:text-align="center"/>
      <style:text-properties fo:color="#FFFFFF" style:font-name="Microsoft YaHei" style:font-name-asian="Microsoft YaHei" style:font-name-complex="Microsoft YaHei" fo:font-size="14pt" style:font-size-asian="14pt" style:font-size-complex="14pt"/>
    </style:style>
    <style:style style:name="ce28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81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2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8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6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/>
    </style:style>
    <style:style style:name="ce28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90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1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9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5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7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8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99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0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0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0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4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6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08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9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10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1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3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4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5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6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7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8" style:family="table-cell" style:parent-style-name="Default" style:data-style-name="N0">
      <style:table-cell-properties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36pt" style:font-size-asian="36pt" style:font-size-complex="36pt" fo:font-weight="bold" style:font-weight-asian="bold" style:font-weight-complex="bold"/>
    </style:style>
    <style:style style:name="ce320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21" style:family="table-cell" style:parent-style-name="Default" style:data-style-name="N48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2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1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3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3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340" style:family="table-cell" style:parent-style-name="Default" style:data-style-name="N0">
      <style:table-cell-properties fo:border-top="none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1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2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3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4" style:family="table-cell" style:parent-style-name="Default" style:data-style-name="N14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45" style:family="table-cell" style:parent-style-name="Default" style:data-style-name="N1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46" style:family="table-cell" style:parent-style-name="Default" style:data-style-name="N0">
      <style:table-cell-properties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47" style:family="table-cell" style:parent-style-name="Default" style:data-style-name="N0"/>
    <style:style style:name="ce348" style:family="table-cell" style:parent-style-name="Default" style:data-style-name="N0">
      <style:table-cell-properties style:vertical-align="automatic"/>
    </style:style>
    <style:style style:name="ce349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0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1" style:family="table-cell" style:parent-style-name="Default" style:data-style-name="N4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2" style:family="table-cell" style:parent-style-name="Default" style:data-style-name="N4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3" style:family="table-cell" style:parent-style-name="Default" style:data-style-name="N4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5" style:family="table-cell" style:parent-style-name="Default" style:data-style-name="N49">
      <style:table-cell-properties fo:border="thin solid #000000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35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7" style:family="table-cell" style:parent-style-name="Default" style:data-style-name="N0">
      <style:table-cell-properties fo:background-color="#F4FBFE"/>
    </style:style>
    <style:style style:name="ce358" style:family="table-cell" style:parent-style-name="Default" style:data-style-name="N0"/>
    <style:style style:name="ce359" style:family="table-cell" style:parent-style-name="Default" style:data-style-name="N0"/>
    <style:style style:name="ce3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2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3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4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5" style:family="table-cell" style:parent-style-name="Default" style:data-style-name="N14">
      <style:table-cell-properties fo:border="thin solid #000000" style:vertical-align="middle" fo:wrap-option="wrap" fo:background-color="#FCECE4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66" style:family="table-cell" style:parent-style-name="Default" style:data-style-name="N19">
      <style:table-cell-properties fo:border="thin solid #000000" style:vertical-align="middle" fo:background-color="#FCECE4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367" style:family="table-cell" style:parent-style-name="Default" style:data-style-name="N0">
      <style:table-cell-properties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74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7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7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4pt" style:font-size-asian="24pt" style:font-size-complex="24pt" fo:font-weight="bold" style:font-weight-asian="bold" style:font-weight-complex="bold"/>
    </style:style>
    <style:style style:name="ce37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7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40pt" style:font-size-asian="40pt" style:font-size-complex="40pt" fo:font-weight="bold" style:font-weight-asian="bold" style:font-weight-complex="bold"/>
    </style:style>
    <style:style style:name="ce37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36pt" style:font-size-asian="36pt" style:font-size-complex="36pt" fo:font-weight="bold" style:font-weight-asian="bold" style:font-weight-complex="bold"/>
    </style:style>
    <style:style style:name="ce380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8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8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4pt" style:font-size-asian="14pt" style:font-size-complex="14pt" fo:font-weight="bold" style:font-weight-asian="bold" style:font-weight-complex="bold"/>
    </style:style>
    <style:style style:name="ce383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38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38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38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48pt" style:font-size-asian="48pt" style:font-size-complex="48pt" fo:font-weight="bold" style:font-weight-asian="bold" style:font-weight-complex="bold"/>
    </style:style>
    <style:style style:name="ce38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89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9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9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94" style:family="table-cell" style:parent-style-name="Default" style:data-style-name="N0"/>
    <style:style style:name="ce395" style:family="table-cell" style:parent-style-name="Default" style:data-style-name="N0">
      <style:table-cell-properties style:vertical-align="automatic"/>
    </style:style>
    <style:style style:name="ce3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7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398" style:family="table-cell" style:parent-style-name="Default" style:data-style-name="N0">
      <style:table-cell-properties fo:border-top="thin solid #000000" fo:border-bottom="thin solid #808080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99" style:family="table-cell" style:parent-style-name="Default" style:data-style-name="N0">
      <style:table-cell-properties fo:border-top="thin solid #000000" fo:border-bottom="thin solid #808080" fo:border-left="none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6pt" style:font-size-asian="26pt" style:font-size-complex="26pt" fo:font-weight="bold" style:font-weight-asian="bold" style:font-weight-complex="bold"/>
    </style:style>
    <style:style style:name="ce40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6pt" style:font-size-asian="26pt" style:font-size-complex="26pt" fo:font-weight="bold" style:font-weight-asian="bold" style:font-weight-complex="bold"/>
    </style:style>
    <style:style style:name="ce402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3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404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405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406" style:family="table-cell" style:parent-style-name="Default" style:data-style-name="N0">
      <style:table-cell-properties fo:border-top="thin solid #000000" fo:border-bottom="thin solid #808080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T1" style:family="text" style:parent-style-name="Default">
      <style:text-properties fo:color="#FFFFFF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Microsoft YaHei" style:font-name-asian="Microsoft YaHei" style:font-name-complex="Microsoft Ya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36pt" style:font-size-asian="36pt" style:font-size-complex="3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FFFFFF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FFFFFF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Microsoft YaHei" style:font-name-asian="Microsoft YaHei" style:font-name-complex="Microsoft Ya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5236111111111cm"/>
    </style:style>
    <style:style style:name="co2" style:family="table-column">
      <style:table-column-properties fo:break-before="auto" style:column-width="0.599722222222222cm"/>
    </style:style>
    <style:style style:name="co3" style:family="table-column">
      <style:table-column-properties fo:break-before="auto" style:column-width="4.14513888888889cm" style:use-optimal-column-width="true"/>
    </style:style>
    <style:style style:name="co4" style:family="table-column">
      <style:table-column-properties fo:break-before="auto" style:column-width="7.63763888888889cm" style:use-optimal-column-width="true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2.18722222222222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5.94430555555556cm"/>
    </style:style>
    <style:style style:name="co9" style:family="table-column">
      <style:table-column-properties fo:break-before="auto" style:column-width="4.74486111111111cm"/>
    </style:style>
    <style:style style:name="co10" style:family="table-column">
      <style:table-column-properties fo:break-before="auto" style:column-width="2.61055555555556cm"/>
    </style:style>
    <style:style style:name="co11" style:family="table-column">
      <style:table-column-properties fo:break-before="auto" style:column-width="2.73402777777778cm"/>
    </style:style>
    <style:style style:name="co12" style:family="table-column">
      <style:table-column-properties fo:break-before="auto" style:column-width="1.67569444444444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83444444444444cm"/>
    </style:style>
    <style:style style:name="co15" style:family="table-column">
      <style:table-column-properties fo:break-before="auto" style:column-width="0.970138888888889cm"/>
    </style:style>
    <style:style style:name="co16" style:family="table-column">
      <style:table-column-properties fo:break-before="auto" style:column-width="0.670277777777778cm"/>
    </style:style>
    <style:style style:name="co17" style:family="table-column">
      <style:table-column-properties fo:break-before="auto" style:column-width="2.99861111111111cm" style:use-optimal-column-width="true"/>
    </style:style>
    <style:style style:name="co18" style:family="table-column">
      <style:table-column-properties fo:break-before="auto" style:column-width="6.29708333333333cm"/>
    </style:style>
    <style:style style:name="co19" style:family="table-column">
      <style:table-column-properties fo:break-before="auto" style:column-width="8.36083333333333cm"/>
    </style:style>
    <style:style style:name="co20" style:family="table-column">
      <style:table-column-properties fo:break-before="auto" style:column-width="1.88736111111111cm" style:use-optimal-column-width="true"/>
    </style:style>
    <style:style style:name="co21" style:family="table-column">
      <style:table-column-properties fo:break-before="auto" style:column-width="2.46944444444444cm"/>
    </style:style>
    <style:style style:name="co22" style:family="table-column">
      <style:table-column-properties fo:break-before="auto" style:column-width="3.77472222222222cm"/>
    </style:style>
    <style:style style:name="co23" style:family="table-column">
      <style:table-column-properties fo:break-before="auto" style:column-width="3.43958333333333cm"/>
    </style:style>
    <style:style style:name="co24" style:family="table-column">
      <style:table-column-properties fo:break-before="auto" style:column-width="4.09222222222222cm"/>
    </style:style>
    <style:style style:name="co25" style:family="table-column">
      <style:table-column-properties fo:break-before="auto" style:column-width="3.19263888888889cm"/>
    </style:style>
    <style:style style:name="co26" style:family="table-column">
      <style:table-column-properties fo:break-before="auto" style:column-width="3.96875cm" style:use-optimal-column-width="true"/>
    </style:style>
    <style:style style:name="co27" style:family="table-column">
      <style:table-column-properties fo:break-before="auto" style:column-width="3.88055555555556cm"/>
    </style:style>
    <style:style style:name="co28" style:family="table-column">
      <style:table-column-properties fo:break-before="auto" style:column-width="2.99861111111111cm"/>
    </style:style>
    <style:style style:name="co29" style:family="table-column">
      <style:table-column-properties fo:break-before="auto" style:column-width="0.529166666666667cm"/>
    </style:style>
    <style:style style:name="co30" style:family="table-column">
      <style:table-column-properties fo:break-before="auto" style:column-width="3.24555555555556cm"/>
    </style:style>
    <style:style style:name="co31" style:family="table-column">
      <style:table-column-properties fo:break-before="auto" style:column-width="6.15597222222222cm"/>
    </style:style>
    <style:style style:name="co32" style:family="table-column">
      <style:table-column-properties fo:break-before="auto" style:column-width="2.20486111111111cm"/>
    </style:style>
    <style:style style:name="co33" style:family="table-column">
      <style:table-column-properties fo:break-before="auto" style:column-width="2.66347222222222cm"/>
    </style:style>
    <style:style style:name="co34" style:family="table-column">
      <style:table-column-properties fo:break-before="auto" style:column-width="4.65666666666667cm"/>
    </style:style>
    <style:style style:name="co35" style:family="table-column">
      <style:table-column-properties fo:break-before="auto" style:column-width="4.33916666666667cm"/>
    </style:style>
    <style:style style:name="co36" style:family="table-column">
      <style:table-column-properties fo:break-before="auto" style:column-width="4.35680555555555cm"/>
    </style:style>
    <style:style style:name="co37" style:family="table-column">
      <style:table-column-properties fo:break-before="auto" style:column-width="4.40972222222222cm"/>
    </style:style>
    <style:style style:name="co38" style:family="table-column">
      <style:table-column-properties fo:break-before="auto" style:column-width="5.02708333333333cm"/>
    </style:style>
    <style:style style:name="co39" style:family="table-column">
      <style:table-column-properties fo:break-before="auto" style:column-width="3.73944444444444cm"/>
    </style:style>
    <style:style style:name="co40" style:family="table-column">
      <style:table-column-properties fo:break-before="auto" style:column-width="3.58069444444444cm"/>
    </style:style>
    <style:style style:name="co41" style:family="table-column">
      <style:table-column-properties fo:break-before="auto" style:column-width="1.72861111111111cm"/>
    </style:style>
    <style:style style:name="co42" style:family="table-column">
      <style:table-column-properties fo:break-before="auto" style:column-width="3.15736111111111cm"/>
    </style:style>
    <style:style style:name="co43" style:family="table-column">
      <style:table-column-properties fo:break-before="auto" style:column-width="3.28083333333333cm"/>
    </style:style>
    <style:style style:name="co44" style:family="table-column">
      <style:table-column-properties fo:break-before="auto" style:column-width="2.80458333333333cm"/>
    </style:style>
    <style:style style:name="co45" style:family="table-column">
      <style:table-column-properties fo:break-before="auto" style:column-width="2.78694444444444cm"/>
    </style:style>
    <style:style style:name="co46" style:family="table-column">
      <style:table-column-properties fo:break-before="auto" style:column-width="2.96333333333333cm"/>
    </style:style>
    <style:style style:name="co47" style:family="table-column">
      <style:table-column-properties fo:break-before="auto" style:column-width="2.38125cm"/>
    </style:style>
    <style:style style:name="co48" style:family="table-column">
      <style:table-column-properties fo:break-before="auto" style:column-width="1.99319444444444cm"/>
    </style:style>
    <style:style style:name="co49" style:family="table-column">
      <style:table-column-properties fo:break-before="auto" style:column-width="2.61055555555556cm" style:use-optimal-column-width="true"/>
    </style:style>
    <style:style style:name="co50" style:family="table-column">
      <style:table-column-properties fo:break-before="auto" style:column-width="1.02305555555556cm"/>
    </style:style>
    <style:style style:name="co51" style:family="table-column">
      <style:table-column-properties fo:break-before="auto" style:column-width="6.68513888888889cm"/>
    </style:style>
    <style:style style:name="co52" style:family="table-column">
      <style:table-column-properties fo:break-before="auto" style:column-width="0.194027777777778cm"/>
    </style:style>
    <style:style style:name="co53" style:family="table-column">
      <style:table-column-properties fo:break-before="auto" style:column-width="2.01083333333333cm"/>
    </style:style>
    <style:style style:name="co54" style:family="table-column">
      <style:table-column-properties fo:break-before="auto" style:column-width="0.758472222222222cm"/>
    </style:style>
    <style:style style:name="co55" style:family="table-column">
      <style:table-column-properties fo:break-before="auto" style:column-width="3.79236111111111cm"/>
    </style:style>
    <style:style style:name="co56" style:family="table-column">
      <style:table-column-properties fo:break-before="auto" style:column-width="6.70277777777778cm"/>
    </style:style>
    <style:style style:name="co57" style:family="table-column">
      <style:table-column-properties fo:break-before="auto" style:column-width="3.59833333333333cm"/>
    </style:style>
    <style:style style:name="co58" style:family="table-column">
      <style:table-column-properties fo:break-before="auto" style:column-width="4.37444444444444cm"/>
    </style:style>
    <style:style style:name="co59" style:family="table-column">
      <style:table-column-properties fo:break-before="auto" style:column-width="3.01625cm"/>
    </style:style>
    <style:style style:name="co60" style:family="table-column">
      <style:table-column-properties fo:break-before="auto" style:column-width="3.21027777777778cm"/>
    </style:style>
    <style:style style:name="co61" style:family="table-column">
      <style:table-column-properties fo:break-before="auto" style:column-width="2.2225cm"/>
    </style:style>
    <style:style style:name="co62" style:family="table-column">
      <style:table-column-properties fo:break-before="auto" style:column-width="0.246944444444444cm"/>
    </style:style>
    <style:style style:name="co63" style:family="table-column">
      <style:table-column-properties fo:break-before="auto" style:column-width="6.68513888888889cm" style:use-optimal-column-width="true"/>
    </style:style>
    <style:style style:name="co64" style:family="table-column">
      <style:table-column-properties fo:break-before="auto" style:column-width="1.88736111111111cm"/>
    </style:style>
    <style:style style:name="co65" style:family="table-column">
      <style:table-column-properties fo:break-before="auto" style:column-width="2.41652777777778cm"/>
    </style:style>
    <style:style style:name="co66" style:family="table-column">
      <style:table-column-properties fo:break-before="auto" style:column-width="4.16277777777778cm"/>
    </style:style>
    <style:style style:name="co67" style:family="table-column">
      <style:table-column-properties fo:break-before="auto" style:column-width="4.55083333333333cm"/>
    </style:style>
    <style:style style:name="co68" style:family="table-column">
      <style:table-column-properties fo:break-before="auto" style:column-width="2.52236111111111cm"/>
    </style:style>
    <style:style style:name="co69" style:family="table-column">
      <style:table-column-properties fo:break-before="auto" style:column-width="3.38666666666667cm" style:use-optimal-column-width="true"/>
    </style:style>
    <style:style style:name="co70" style:family="table-column">
      <style:table-column-properties fo:break-before="auto" style:column-width="2.02847222222222cm"/>
    </style:style>
    <style:style style:name="ro1" style:family="table-row">
      <style:table-row-properties style:row-height="81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7pt" style:use-optimal-row-height="tru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6.9pt" style:use-optimal-row-height="false" fo:break-before="auto"/>
    </style:style>
    <style:style style:name="ro9" style:family="table-row">
      <style:table-row-properties style:row-height="98.6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44.2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91.5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89.25pt" style:use-optimal-row-height="false" fo:break-before="auto"/>
    </style:style>
    <style:style style:name="ro16" style:family="table-row">
      <style:table-row-properties style:row-height="35.25pt" style:use-optimal-row-height="false" fo:break-before="auto"/>
    </style:style>
    <style:style style:name="ro17" style:family="table-row">
      <style:table-row-properties style:row-height="46.15pt" style:use-optimal-row-height="false" fo:break-before="auto"/>
    </style:style>
    <style:style style:name="ro18" style:family="table-row">
      <style:table-row-properties style:row-height="83.25pt" style:use-optimal-row-height="false" fo:break-before="auto"/>
    </style:style>
    <style:style style:name="ro19" style:family="table-row">
      <style:table-row-properties style:row-height="20.25pt" style:use-optimal-row-height="false" fo:break-before="auto"/>
    </style:style>
    <style:style style:name="ro20" style:family="table-row">
      <style:table-row-properties style:row-height="19.15pt" style:use-optimal-row-height="false" fo:break-before="auto"/>
    </style:style>
    <style:style style:name="ro21" style:family="table-row">
      <style:table-row-properties style:row-height="83pt" style:use-optimal-row-height="false" fo:break-before="auto"/>
    </style:style>
    <style:style style:name="ro22" style:family="table-row">
      <style:table-row-properties style:row-height="21pt" style:use-optimal-row-height="false" fo:break-before="auto"/>
    </style:style>
    <style:style style:name="ro23" style:family="table-row">
      <style:table-row-properties style:row-height="44pt" style:use-optimal-row-height="false" fo:break-before="auto"/>
    </style:style>
    <style:style style:name="ro24" style:family="table-row">
      <style:table-row-properties style:row-height="20pt" style:use-optimal-row-height="false" fo:break-before="auto"/>
    </style:style>
    <style:style style:name="ro25" style:family="table-row">
      <style:table-row-properties style:row-height="64.5pt" style:use-optimal-row-height="false" fo:break-before="auto"/>
    </style:style>
    <style:style style:name="ro26" style:family="table-row">
      <style:table-row-properties style:row-height="40.5pt" style:use-optimal-row-height="false" fo:break-before="auto"/>
    </style:style>
    <style:style style:name="ro27" style:family="table-row">
      <style:table-row-properties style:row-height="69.75pt" style:use-optimal-row-height="false" fo:break-before="auto"/>
    </style:style>
    <style:style style:name="ro28" style:family="table-row">
      <style:table-row-properties style:row-height="27pt" style:use-optimal-row-height="false" fo:break-before="auto"/>
    </style:style>
    <style:style style:name="ro29" style:family="table-row">
      <style:table-row-properties style:row-height="30.75pt" style:use-optimal-row-height="false" fo:break-before="auto"/>
    </style:style>
    <style:style style:name="ro30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  <style:style style:name="ta5" style:family="table" style:master-page-name="mp5">
      <style:table-properties table:display="false" style:writing-mode="lr-tb"/>
    </style:style>
    <style:style style:name="ta6" style:family="table" style:master-page-name="mp6">
      <style:table-properties table:display="false" style:writing-mode="lr-tb"/>
    </style:style>
    <style:style style:name="ta7" style:family="table" style:master-page-name="mp7">
      <style:table-properties table:display="false" style:writing-mode="lr-tb"/>
    </style:style>
    <style:style style:name="ta8" style:family="table" style:master-page-name="mp8">
      <style:table-properties table:display="false" style:writing-mode="lr-tb"/>
    </style:style>
    <style:style style:name="ce4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0:.$A$170]; [.A170])+COUNTIF([.$A$180:.$A$183]; [.A170])&gt;1;NOT(ISBLANK([.A170]))))" style:apply-style-name="cf1" style:base-cell-address="總表.A170"/>
    </style:style>
    <style:style style:name="ce4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0:.$A$170]; [.A170])+COUNTIF([.$A$180:.$A$183]; [.A170])&gt;1;NOT(ISBLANK([.A170]))))" style:apply-style-name="cf1" style:base-cell-address="總表.A170"/>
    </style:style>
    <style:style style:name="ce4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7:.$A$178]; [.A177])&gt;1;NOT(ISBLANK([.A177]))))" style:apply-style-name="cf1" style:base-cell-address="總表.A177"/>
    </style:style>
    <style:style style:name="ce4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9:.$A$179]; [.A179])&gt;1;NOT(ISBLANK([.A179]))))" style:apply-style-name="cf1" style:base-cell-address="總表.A179"/>
    </style:style>
    <style:style style:name="ce4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4:.$A$186]; [.A184])+COUNTIF([.$A$191:.$A$191]; [.A184])&gt;1;NOT(ISBLANK([.A184]))))" style:apply-style-name="cf1" style:base-cell-address="總表.A184"/>
    </style:style>
    <style:style style:name="ce4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4:.$A$186]; [.A184])+COUNTIF([.$A$191:.$A$191]; [.A184])&gt;1;NOT(ISBLANK([.A184]))))" style:apply-style-name="cf1" style:base-cell-address="總表.A184"/>
    </style:style>
    <style:style style:name="ce4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7:.$A$187]; [.A187])&gt;1;NOT(ISBLANK([.A187]))))" style:apply-style-name="cf1" style:base-cell-address="總表.A187"/>
    </style:style>
    <style:style style:name="ce4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1:.$A$172]; [.A171])&gt;1;NOT(ISBLANK([.A171]))))" style:apply-style-name="cf1" style:base-cell-address="總表.A171"/>
    </style:style>
    <style:style style:name="ce4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9:.$A$169]; [.A169])&gt;1;NOT(ISBLANK([.A169]))))" style:apply-style-name="cf1" style:base-cell-address="總表.A169"/>
    </style:style>
    <style:style style:name="ce4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6:.$A$168]; [.A166])&gt;1;NOT(ISBLANK([.A166]))))" style:apply-style-name="cf1" style:base-cell-address="總表.A166"/>
    </style:style>
    <style:style style:name="ce4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6:.$A$168]; [.A166])&gt;1;NOT(ISBLANK([.A166]))))" style:apply-style-name="cf1" style:base-cell-address="總表.A166"/>
    </style:style>
    <style:style style:name="ce4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3:.$A$175]; [.A173])&gt;1;NOT(ISBLANK([.A173]))))" style:apply-style-name="cf1" style:base-cell-address="總表.A173"/>
    </style:style>
    <style:style style:name="ce4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6:.$A$176]; [.A176])&gt;1;NOT(ISBLANK([.A176]))))" style:apply-style-name="cf1" style:base-cell-address="總表.A176"/>
    </style:style>
    <style:style style:name="ce4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2:.$A$162]; [.A162])&gt;1;NOT(ISBLANK([.A162]))))" style:apply-style-name="cf1" style:base-cell-address="總表.A162"/>
    </style:style>
    <style:style style:name="ce4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1:.$A$161]; [.A161])&gt;1;NOT(ISBLANK([.A161]))))" style:apply-style-name="cf1" style:base-cell-address="總表.A161"/>
    </style:style>
    <style:style style:name="ce4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8:.$A$160]; [.A158])&gt;1;NOT(ISBLANK([.A158]))))" style:apply-style-name="cf1" style:base-cell-address="總表.A158"/>
    </style:style>
    <style:style style:name="ce4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8:.$A$160]; [.A158])&gt;1;NOT(ISBLANK([.A158]))))" style:apply-style-name="cf1" style:base-cell-address="總表.A158"/>
    </style:style>
    <style:style style:name="ce4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8:.$A$188]; [.A188])&gt;1;NOT(ISBLANK([.A188]))))" style:apply-style-name="cf1" style:base-cell-address="總表.A188"/>
    </style:style>
    <style:style style:name="ce4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9:.$A$190]; [.A189])&gt;1;NOT(ISBLANK([.A189]))))" style:apply-style-name="cf1" style:base-cell-address="總表.A189"/>
    </style:style>
    <style:style style:name="ce4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9:.$A$190]; [.A189])&gt;1;NOT(ISBLANK([.A189]))))" style:apply-style-name="cf1" style:base-cell-address="總表.A189"/>
    </style:style>
    <style:style style:name="ce4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40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2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5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8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0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2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3:.$A$133]; [.A133])&gt;1;NOT(ISBLANK([.A133]))))" style:apply-style-name="cf1" style:base-cell-address="總表.A133"/>
    </style:style>
    <style:style style:name="ce4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4:.$A$134]; [.A134])&gt;1;NOT(ISBLANK([.A134]))))" style:apply-style-name="cf1" style:base-cell-address="總表.A134"/>
    </style:style>
    <style:style style:name="ce4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5:.$A$135]; [.A135])&gt;1;NOT(ISBLANK([.A135]))))" style:apply-style-name="cf1" style:base-cell-address="總表.A135"/>
    </style:style>
    <style:style style:name="ce4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6:.$A$136]; [.A136])&gt;1;NOT(ISBLANK([.A136]))))" style:apply-style-name="cf1" style:base-cell-address="總表.A136"/>
    </style:style>
    <style:style style:name="ce4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2:.$A$112]; [.A112])&gt;1;NOT(ISBLANK([.A112]))))" style:apply-style-name="cf1" style:base-cell-address="總表.A112"/>
    </style:style>
    <style:style style:name="ce4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3:.$A$114]; [.A113])&gt;1;NOT(ISBLANK([.A113]))))" style:apply-style-name="cf1" style:base-cell-address="總表.A113"/>
    </style:style>
    <style:style style:name="ce4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5:.$A$118]; [.A115])&gt;1;NOT(ISBLANK([.A115]))))" style:apply-style-name="cf1" style:base-cell-address="總表.A115"/>
    </style:style>
    <style:style style:name="ce4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5:.$A$118]; [.A115])&gt;1;NOT(ISBLANK([.A115]))))" style:apply-style-name="cf1" style:base-cell-address="總表.A115"/>
    </style:style>
    <style:style style:name="ce4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9:.$A$119]; [.A119])&gt;1;NOT(ISBLANK([.A119]))))" style:apply-style-name="cf1" style:base-cell-address="總表.A119"/>
    </style:style>
    <style:style style:name="ce4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0:.$A$122]; [.A120])&gt;1;NOT(ISBLANK([.A120]))))" style:apply-style-name="cf1" style:base-cell-address="總表.A120"/>
    </style:style>
    <style:style style:name="ce4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0:.$A$122]; [.A120])&gt;1;NOT(ISBLANK([.A120]))))" style:apply-style-name="cf1" style:base-cell-address="總表.A120"/>
    </style:style>
    <style:style style:name="ce4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3:.$A$124]; [.A123])&gt;1;NOT(ISBLANK([.A123]))))" style:apply-style-name="cf1" style:base-cell-address="總表.A123"/>
    </style:style>
    <style:style style:name="ce4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3:.$A$124]; [.A123])&gt;1;NOT(ISBLANK([.A123]))))" style:apply-style-name="cf1" style:base-cell-address="總表.A123"/>
    </style:style>
    <style:style style:name="ce4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5:.$A$125]; [.A125])&gt;1;NOT(ISBLANK([.A125]))))" style:apply-style-name="cf1" style:base-cell-address="總表.A125"/>
    </style:style>
    <style:style style:name="ce4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6:.$A$126]; [.A126])&gt;1;NOT(ISBLANK([.A126]))))" style:apply-style-name="cf1" style:base-cell-address="總表.A126"/>
    </style:style>
    <style:style style:name="ce4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7:.$A$129]; [.A127])&gt;1;NOT(ISBLANK([.A127]))))" style:apply-style-name="cf1" style:base-cell-address="總表.A127"/>
    </style:style>
    <style:style style:name="ce4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7:.$A$129]; [.A127])&gt;1;NOT(ISBLANK([.A127]))))" style:apply-style-name="cf1" style:base-cell-address="總表.A127"/>
    </style:style>
    <style:style style:name="ce4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7:.$A$139]; [.A137])&gt;1;NOT(ISBLANK([.A137]))))" style:apply-style-name="cf1" style:base-cell-address="總表.A137"/>
    </style:style>
    <style:style style:name="ce4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7:.$A$139]; [.A137])&gt;1;NOT(ISBLANK([.A137]))))" style:apply-style-name="cf1" style:base-cell-address="總表.A137"/>
    </style:style>
    <style:style style:name="ce4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0:.$A$141]; [.A140])&gt;1;NOT(ISBLANK([.A140]))))" style:apply-style-name="cf1" style:base-cell-address="總表.A140"/>
    </style:style>
    <style:style style:name="ce4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0:.$A$141]; [.A140])&gt;1;NOT(ISBLANK([.A140]))))" style:apply-style-name="cf1" style:base-cell-address="總表.A140"/>
    </style:style>
    <style:style style:name="ce4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2:.$A$142]; [.A142])&gt;1;NOT(ISBLANK([.A142]))))" style:apply-style-name="cf1" style:base-cell-address="總表.A142"/>
    </style:style>
    <style:style style:name="ce4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3:.$A$143]; [.A143])&gt;1;NOT(ISBLANK([.A143]))))" style:apply-style-name="cf1" style:base-cell-address="總表.A143"/>
    </style:style>
    <style:style style:name="ce4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4:.$A$144]; [.A144])&gt;1;NOT(ISBLANK([.A144]))))" style:apply-style-name="cf1" style:base-cell-address="總表.A144"/>
    </style:style>
    <style:style style:name="ce4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5:.$A$105]; [.A105])&gt;1;NOT(ISBLANK([.A105]))))" style:apply-style-name="cf1" style:base-cell-address="總表.A105"/>
    </style:style>
    <style:style style:name="ce4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6:.$A$106]; [.A106])&gt;1;NOT(ISBLANK([.A106]))))" style:apply-style-name="cf1" style:base-cell-address="總表.A106"/>
    </style:style>
    <style:style style:name="ce4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7:.$A$107]; [.A107])&gt;1;NOT(ISBLANK([.A107]))))" style:apply-style-name="cf1" style:base-cell-address="總表.A107"/>
    </style:style>
    <style:style style:name="ce4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8:.$A$108]; [.A108])&gt;1;NOT(ISBLANK([.A108]))))" style:apply-style-name="cf1" style:base-cell-address="總表.A108"/>
    </style:style>
    <style:style style:name="ce4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9:.$A$109]; [.A109])&gt;1;NOT(ISBLANK([.A109]))))" style:apply-style-name="cf1" style:base-cell-address="總表.A109"/>
    </style:style>
    <style:style style:name="ce4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0:.$A$111]; [.A110])&gt;1;NOT(ISBLANK([.A110]))))" style:apply-style-name="cf1" style:base-cell-address="總表.A110"/>
    </style:style>
    <style:style style:name="ce4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5:.$A$147]; [.A145])&gt;1;NOT(ISBLANK([.A145]))))" style:apply-style-name="cf1" style:base-cell-address="總表.A145"/>
    </style:style>
    <style:style style:name="ce4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5:.$A$147]; [.A145])&gt;1;NOT(ISBLANK([.A145]))))" style:apply-style-name="cf1" style:base-cell-address="總表.A145"/>
    </style:style>
    <style:style style:name="ce4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1:.$A$153]; [.A151])&gt;1;NOT(ISBLANK([.A151]))))" style:apply-style-name="cf1" style:base-cell-address="總表.A151"/>
    </style:style>
    <style:style style:name="ce4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1:.$A$153]; [.A151])&gt;1;NOT(ISBLANK([.A151]))))" style:apply-style-name="cf1" style:base-cell-address="總表.A151"/>
    </style:style>
    <style:style style:name="ce4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4:.$A$154]; [.A154])&gt;1;NOT(ISBLANK([.A154]))))" style:apply-style-name="cf1" style:base-cell-address="總表.A154"/>
    </style:style>
    <style:style style:name="ce4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5:.$A$155]; [.A155])&gt;1;NOT(ISBLANK([.A155]))))" style:apply-style-name="cf1" style:base-cell-address="總表.A155"/>
    </style:style>
    <style:style style:name="ce4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6:.$A$157]; [.A156])&gt;1;NOT(ISBLANK([.A156]))))" style:apply-style-name="cf1" style:base-cell-address="總表.A156"/>
    </style:style>
    <style:style style:name="ce4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6:.$A$157]; [.A156])&gt;1;NOT(ISBLANK([.A156]))))" style:apply-style-name="cf1" style:base-cell-address="總表.A156"/>
    </style:style>
    <style:style style:name="ce4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6:.$A$96]; [.A96])&gt;1;NOT(ISBLANK([.A96]))))" style:apply-style-name="cf1" style:base-cell-address="總表.A96"/>
    </style:style>
    <style:style style:name="ce4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7:.$A$97]; [.A97])&gt;1;NOT(ISBLANK([.A97]))))" style:apply-style-name="cf1" style:base-cell-address="總表.A97"/>
    </style:style>
    <style:style style:name="ce4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1:.$A$103]; [.A101])&gt;1;NOT(ISBLANK([.A101]))))" style:apply-style-name="cf1" style:base-cell-address="總表.A101"/>
    </style:style>
    <style:style style:name="ce5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1:.$A$103]; [.A101])&gt;1;NOT(ISBLANK([.A101]))))" style:apply-style-name="cf1" style:base-cell-address="總表.A101"/>
    </style:style>
    <style:style style:name="ce5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4:.$A$104]; [.A104])&gt;1;NOT(ISBLANK([.A104]))))" style:apply-style-name="cf1" style:base-cell-address="總表.A104"/>
    </style:style>
    <style:style style:name="ce5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9:.$A$89]; [.A89])&gt;1;NOT(ISBLANK([.A89]))))" style:apply-style-name="cf1" style:base-cell-address="總表.A89"/>
    </style:style>
    <style:style style:name="ce5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0:.$A$90]; [.A90])&gt;1;NOT(ISBLANK([.A90]))))" style:apply-style-name="cf1" style:base-cell-address="總表.A90"/>
    </style:style>
    <style:style style:name="ce5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1:.$A$91]; [.A91])&gt;1;NOT(ISBLANK([.A91]))))" style:apply-style-name="cf1" style:base-cell-address="總表.A91"/>
    </style:style>
    <style:style style:name="ce5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5:.$A$85]; [.A85])&gt;1;NOT(ISBLANK([.A85]))))" style:apply-style-name="cf1" style:base-cell-address="總表.A85"/>
    </style:style>
    <style:style style:name="ce5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6:.$A$86]; [.A86])&gt;1;NOT(ISBLANK([.A86]))))" style:apply-style-name="cf1" style:base-cell-address="總表.A86"/>
    </style:style>
    <style:style style:name="ce5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7:.$A$87]; [.A87])&gt;1;NOT(ISBLANK([.A87]))))" style:apply-style-name="cf1" style:base-cell-address="總表.A87"/>
    </style:style>
    <style:style style:name="ce5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8:.$A$88]; [.A88])&gt;1;NOT(ISBLANK([.A88]))))" style:apply-style-name="cf1" style:base-cell-address="總表.A88"/>
    </style:style>
    <style:style style:name="ce5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4:.$A$84]; [.A84])&gt;1;NOT(ISBLANK([.A84]))))" style:apply-style-name="cf1" style:base-cell-address="總表.A84"/>
    </style:style>
    <style:style style:name="ce51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5:.$D$118]; [.D115])&gt;1;NOT(ISBLANK([.D115]))))" style:apply-style-name="cf1" style:base-cell-address="總表.D115"/>
    </style:style>
    <style:style style:name="ce51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5:.$D$118]; [.D115])&gt;1;NOT(ISBLANK([.D115]))))" style:apply-style-name="cf1" style:base-cell-address="總表.D115"/>
    </style:style>
    <style:style style:name="ce51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9:.$D$119]; [.D119])&gt;1;NOT(ISBLANK([.D119]))))" style:apply-style-name="cf1" style:base-cell-address="總表.D119"/>
    </style:style>
    <style:style style:name="ce52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0:.$D$122]; [.D120])&gt;1;NOT(ISBLANK([.D120]))))" style:apply-style-name="cf1" style:base-cell-address="總表.D120"/>
    </style:style>
    <style:style style:name="ce52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0:.$D$122]; [.D120])&gt;1;NOT(ISBLANK([.D120]))))" style:apply-style-name="cf1" style:base-cell-address="總表.D120"/>
    </style:style>
    <style:style style:name="ce52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3:.$D$124]; [.D123])&gt;1;NOT(ISBLANK([.D123]))))" style:apply-style-name="cf1" style:base-cell-address="總表.D123"/>
    </style:style>
    <style:style style:name="ce52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3:.$D$124]; [.D123])&gt;1;NOT(ISBLANK([.D123]))))" style:apply-style-name="cf1" style:base-cell-address="總表.D123"/>
    </style:style>
    <style:style style:name="ce52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5:.$D$125]; [.D125])&gt;1;NOT(ISBLANK([.D125]))))" style:apply-style-name="cf1" style:base-cell-address="總表.D125"/>
    </style:style>
    <style:style style:name="ce52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6:.$D$126]; [.D126])&gt;1;NOT(ISBLANK([.D126]))))" style:apply-style-name="cf1" style:base-cell-address="總表.D126"/>
    </style:style>
    <style:style style:name="ce5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7:.$D$129]; [.D127])&gt;1;NOT(ISBLANK([.D127]))))" style:apply-style-name="cf1" style:base-cell-address="總表.D127"/>
    </style:style>
    <style:style style:name="ce52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7:.$D$129]; [.D127])&gt;1;NOT(ISBLANK([.D127]))))" style:apply-style-name="cf1" style:base-cell-address="總表.D127"/>
    </style:style>
    <style:style style:name="ce52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2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3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3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3:.$D$133]; [.D133])&gt;1;NOT(ISBLANK([.D133]))))" style:apply-style-name="cf1" style:base-cell-address="總表.D133"/>
    </style:style>
    <style:style style:name="ce53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4:.$D$134]; [.D134])&gt;1;NOT(ISBLANK([.D134]))))" style:apply-style-name="cf1" style:base-cell-address="總表.D134"/>
    </style:style>
    <style:style style:name="ce53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5:.$D$135]; [.D135])&gt;1;NOT(ISBLANK([.D135]))))" style:apply-style-name="cf1" style:base-cell-address="總表.D135"/>
    </style:style>
    <style:style style:name="ce53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6:.$D$136]; [.D136])&gt;1;NOT(ISBLANK([.D136]))))" style:apply-style-name="cf1" style:base-cell-address="總表.D136"/>
    </style:style>
    <style:style style:name="ce53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7:.$D$139]; [.D137])&gt;1;NOT(ISBLANK([.D137]))))" style:apply-style-name="cf1" style:base-cell-address="總表.D137"/>
    </style:style>
    <style:style style:name="ce53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7:.$D$139]; [.D137])&gt;1;NOT(ISBLANK([.D137]))))" style:apply-style-name="cf1" style:base-cell-address="總表.D137"/>
    </style:style>
    <style:style style:name="ce53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0:.$D$141]; [.D140])&gt;1;NOT(ISBLANK([.D140]))))" style:apply-style-name="cf1" style:base-cell-address="總表.D140"/>
    </style:style>
    <style:style style:name="ce53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0:.$D$141]; [.D140])&gt;1;NOT(ISBLANK([.D140]))))" style:apply-style-name="cf1" style:base-cell-address="總表.D140"/>
    </style:style>
    <style:style style:name="ce53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2:.$D$142]; [.D142])&gt;1;NOT(ISBLANK([.D142]))))" style:apply-style-name="cf1" style:base-cell-address="總表.D142"/>
    </style:style>
    <style:style style:name="ce54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3:.$D$143]; [.D143])&gt;1;NOT(ISBLANK([.D143]))))" style:apply-style-name="cf1" style:base-cell-address="總表.D143"/>
    </style:style>
    <style:style style:name="ce54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4:.$D$144]; [.D144])&gt;1;NOT(ISBLANK([.D144]))))" style:apply-style-name="cf1" style:base-cell-address="總表.D144"/>
    </style:style>
    <style:style style:name="ce54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6:.$D$106]; [.D106])&gt;1;NOT(ISBLANK([.D106]))))" style:apply-style-name="cf1" style:base-cell-address="總表.D106"/>
    </style:style>
    <style:style style:name="ce5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7:.$D$107]; [.D107])&gt;1;NOT(ISBLANK([.D107]))))" style:apply-style-name="cf1" style:base-cell-address="總表.D107"/>
    </style:style>
    <style:style style:name="ce54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8:.$D$108]; [.D108])&gt;1;NOT(ISBLANK([.D108]))))" style:apply-style-name="cf1" style:base-cell-address="總表.D108"/>
    </style:style>
    <style:style style:name="ce54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9:.$D$109]; [.D109])&gt;1;NOT(ISBLANK([.D109]))))" style:apply-style-name="cf1" style:base-cell-address="總表.D109"/>
    </style:style>
    <style:style style:name="ce546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0:.$D$111]; [.D110])&gt;1;NOT(ISBLANK([.D110]))))" style:apply-style-name="cf1" style:base-cell-address="總表.D110"/>
    </style:style>
    <style:style style:name="ce54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2:.$D$112]; [.D112])&gt;1;NOT(ISBLANK([.D112]))))" style:apply-style-name="cf1" style:base-cell-address="總表.D112"/>
    </style:style>
    <style:style style:name="ce54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3:.$D$114]; [.D113])&gt;1;NOT(ISBLANK([.D113]))))" style:apply-style-name="cf1" style:base-cell-address="總表.D113"/>
    </style:style>
    <style:style style:name="ce54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0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1:.$D$103]; [.D101])&gt;1;NOT(ISBLANK([.D101]))))" style:apply-style-name="cf1" style:base-cell-address="總表.D101"/>
    </style:style>
    <style:style style:name="ce55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1:.$D$103]; [.D101])&gt;1;NOT(ISBLANK([.D101]))))" style:apply-style-name="cf1" style:base-cell-address="總表.D101"/>
    </style:style>
    <style:style style:name="ce557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4:.$D$104]; [.D104])&gt;1;NOT(ISBLANK([.D104]))))" style:apply-style-name="cf1" style:base-cell-address="總表.D104"/>
    </style:style>
    <style:style style:name="ce55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5:.$D$105]; [.D105])&gt;1;NOT(ISBLANK([.D105]))))" style:apply-style-name="cf1" style:base-cell-address="總表.D105"/>
    </style:style>
    <style:style style:name="ce55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5:.$D$147]; [.D145])&gt;1;NOT(ISBLANK([.D145]))))" style:apply-style-name="cf1" style:base-cell-address="總表.D145"/>
    </style:style>
    <style:style style:name="ce56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5:.$D$147]; [.D145])&gt;1;NOT(ISBLANK([.D145]))))" style:apply-style-name="cf1" style:base-cell-address="總表.D145"/>
    </style:style>
    <style:style style:name="ce56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1:.$D$153]; [.D151])&gt;1;NOT(ISBLANK([.D151]))))" style:apply-style-name="cf1" style:base-cell-address="總表.D151"/>
    </style:style>
    <style:style style:name="ce56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1:.$D$153]; [.D151])&gt;1;NOT(ISBLANK([.D151]))))" style:apply-style-name="cf1" style:base-cell-address="總表.D151"/>
    </style:style>
    <style:style style:name="ce56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4:.$D$154]; [.D154])&gt;1;NOT(ISBLANK([.D154]))))" style:apply-style-name="cf1" style:base-cell-address="總表.D154"/>
    </style:style>
    <style:style style:name="ce56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5:.$D$155]; [.D155])&gt;1;NOT(ISBLANK([.D155]))))" style:apply-style-name="cf1" style:base-cell-address="總表.D155"/>
    </style:style>
    <style:style style:name="ce56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6:.$D$157]; [.D156])&gt;1;NOT(ISBLANK([.D156]))))" style:apply-style-name="cf1" style:base-cell-address="總表.D156"/>
    </style:style>
    <style:style style:name="ce56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6:.$D$157]; [.D156])&gt;1;NOT(ISBLANK([.D156]))))" style:apply-style-name="cf1" style:base-cell-address="總表.D156"/>
    </style:style>
    <style:style style:name="ce57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8:.$D$160]; [.D158])&gt;1;NOT(ISBLANK([.D158]))))" style:apply-style-name="cf1" style:base-cell-address="總表.D158"/>
    </style:style>
    <style:style style:name="ce57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8:.$D$160]; [.D158])&gt;1;NOT(ISBLANK([.D158]))))" style:apply-style-name="cf1" style:base-cell-address="總表.D158"/>
    </style:style>
    <style:style style:name="ce57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1:.$D$161]; [.D161])&gt;1;NOT(ISBLANK([.D161]))))" style:apply-style-name="cf1" style:base-cell-address="總表.D161"/>
    </style:style>
    <style:style style:name="ce57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2:.$D$162]; [.D162])&gt;1;NOT(ISBLANK([.D162]))))" style:apply-style-name="cf1" style:base-cell-address="總表.D162"/>
    </style:style>
    <style:style style:name="ce57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8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3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6:.$C$96]; [.C96])&gt;1;NOT(ISBLANK([.C96]))))" style:apply-style-name="cf1" style:base-cell-address="總表.C96"/>
    </style:style>
    <style:style style:name="ce58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6:.$D$96]; [.D96])&gt;1;NOT(ISBLANK([.D96]))))" style:apply-style-name="cf1" style:base-cell-address="總表.D96"/>
    </style:style>
    <style:style style:name="ce5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7:.$C$97]; [.C97])&gt;1;NOT(ISBLANK([.C97]))))" style:apply-style-name="cf1" style:base-cell-address="總表.C97"/>
    </style:style>
    <style:style style:name="ce58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7:.$D$97]; [.D97])&gt;1;NOT(ISBLANK([.D97]))))" style:apply-style-name="cf1" style:base-cell-address="總表.D97"/>
    </style:style>
    <style:style style:name="ce5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7:.$C$87]; [.C87])&gt;1;NOT(ISBLANK([.C87]))))" style:apply-style-name="cf1" style:base-cell-address="總表.C87"/>
    </style:style>
    <style:style style:name="ce5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8:.$C$88]; [.C88])&gt;1;NOT(ISBLANK([.C88]))))" style:apply-style-name="cf1" style:base-cell-address="總表.C88"/>
    </style:style>
    <style:style style:name="ce5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9:.$C$89]; [.C89])&gt;1;NOT(ISBLANK([.C89]))))" style:apply-style-name="cf1" style:base-cell-address="總表.C89"/>
    </style:style>
    <style:style style:name="ce5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0:.$C$90]; [.C90])&gt;1;NOT(ISBLANK([.C90]))))" style:apply-style-name="cf1" style:base-cell-address="總表.C90"/>
    </style:style>
    <style:style style:name="ce5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1:.$C$91]; [.C91])&gt;1;NOT(ISBLANK([.C91]))))" style:apply-style-name="cf1" style:base-cell-address="總表.C91"/>
    </style:style>
    <style:style style:name="ce59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7:.$D$87]; [.D87])&gt;1;NOT(ISBLANK([.D87]))))" style:apply-style-name="cf1" style:base-cell-address="總表.D87"/>
    </style:style>
    <style:style style:name="ce59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8:.$D$88]; [.D88])&gt;1;NOT(ISBLANK([.D88]))))" style:apply-style-name="cf1" style:base-cell-address="總表.D88"/>
    </style:style>
    <style:style style:name="ce596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9:.$D$89]; [.D89])&gt;1;NOT(ISBLANK([.D89]))))" style:apply-style-name="cf1" style:base-cell-address="總表.D89"/>
    </style:style>
    <style:style style:name="ce59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0:.$D$90]; [.D90])&gt;1;NOT(ISBLANK([.D90]))))" style:apply-style-name="cf1" style:base-cell-address="總表.D90"/>
    </style:style>
    <style:style style:name="ce59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1:.$D$91]; [.D91])&gt;1;NOT(ISBLANK([.D91]))))" style:apply-style-name="cf1" style:base-cell-address="總表.D91"/>
    </style:style>
    <style:style style:name="ce59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6:.$D$168]; [.D166])&gt;1;NOT(ISBLANK([.D166]))))" style:apply-style-name="cf1" style:base-cell-address="總表.D166"/>
    </style:style>
    <style:style style:name="ce60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6:.$D$168]; [.D166])&gt;1;NOT(ISBLANK([.D166]))))" style:apply-style-name="cf1" style:base-cell-address="總表.D166"/>
    </style:style>
    <style:style style:name="ce60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9:.$D$169]; [.D169])&gt;1;NOT(ISBLANK([.D169]))))" style:apply-style-name="cf1" style:base-cell-address="總表.D169"/>
    </style:style>
    <style:style style:name="ce60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0:.$D$170]; [.D170])+COUNTIF([.$D$180:.$D$183]; [.D170])&gt;1;NOT(ISBLANK([.D170]))))" style:apply-style-name="cf1" style:base-cell-address="總表.D170"/>
    </style:style>
    <style:style style:name="ce60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1:.$D$179]; [.D171])&gt;1;NOT(ISBLANK([.D171]))))" style:apply-style-name="cf1" style:base-cell-address="總表.D171"/>
    </style:style>
    <style:style style:name="ce60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0:.$D$170]; [.D170])+COUNTIF([.$D$180:.$D$183]; [.D170])&gt;1;NOT(ISBLANK([.D170]))))" style:apply-style-name="cf1" style:base-cell-address="總表.D170"/>
    </style:style>
    <style:style style:name="ce60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4:.$D$186]; [.D184])+COUNTIF([.$D$191:.$D$191]; [.D184])&gt;1;NOT(ISBLANK([.D184]))))" style:apply-style-name="cf1" style:base-cell-address="總表.D184"/>
    </style:style>
    <style:style style:name="ce60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4:.$D$186]; [.D184])+COUNTIF([.$D$191:.$D$191]; [.D184])&gt;1;NOT(ISBLANK([.D184]))))" style:apply-style-name="cf1" style:base-cell-address="總表.D184"/>
    </style:style>
    <style:style style:name="ce60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7:.$D$187]; [.D187])&gt;1;NOT(ISBLANK([.D187]))))" style:apply-style-name="cf1" style:base-cell-address="總表.D187"/>
    </style:style>
    <style:style style:name="ce60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8:.$D$188]; [.D188])&gt;1;NOT(ISBLANK([.D188]))))" style:apply-style-name="cf1" style:base-cell-address="總表.D188"/>
    </style:style>
    <style:style style:name="ce60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9:.$D$190]; [.D189])&gt;1;NOT(ISBLANK([.D189]))))" style:apply-style-name="cf1" style:base-cell-address="總表.D189"/>
    </style:style>
    <style:style style:name="ce61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9:.$D$190]; [.D189])&gt;1;NOT(ISBLANK([.D189]))))" style:apply-style-name="cf1" style:base-cell-address="總表.D189"/>
    </style:style>
    <style:style style:name="ce611" style:family="table-cell"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6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4:.$C$104]; [.C104])&gt;1;NOT(ISBLANK([.C104]))))" style:apply-style-name="cf1" style:base-cell-address="總表.C104"/>
    </style:style>
    <style:style style:name="ce6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5:.$C$105]; [.C105])&gt;1;NOT(ISBLANK([.C105]))))" style:apply-style-name="cf1" style:base-cell-address="總表.C105"/>
    </style:style>
    <style:style style:name="ce6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6:.$C$106]; [.C106])&gt;1;NOT(ISBLANK([.C106]))))" style:apply-style-name="cf1" style:base-cell-address="總表.C106"/>
    </style:style>
    <style:style style:name="ce6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7:.$C$107]; [.C107])&gt;1;NOT(ISBLANK([.C107]))))" style:apply-style-name="cf1" style:base-cell-address="總表.C107"/>
    </style:style>
    <style:style style:name="ce6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8:.$C$108]; [.C108])&gt;1;NOT(ISBLANK([.C108]))))" style:apply-style-name="cf1" style:base-cell-address="總表.C108"/>
    </style:style>
    <style:style style:name="ce6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9:.$C$109]; [.C109])&gt;1;NOT(ISBLANK([.C109]))))" style:apply-style-name="cf1" style:base-cell-address="總表.C109"/>
    </style:style>
    <style:style style:name="ce6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1:.$C$103]; [.C101])&gt;1;NOT(ISBLANK([.C101]))))" style:apply-style-name="cf1" style:base-cell-address="總表.C101"/>
    </style:style>
    <style:style style:name="ce6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1:.$C$103]; [.C101])&gt;1;NOT(ISBLANK([.C101]))))" style:apply-style-name="cf1" style:base-cell-address="總表.C101"/>
    </style:style>
    <style:style style:name="ce6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0:.$C$111]; [.C110])&gt;1;NOT(ISBLANK([.C110]))))" style:apply-style-name="cf1" style:base-cell-address="總表.C110"/>
    </style:style>
    <style:style style:name="ce6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2:.$C$112]; [.C112])&gt;1;NOT(ISBLANK([.C112]))))" style:apply-style-name="cf1" style:base-cell-address="總表.C112"/>
    </style:style>
    <style:style style:name="ce6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3:.$C$114]; [.C113])&gt;1;NOT(ISBLANK([.C113]))))" style:apply-style-name="cf1" style:base-cell-address="總表.C113"/>
    </style:style>
    <style:style style:name="ce6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5:.$C$118]; [.C115])&gt;1;NOT(ISBLANK([.C115]))))" style:apply-style-name="cf1" style:base-cell-address="總表.C115"/>
    </style:style>
    <style:style style:name="ce6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5:.$C$118]; [.C115])&gt;1;NOT(ISBLANK([.C115]))))" style:apply-style-name="cf1" style:base-cell-address="總表.C115"/>
    </style:style>
    <style:style style:name="ce6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9:.$C$119]; [.C119])&gt;1;NOT(ISBLANK([.C119]))))" style:apply-style-name="cf1" style:base-cell-address="總表.C119"/>
    </style:style>
    <style:style style:name="ce6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0:.$C$122]; [.C120])&gt;1;NOT(ISBLANK([.C120]))))" style:apply-style-name="cf1" style:base-cell-address="總表.C120"/>
    </style:style>
    <style:style style:name="ce6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0:.$C$122]; [.C120])&gt;1;NOT(ISBLANK([.C120]))))" style:apply-style-name="cf1" style:base-cell-address="總表.C120"/>
    </style:style>
    <style:style style:name="ce6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3:.$C$124]; [.C123])&gt;1;NOT(ISBLANK([.C123]))))" style:apply-style-name="cf1" style:base-cell-address="總表.C123"/>
    </style:style>
    <style:style style:name="ce6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3:.$C$124]; [.C123])&gt;1;NOT(ISBLANK([.C123]))))" style:apply-style-name="cf1" style:base-cell-address="總表.C123"/>
    </style:style>
    <style:style style:name="ce6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5:.$C$125]; [.C125])&gt;1;NOT(ISBLANK([.C125]))))" style:apply-style-name="cf1" style:base-cell-address="總表.C125"/>
    </style:style>
    <style:style style:name="ce6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6:.$C$126]; [.C126])&gt;1;NOT(ISBLANK([.C126]))))" style:apply-style-name="cf1" style:base-cell-address="總表.C126"/>
    </style:style>
    <style:style style:name="ce6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7:.$C$129]; [.C127])&gt;1;NOT(ISBLANK([.C127]))))" style:apply-style-name="cf1" style:base-cell-address="總表.C127"/>
    </style:style>
    <style:style style:name="ce6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7:.$C$129]; [.C127])&gt;1;NOT(ISBLANK([.C127]))))" style:apply-style-name="cf1" style:base-cell-address="總表.C127"/>
    </style:style>
    <style:style style:name="ce6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3:.$C$133]; [.C133])&gt;1;NOT(ISBLANK([.C133]))))" style:apply-style-name="cf1" style:base-cell-address="總表.C133"/>
    </style:style>
    <style:style style:name="ce6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4:.$C$134]; [.C134])&gt;1;NOT(ISBLANK([.C134]))))" style:apply-style-name="cf1" style:base-cell-address="總表.C134"/>
    </style:style>
    <style:style style:name="ce6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5:.$C$135]; [.C135])&gt;1;NOT(ISBLANK([.C135]))))" style:apply-style-name="cf1" style:base-cell-address="總表.C135"/>
    </style:style>
    <style:style style:name="ce6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6:.$C$136]; [.C136])&gt;1;NOT(ISBLANK([.C136]))))" style:apply-style-name="cf1" style:base-cell-address="總表.C136"/>
    </style:style>
    <style:style style:name="ce6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7:.$C$139]; [.C137])&gt;1;NOT(ISBLANK([.C137]))))" style:apply-style-name="cf1" style:base-cell-address="總表.C137"/>
    </style:style>
    <style:style style:name="ce6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7:.$C$139]; [.C137])&gt;1;NOT(ISBLANK([.C137]))))" style:apply-style-name="cf1" style:base-cell-address="總表.C137"/>
    </style:style>
    <style:style style:name="ce6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0:.$C$141]; [.C140])&gt;1;NOT(ISBLANK([.C140]))))" style:apply-style-name="cf1" style:base-cell-address="總表.C140"/>
    </style:style>
    <style:style style:name="ce6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0:.$C$141]; [.C140])&gt;1;NOT(ISBLANK([.C140]))))" style:apply-style-name="cf1" style:base-cell-address="總表.C140"/>
    </style:style>
    <style:style style:name="ce6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2:.$C$142]; [.C142])&gt;1;NOT(ISBLANK([.C142]))))" style:apply-style-name="cf1" style:base-cell-address="總表.C142"/>
    </style:style>
    <style:style style:name="ce6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3:.$C$143]; [.C143])&gt;1;NOT(ISBLANK([.C143]))))" style:apply-style-name="cf1" style:base-cell-address="總表.C143"/>
    </style:style>
    <style:style style:name="ce6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4:.$C$144]; [.C144])&gt;1;NOT(ISBLANK([.C144]))))" style:apply-style-name="cf1" style:base-cell-address="總表.C144"/>
    </style:style>
    <style:style style:name="ce6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8:.$C$160]; [.C158])&gt;1;NOT(ISBLANK([.C158]))))" style:apply-style-name="cf1" style:base-cell-address="總表.C158"/>
    </style:style>
    <style:style style:name="ce6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8:.$C$160]; [.C158])&gt;1;NOT(ISBLANK([.C158]))))" style:apply-style-name="cf1" style:base-cell-address="總表.C158"/>
    </style:style>
    <style:style style:name="ce6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1:.$C$161]; [.C161])&gt;1;NOT(ISBLANK([.C161]))))" style:apply-style-name="cf1" style:base-cell-address="總表.C161"/>
    </style:style>
    <style:style style:name="ce6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2:.$C$162]; [.C162])&gt;1;NOT(ISBLANK([.C162]))))" style:apply-style-name="cf1" style:base-cell-address="總表.C162"/>
    </style:style>
    <style:style style:name="ce6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6:.$C$168]; [.C166])&gt;1;NOT(ISBLANK([.C166]))))" style:apply-style-name="cf1" style:base-cell-address="總表.C166"/>
    </style:style>
    <style:style style:name="ce6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6:.$C$168]; [.C166])&gt;1;NOT(ISBLANK([.C166]))))" style:apply-style-name="cf1" style:base-cell-address="總表.C166"/>
    </style:style>
    <style:style style:name="ce6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9:.$C$169]; [.C169])&gt;1;NOT(ISBLANK([.C169]))))" style:apply-style-name="cf1" style:base-cell-address="總表.C169"/>
    </style:style>
    <style:style style:name="ce6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0:.$C$170]; [.C170])+COUNTIF([.$C$180:.$C$183]; [.C170])&gt;1;NOT(ISBLANK([.C170]))))" style:apply-style-name="cf1" style:base-cell-address="總表.C170"/>
    </style:style>
    <style:style style:name="ce6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1:.$C$172]; [.C171])&gt;1;NOT(ISBLANK([.C171]))))" style:apply-style-name="cf1" style:base-cell-address="總表.C171"/>
    </style:style>
    <style:style style:name="ce6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5:.$C$147]; [.C145])&gt;1;NOT(ISBLANK([.C145]))))" style:apply-style-name="cf1" style:base-cell-address="總表.C145"/>
    </style:style>
    <style:style style:name="ce6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5:.$C$147]; [.C145])&gt;1;NOT(ISBLANK([.C145]))))" style:apply-style-name="cf1" style:base-cell-address="總表.C145"/>
    </style:style>
    <style:style style:name="ce6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1:.$C$153]; [.C151])&gt;1;NOT(ISBLANK([.C151]))))" style:apply-style-name="cf1" style:base-cell-address="總表.C151"/>
    </style:style>
    <style:style style:name="ce6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1:.$C$153]; [.C151])&gt;1;NOT(ISBLANK([.C151]))))" style:apply-style-name="cf1" style:base-cell-address="總表.C151"/>
    </style:style>
    <style:style style:name="ce6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4:.$C$154]; [.C154])&gt;1;NOT(ISBLANK([.C154]))))" style:apply-style-name="cf1" style:base-cell-address="總表.C154"/>
    </style:style>
    <style:style style:name="ce6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5:.$C$155]; [.C155])&gt;1;NOT(ISBLANK([.C155]))))" style:apply-style-name="cf1" style:base-cell-address="總表.C155"/>
    </style:style>
    <style:style style:name="ce6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6:.$C$157]; [.C156])&gt;1;NOT(ISBLANK([.C156]))))" style:apply-style-name="cf1" style:base-cell-address="總表.C156"/>
    </style:style>
    <style:style style:name="ce6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6:.$C$157]; [.C156])&gt;1;NOT(ISBLANK([.C156]))))" style:apply-style-name="cf1" style:base-cell-address="總表.C156"/>
    </style:style>
    <style:style style:name="ce6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0:.$C$170]; [.C170])+COUNTIF([.$C$180:.$C$183]; [.C170])&gt;1;NOT(ISBLANK([.C170]))))" style:apply-style-name="cf1" style:base-cell-address="總表.C170"/>
    </style:style>
    <style:style style:name="ce6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9:.$C$179]; [.C179])&gt;1;NOT(ISBLANK([.C179]))))" style:apply-style-name="cf1" style:base-cell-address="總表.C179"/>
    </style:style>
    <style:style style:name="ce6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4:.$C$186]; [.C184])+COUNTIF([.$C$191:.$C$191]; [.C184])&gt;1;NOT(ISBLANK([.C184]))))" style:apply-style-name="cf1" style:base-cell-address="總表.C184"/>
    </style:style>
    <style:style style:name="ce6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4:.$C$186]; [.C184])+COUNTIF([.$C$191:.$C$191]; [.C184])&gt;1;NOT(ISBLANK([.C184]))))" style:apply-style-name="cf1" style:base-cell-address="總表.C184"/>
    </style:style>
    <style:style style:name="ce6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7:.$C$178]; [.C177])&gt;1;NOT(ISBLANK([.C177]))))" style:apply-style-name="cf1" style:base-cell-address="總表.C177"/>
    </style:style>
    <style:style style:name="ce6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6:.$C$176]; [.C176])&gt;1;NOT(ISBLANK([.C176]))))" style:apply-style-name="cf1" style:base-cell-address="總表.C176"/>
    </style:style>
    <style:style style:name="ce6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7:.$C$187]; [.C187])&gt;1;NOT(ISBLANK([.C187]))))" style:apply-style-name="cf1" style:base-cell-address="總表.C187"/>
    </style:style>
    <style:style style:name="ce6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3:.$C$175]; [.C173])&gt;1;NOT(ISBLANK([.C173]))))" style:apply-style-name="cf1" style:base-cell-address="總表.C173"/>
    </style:style>
    <style:style style:name="ce6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8:.$C$188]; [.C188])&gt;1;NOT(ISBLANK([.C188]))))" style:apply-style-name="cf1" style:base-cell-address="總表.C188"/>
    </style:style>
    <style:style style:name="ce6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9:.$C$190]; [.C189])&gt;1;NOT(ISBLANK([.C189]))))" style:apply-style-name="cf1" style:base-cell-address="總表.C189"/>
    </style:style>
    <style:style style:name="ce6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9:.$C$190]; [.C189])&gt;1;NOT(ISBLANK([.C189]))))" style:apply-style-name="cf1" style:base-cell-address="總表.C189"/>
    </style:style>
    <style:style style:name="ce6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0:.$A$70]; [.A70])&gt;1;NOT(ISBLANK([.A70]))))" style:apply-style-name="cf1" style:base-cell-address="總表.A70"/>
    </style:style>
    <style:style style:name="ce6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0:.$C$70]; [.C70])&gt;1;NOT(ISBLANK([.C70]))))" style:apply-style-name="cf1" style:base-cell-address="總表.C70"/>
    </style:style>
    <style:style style:name="ce68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70:.$D$70]; [.D70])&gt;1;NOT(ISBLANK([.D70]))))" style:apply-style-name="cf1" style:base-cell-address="總表.D70"/>
    </style:style>
    <style:style style:name="ce68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0:.$F$70]; [.F70])&gt;1;NOT(ISBLANK([.F70]))))" style:apply-style-name="cf1" style:base-cell-address="總表.F70"/>
    </style:style>
    <style:style style:name="ce6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2:.$A$82]; [.A82])&gt;1;NOT(ISBLANK([.A82]))))" style:apply-style-name="cf1" style:base-cell-address="總表.A82"/>
    </style:style>
    <style:style style:name="ce6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2:.$C$82]; [.C82])&gt;1;NOT(ISBLANK([.C82]))))" style:apply-style-name="cf1" style:base-cell-address="總表.C82"/>
    </style:style>
    <style:style style:name="ce68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2:.$F$82]; [.F82])&gt;1;NOT(ISBLANK([.F82]))))" style:apply-style-name="cf1" style:base-cell-address="總表.F82"/>
    </style:style>
    <style:style style:name="ce68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2:.$D$82]; [.D82])&gt;1;NOT(ISBLANK([.D82]))))" style:apply-style-name="cf1" style:base-cell-address="總表.D82"/>
    </style:style>
    <style:style style:name="ce69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3:.$F$83]; [.F83])&gt;1;NOT(ISBLANK([.F83]))))" style:apply-style-name="cf1" style:base-cell-address="總表.F83"/>
    </style:style>
    <style:style style:name="ce69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3:.$D$83]; [.D83])&gt;1;NOT(ISBLANK([.D83]))))" style:apply-style-name="cf1" style:base-cell-address="總表.D83"/>
    </style:style>
    <style:style style:name="ce69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4:.$F$84]; [.F84])&gt;1;NOT(ISBLANK([.F84]))))" style:apply-style-name="cf1" style:base-cell-address="總表.F84"/>
    </style:style>
    <style:style style:name="ce69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4:.$D$84]; [.D84])&gt;1;NOT(ISBLANK([.D84]))))" style:apply-style-name="cf1" style:base-cell-address="總表.D84"/>
    </style:style>
    <style:style style:name="ce69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5:.$F$85]; [.F85])&gt;1;NOT(ISBLANK([.F85]))))" style:apply-style-name="cf1" style:base-cell-address="總表.F85"/>
    </style:style>
    <style:style style:name="ce69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5:.$D$85]; [.D85])&gt;1;NOT(ISBLANK([.D85]))))" style:apply-style-name="cf1" style:base-cell-address="總表.D85"/>
    </style:style>
    <style:style style:name="ce6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3:.$A$83]; [.A83])&gt;1;NOT(ISBLANK([.A83]))))" style:apply-style-name="cf1" style:base-cell-address="總表.A83"/>
    </style:style>
    <style:style style:name="ce6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3:.$C$83]; [.C83])&gt;1;NOT(ISBLANK([.C83]))))" style:apply-style-name="cf1" style:base-cell-address="總表.C83"/>
    </style:style>
    <style:style style:name="ce6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4:.$C$84]; [.C84])&gt;1;NOT(ISBLANK([.C84]))))" style:apply-style-name="cf1" style:base-cell-address="總表.C84"/>
    </style:style>
    <style:style style:name="ce6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6:.$C$86]; [.C86])&gt;1;NOT(ISBLANK([.C86]))))" style:apply-style-name="cf1" style:base-cell-address="總表.C86"/>
    </style:style>
    <style:style style:name="ce7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5:.$C$85]; [.C85])&gt;1;NOT(ISBLANK([.C85]))))" style:apply-style-name="cf1" style:base-cell-address="總表.C85"/>
    </style:style>
    <style:style style:name="ce70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6:.$F$86]; [.F86])&gt;1;NOT(ISBLANK([.F86]))))" style:apply-style-name="cf1" style:base-cell-address="總表.F86"/>
    </style:style>
    <style:style style:name="ce70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6:.$D$86]; [.D86])&gt;1;NOT(ISBLANK([.D86]))))" style:apply-style-name="cf1" style:base-cell-address="總表.D86"/>
    </style:style>
    <style:style style:name="ce70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7:.$F$87]; [.F87])&gt;1;NOT(ISBLANK([.F87]))))" style:apply-style-name="cf1" style:base-cell-address="總表.F87"/>
    </style:style>
    <style:style style:name="ce70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8:.$F$88]; [.F88])&gt;1;NOT(ISBLANK([.F88]))))" style:apply-style-name="cf1" style:base-cell-address="總表.F88"/>
    </style:style>
    <style:style style:name="ce70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9:.$F$89]; [.F89])&gt;1;NOT(ISBLANK([.F89]))))" style:apply-style-name="cf1" style:base-cell-address="總表.F89"/>
    </style:style>
    <style:style style:name="ce70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0:.$F$90]; [.F90])&gt;1;NOT(ISBLANK([.F90]))))" style:apply-style-name="cf1" style:base-cell-address="總表.F90"/>
    </style:style>
    <style:style style:name="ce70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1:.$F$91]; [.F91])&gt;1;NOT(ISBLANK([.F91]))))" style:apply-style-name="cf1" style:base-cell-address="總表.F91"/>
    </style:style>
    <style:style style:name="ce70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0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0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6:.$F$96]; [.F96])&gt;1;NOT(ISBLANK([.F96]))))" style:apply-style-name="cf1" style:base-cell-address="總表.F96"/>
    </style:style>
    <style:style style:name="ce71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7:.$F$97]; [.F97])&gt;1;NOT(ISBLANK([.F97]))))" style:apply-style-name="cf1" style:base-cell-address="總表.F97"/>
    </style:style>
    <style:style style:name="ce71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5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1:.$F$103]; [.F101])&gt;1;NOT(ISBLANK([.F101]))))" style:apply-style-name="cf1" style:base-cell-address="總表.F101"/>
    </style:style>
    <style:style style:name="ce71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1:.$F$103]; [.F101])&gt;1;NOT(ISBLANK([.F101]))))" style:apply-style-name="cf1" style:base-cell-address="總表.F101"/>
    </style:style>
    <style:style style:name="ce719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4:.$F$104]; [.F104])&gt;1;NOT(ISBLANK([.F104]))))" style:apply-style-name="cf1" style:base-cell-address="總表.F104"/>
    </style:style>
    <style:style style:name="ce72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5:.$F$105]; [.F105])&gt;1;NOT(ISBLANK([.F105]))))" style:apply-style-name="cf1" style:base-cell-address="總表.F105"/>
    </style:style>
    <style:style style:name="ce72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6:.$F$106]; [.F106])&gt;1;NOT(ISBLANK([.F106]))))" style:apply-style-name="cf1" style:base-cell-address="總表.F106"/>
    </style:style>
    <style:style style:name="ce72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7:.$F$107]; [.F107])&gt;1;NOT(ISBLANK([.F107]))))" style:apply-style-name="cf1" style:base-cell-address="總表.F107"/>
    </style:style>
    <style:style style:name="ce72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8:.$F$108]; [.F108])&gt;1;NOT(ISBLANK([.F108]))))" style:apply-style-name="cf1" style:base-cell-address="總表.F108"/>
    </style:style>
    <style:style style:name="ce72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9:.$F$109]; [.F109])&gt;1;NOT(ISBLANK([.F109]))))" style:apply-style-name="cf1" style:base-cell-address="總表.F109"/>
    </style:style>
    <style:style style:name="ce72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0:.$F$111]; [.F110])&gt;1;NOT(ISBLANK([.F110]))))" style:apply-style-name="cf1" style:base-cell-address="總表.F110"/>
    </style:style>
    <style:style style:name="ce7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2:.$F$112]; [.F112])&gt;1;NOT(ISBLANK([.F112]))))" style:apply-style-name="cf1" style:base-cell-address="總表.F112"/>
    </style:style>
    <style:style style:name="ce72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3:.$F$114]; [.F113])&gt;1;NOT(ISBLANK([.F113]))))" style:apply-style-name="cf1" style:base-cell-address="總表.F113"/>
    </style:style>
    <style:style style:name="ce72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5:.$F$115]; [.F115])&gt;1;NOT(ISBLANK([.F115]))))" style:apply-style-name="cf1" style:base-cell-address="總表.F115"/>
    </style:style>
    <style:style style:name="ce72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6:.$F$116]; [.F116])&gt;1;NOT(ISBLANK([.F116]))))" style:apply-style-name="cf1" style:base-cell-address="總表.F116"/>
    </style:style>
    <style:style style:name="ce73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7:.$F$117]; [.F117])&gt;1;NOT(ISBLANK([.F117]))))" style:apply-style-name="cf1" style:base-cell-address="總表.F117"/>
    </style:style>
    <style:style style:name="ce73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8:.$F$118]; [.F118])&gt;1;NOT(ISBLANK([.F118]))))" style:apply-style-name="cf1" style:base-cell-address="總表.F118"/>
    </style:style>
    <style:style style:name="ce73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9:.$F$119]; [.F119])&gt;1;NOT(ISBLANK([.F119]))))" style:apply-style-name="cf1" style:base-cell-address="總表.F119"/>
    </style:style>
    <style:style style:name="ce73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0:.$F$122]; [.F120])&gt;1;NOT(ISBLANK([.F120]))))" style:apply-style-name="cf1" style:base-cell-address="總表.F120"/>
    </style:style>
    <style:style style:name="ce73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0:.$F$122]; [.F120])&gt;1;NOT(ISBLANK([.F120]))))" style:apply-style-name="cf1" style:base-cell-address="總表.F120"/>
    </style:style>
    <style:style style:name="ce73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3:.$F$124]; [.F123])&gt;1;NOT(ISBLANK([.F123]))))" style:apply-style-name="cf1" style:base-cell-address="總表.F123"/>
    </style:style>
    <style:style style:name="ce73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3:.$F$124]; [.F123])&gt;1;NOT(ISBLANK([.F123]))))" style:apply-style-name="cf1" style:base-cell-address="總表.F123"/>
    </style:style>
    <style:style style:name="ce73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5:.$F$125]; [.F125])&gt;1;NOT(ISBLANK([.F125]))))" style:apply-style-name="cf1" style:base-cell-address="總表.F125"/>
    </style:style>
    <style:style style:name="ce73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6:.$F$126]; [.F126])&gt;1;NOT(ISBLANK([.F126]))))" style:apply-style-name="cf1" style:base-cell-address="總表.F126"/>
    </style:style>
    <style:style style:name="ce73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7:.$F$129]; [.F127])&gt;1;NOT(ISBLANK([.F127]))))" style:apply-style-name="cf1" style:base-cell-address="總表.F127"/>
    </style:style>
    <style:style style:name="ce74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7:.$F$129]; [.F127])&gt;1;NOT(ISBLANK([.F127]))))" style:apply-style-name="cf1" style:base-cell-address="總表.F127"/>
    </style:style>
    <style:style style:name="ce74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0:.$F$130]; [.F130])&gt;1;NOT(ISBLANK([.F130]))))" style:apply-style-name="cf1" style:base-cell-address="總表.F130"/>
    </style:style>
    <style:style style:name="ce74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1:.$F$132]; [.F131])&gt;1;NOT(ISBLANK([.F131]))))" style:apply-style-name="cf1" style:base-cell-address="總表.F131"/>
    </style:style>
    <style:style style:name="ce7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1:.$F$132]; [.F131])&gt;1;NOT(ISBLANK([.F131]))))" style:apply-style-name="cf1" style:base-cell-address="總表.F131"/>
    </style:style>
    <style:style style:name="ce74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3:.$F$133]; [.F133])&gt;1;NOT(ISBLANK([.F133]))))" style:apply-style-name="cf1" style:base-cell-address="總表.F133"/>
    </style:style>
    <style:style style:name="ce74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4:.$F$134]; [.F134])&gt;1;NOT(ISBLANK([.F134]))))" style:apply-style-name="cf1" style:base-cell-address="總表.F134"/>
    </style:style>
    <style:style style:name="ce74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5:.$F$135]; [.F135])&gt;1;NOT(ISBLANK([.F135]))))" style:apply-style-name="cf1" style:base-cell-address="總表.F135"/>
    </style:style>
    <style:style style:name="ce74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5:.$F$145]; [.F145])+COUNTIF([.$F$147:.$F$147]; [.F145])&gt;1;NOT(ISBLANK([.F145]))))" style:apply-style-name="cf1" style:base-cell-address="總表.F145"/>
    </style:style>
    <style:style style:name="ce74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6:.$F$146]; [.F146])&gt;1;NOT(ISBLANK([.F146]))))" style:apply-style-name="cf1" style:base-cell-address="總表.F146"/>
    </style:style>
    <style:style style:name="ce74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5:.$F$145]; [.F145])+COUNTIF([.$F$147:.$F$147]; [.F145])&gt;1;NOT(ISBLANK([.F145]))))" style:apply-style-name="cf1" style:base-cell-address="總表.F145"/>
    </style:style>
    <style:style style:name="ce75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1:.$F$153]; [.F151])&gt;1;NOT(ISBLANK([.F151]))))" style:apply-style-name="cf1" style:base-cell-address="總表.F151"/>
    </style:style>
    <style:style style:name="ce75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1:.$F$153]; [.F151])&gt;1;NOT(ISBLANK([.F151]))))" style:apply-style-name="cf1" style:base-cell-address="總表.F151"/>
    </style:style>
    <style:style style:name="ce75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6:.$F$136]; [.F136])&gt;1;NOT(ISBLANK([.F136]))))" style:apply-style-name="cf1" style:base-cell-address="總表.F136"/>
    </style:style>
    <style:style style:name="ce75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7:.$F$139]; [.F137])&gt;1;NOT(ISBLANK([.F137]))))" style:apply-style-name="cf1" style:base-cell-address="總表.F137"/>
    </style:style>
    <style:style style:name="ce75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7:.$F$139]; [.F137])&gt;1;NOT(ISBLANK([.F137]))))" style:apply-style-name="cf1" style:base-cell-address="總表.F137"/>
    </style:style>
    <style:style style:name="ce75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0:.$F$141]; [.F140])&gt;1;NOT(ISBLANK([.F140]))))" style:apply-style-name="cf1" style:base-cell-address="總表.F140"/>
    </style:style>
    <style:style style:name="ce75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0:.$F$141]; [.F140])&gt;1;NOT(ISBLANK([.F140]))))" style:apply-style-name="cf1" style:base-cell-address="總表.F140"/>
    </style:style>
    <style:style style:name="ce76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2:.$F$142]; [.F142])&gt;1;NOT(ISBLANK([.F142]))))" style:apply-style-name="cf1" style:base-cell-address="總表.F142"/>
    </style:style>
    <style:style style:name="ce76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3:.$F$143]; [.F143])&gt;1;NOT(ISBLANK([.F143]))))" style:apply-style-name="cf1" style:base-cell-address="總表.F143"/>
    </style:style>
    <style:style style:name="ce76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4:.$F$144]; [.F144])&gt;1;NOT(ISBLANK([.F144]))))" style:apply-style-name="cf1" style:base-cell-address="總表.F144"/>
    </style:style>
    <style:style style:name="ce76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6:.$F$168]; [.F166])&gt;1;NOT(ISBLANK([.F166]))))" style:apply-style-name="cf1" style:base-cell-address="總表.F166"/>
    </style:style>
    <style:style style:name="ce76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6:.$F$168]; [.F166])&gt;1;NOT(ISBLANK([.F166]))))" style:apply-style-name="cf1" style:base-cell-address="總表.F166"/>
    </style:style>
    <style:style style:name="ce76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9:.$F$169]; [.F169])&gt;1;NOT(ISBLANK([.F169]))))" style:apply-style-name="cf1" style:base-cell-address="總表.F169"/>
    </style:style>
    <style:style style:name="ce76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0:.$F$170]; [.F170])+COUNTIF([.$F$180:.$F$180]; [.F170])+COUNTIF([.$F$182:.$F$183]; [.F170])&gt;1;NOT(ISBLANK([.F170]))))" style:apply-style-name="cf1" style:base-cell-address="總表.F170"/>
    </style:style>
    <style:style style:name="ce77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1:.$F$179]; [.F171])&gt;1;NOT(ISBLANK([.F171]))))" style:apply-style-name="cf1" style:base-cell-address="總表.F171"/>
    </style:style>
    <style:style style:name="ce771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2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3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4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5" style:family="table-cell" style:parent-style-name="Default" style:data-style-name="N14">
      <style:table-cell-properties fo:border="thin solid #000000" style:vertical-align="middle" fo:wrap-option="wrap" fo:background-color="#EDEAD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6" style:family="table-cell" style:parent-style-name="Default" style:data-style-name="N14">
      <style:table-cell-properties fo:border="thin solid #000000" style:vertical-align="middle" fo:wrap-option="wrap" fo:background-color="#FCECE4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4:.$F$154]; [.F154])&gt;1;NOT(ISBLANK([.F154]))))" style:apply-style-name="cf1" style:base-cell-address="總表.F154"/>
    </style:style>
    <style:style style:name="ce77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5:.$F$155]; [.F155])&gt;1;NOT(ISBLANK([.F155]))))" style:apply-style-name="cf1" style:base-cell-address="總表.F155"/>
    </style:style>
    <style:style style:name="ce77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6:.$F$157]; [.F156])&gt;1;NOT(ISBLANK([.F156]))))" style:apply-style-name="cf1" style:base-cell-address="總表.F156"/>
    </style:style>
    <style:style style:name="ce78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6:.$F$157]; [.F156])&gt;1;NOT(ISBLANK([.F156]))))" style:apply-style-name="cf1" style:base-cell-address="總表.F156"/>
    </style:style>
    <style:style style:name="ce78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8:.$F$160]; [.F158])&gt;1;NOT(ISBLANK([.F158]))))" style:apply-style-name="cf1" style:base-cell-address="總表.F158"/>
    </style:style>
    <style:style style:name="ce78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8:.$F$160]; [.F158])&gt;1;NOT(ISBLANK([.F158]))))" style:apply-style-name="cf1" style:base-cell-address="總表.F158"/>
    </style:style>
    <style:style style:name="ce78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1:.$F$161]; [.F161])&gt;1;NOT(ISBLANK([.F161]))))" style:apply-style-name="cf1" style:base-cell-address="總表.F161"/>
    </style:style>
    <style:style style:name="ce78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2:.$F$162]; [.F162])&gt;1;NOT(ISBLANK([.F162]))))" style:apply-style-name="cf1" style:base-cell-address="總表.F162"/>
    </style:style>
    <style:style style:name="ce78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1:.$F$181]; [.F181])&gt;1;NOT(ISBLANK([.F181]))))" style:apply-style-name="cf1" style:base-cell-address="總表.F181"/>
    </style:style>
    <style:style style:name="ce78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0:.$F$170]; [.F170])+COUNTIF([.$F$180:.$F$180]; [.F170])+COUNTIF([.$F$182:.$F$183]; [.F170])&gt;1;NOT(ISBLANK([.F170]))))" style:apply-style-name="cf1" style:base-cell-address="總表.F170"/>
    </style:style>
    <style:style style:name="ce78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7:.$F$187]; [.F187])&gt;1;NOT(ISBLANK([.F187]))))" style:apply-style-name="cf1" style:base-cell-address="總表.F187"/>
    </style:style>
    <style:style style:name="ce78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8:.$F$188]; [.F188])&gt;1;NOT(ISBLANK([.F188]))))" style:apply-style-name="cf1" style:base-cell-address="總表.F188"/>
    </style:style>
    <style:style style:name="ce78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9:.$F$190]; [.F189])&gt;1;NOT(ISBLANK([.F189]))))" style:apply-style-name="cf1" style:base-cell-address="總表.F189"/>
    </style:style>
    <style:style style:name="ce79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9:.$F$190]; [.F189])&gt;1;NOT(ISBLANK([.F189]))))" style:apply-style-name="cf1" style:base-cell-address="總表.F189"/>
    </style:style>
    <style:style style:name="ce79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7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79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6:.$F$6]; [.F6])&gt;1;NOT(ISBLANK([.F6]))))" style:apply-style-name="cf1" style:base-cell-address="部會出題_(全)_V3.F6"/>
    </style:style>
    <style:style style:name="ce79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6:.$H$6]; [.H6])&gt;1;NOT(ISBLANK([.H6]))))" style:apply-style-name="cf1" style:base-cell-address="部會出題_(全)_V3.H6"/>
    </style:style>
    <style:style style:name="ce79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796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79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7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6:.$B$6]; [.B6])&gt;1;NOT(ISBLANK([.B6]))))" style:apply-style-name="cf1" style:base-cell-address="部會出題_(全)_V3.B6"/>
    </style:style>
    <style:style style:name="ce79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80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4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80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8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0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1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2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3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4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5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6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7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9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0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1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2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3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24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2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82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82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82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83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1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18:.$B$18]; [.B18])&gt;1;NOT(ISBLANK([.B18]))))" style:apply-style-name="cf1" style:base-cell-address="部會出題_(全)_V3.B18"/>
    </style:style>
    <style:style style:name="ce83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19:.$B$19]; [.B19])&gt;1;NOT(ISBLANK([.B19]))))" style:apply-style-name="cf1" style:base-cell-address="部會出題_(全)_V3.B19"/>
    </style:style>
    <style:style style:name="ce83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0:.$B$20]; [.B20])&gt;1;NOT(ISBLANK([.B20]))))" style:apply-style-name="cf1" style:base-cell-address="部會出題_(全)_V3.B20"/>
    </style:style>
    <style:style style:name="ce83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83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83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38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9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4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18:.$H$18]; [.H18])&gt;1;NOT(ISBLANK([.H18]))))" style:apply-style-name="cf1" style:base-cell-address="部會出題_(全)_V3.H18"/>
    </style:style>
    <style:style style:name="ce84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18:.$F$18]; [.F18])&gt;1;NOT(ISBLANK([.F18]))))" style:apply-style-name="cf1" style:base-cell-address="部會出題_(全)_V3.F18"/>
    </style:style>
    <style:style style:name="ce84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19:.$F$19]; [.F19])&gt;1;NOT(ISBLANK([.F19]))))" style:apply-style-name="cf1" style:base-cell-address="部會出題_(全)_V3.F19"/>
    </style:style>
    <style:style style:name="ce84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19:.$H$19]; [.H19])&gt;1;NOT(ISBLANK([.H19]))))" style:apply-style-name="cf1" style:base-cell-address="部會出題_(全)_V3.H19"/>
    </style:style>
    <style:style style:name="ce84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0:.$F$20]; [.F20])&gt;1;NOT(ISBLANK([.F20]))))" style:apply-style-name="cf1" style:base-cell-address="部會出題_(全)_V3.F20"/>
    </style:style>
    <style:style style:name="ce84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0:.$H$20]; [.H20])&gt;1;NOT(ISBLANK([.H20]))))" style:apply-style-name="cf1" style:base-cell-address="部會出題_(全)_V3.H20"/>
    </style:style>
    <style:style style:name="ce84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1:.$B$22]; [.B21])&gt;1;NOT(ISBLANK([.B21]))))" style:apply-style-name="cf1" style:base-cell-address="部會出題_(全)_V3.B21"/>
    </style:style>
    <style:style style:name="ce84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1:.$B$22]; [.B21])&gt;1;NOT(ISBLANK([.B21]))))" style:apply-style-name="cf1" style:base-cell-address="部會出題_(全)_V3.B21"/>
    </style:style>
    <style:style style:name="ce84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3:.$B$23]; [.B23])&gt;1;NOT(ISBLANK([.B23]))))" style:apply-style-name="cf1" style:base-cell-address="部會出題_(全)_V3.B23"/>
    </style:style>
    <style:style style:name="ce8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1:.$F$22]; [.F21])&gt;1;NOT(ISBLANK([.F21]))))" style:apply-style-name="cf1" style:base-cell-address="部會出題_(全)_V3.F21"/>
    </style:style>
    <style:style style:name="ce85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1:.$F$22]; [.F21])&gt;1;NOT(ISBLANK([.F21]))))" style:apply-style-name="cf1" style:base-cell-address="部會出題_(全)_V3.F21"/>
    </style:style>
    <style:style style:name="ce85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3:.$F$23]; [.F23])&gt;1;NOT(ISBLANK([.F23]))))" style:apply-style-name="cf1" style:base-cell-address="部會出題_(全)_V3.F23"/>
    </style:style>
    <style:style style:name="ce85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1:.$H$22]; [.H21])&gt;1;NOT(ISBLANK([.H21]))))" style:apply-style-name="cf1" style:base-cell-address="部會出題_(全)_V3.H21"/>
    </style:style>
    <style:style style:name="ce85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1:.$H$22]; [.H21])&gt;1;NOT(ISBLANK([.H21]))))" style:apply-style-name="cf1" style:base-cell-address="部會出題_(全)_V3.H21"/>
    </style:style>
    <style:style style:name="ce85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3:.$H$23]; [.H23])&gt;1;NOT(ISBLANK([.H23]))))" style:apply-style-name="cf1" style:base-cell-address="部會出題_(全)_V3.H23"/>
    </style:style>
    <style:style style:name="ce85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6:.$F$26]; [.F26])&gt;1;NOT(ISBLANK([.F26]))))" style:apply-style-name="cf1" style:base-cell-address="部會出題_(全)_V3.F26"/>
    </style:style>
    <style:style style:name="ce85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4:.$F$24]; [.F24])&gt;1;NOT(ISBLANK([.F24]))))" style:apply-style-name="cf1" style:base-cell-address="部會出題_(全)_V3.F24"/>
    </style:style>
    <style:style style:name="ce85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5:.$F$25]; [.F25])&gt;1;NOT(ISBLANK([.F25]))))" style:apply-style-name="cf1" style:base-cell-address="部會出題_(全)_V3.F25"/>
    </style:style>
    <style:style style:name="ce85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4:.$H$24]; [.H24])&gt;1;NOT(ISBLANK([.H24]))))" style:apply-style-name="cf1" style:base-cell-address="部會出題_(全)_V3.H24"/>
    </style:style>
    <style:style style:name="ce86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5:.$H$25]; [.H25])&gt;1;NOT(ISBLANK([.H25]))))" style:apply-style-name="cf1" style:base-cell-address="部會出題_(全)_V3.H25"/>
    </style:style>
    <style:style style:name="ce86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6:.$H$26]; [.H26])&gt;1;NOT(ISBLANK([.H26]))))" style:apply-style-name="cf1" style:base-cell-address="部會出題_(全)_V3.H26"/>
    </style:style>
    <style:style style:name="ce86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5:.$B$25]; [.B25])&gt;1;NOT(ISBLANK([.B25]))))" style:apply-style-name="cf1" style:base-cell-address="部會出題_(全)_V3.B25"/>
    </style:style>
    <style:style style:name="ce86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6:.$B$26]; [.B26])&gt;1;NOT(ISBLANK([.B26]))))" style:apply-style-name="cf1" style:base-cell-address="部會出題_(全)_V3.B26"/>
    </style:style>
    <style:style style:name="ce86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4:.$B$24]; [.B24])&gt;1;NOT(ISBLANK([.B24]))))" style:apply-style-name="cf1" style:base-cell-address="部會出題_(全)_V3.B24"/>
    </style:style>
    <style:style style:name="ce86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9:.$B$29]; [.B29])&gt;1;NOT(ISBLANK([.B29]))))" style:apply-style-name="cf1" style:base-cell-address="部會出題_(全)_V3.B29"/>
    </style:style>
    <style:style style:name="ce86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8:.$B$28]; [.B28])&gt;1;NOT(ISBLANK([.B28]))))" style:apply-style-name="cf1" style:base-cell-address="部會出題_(全)_V3.B28"/>
    </style:style>
    <style:style style:name="ce86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7:.$B$27]; [.B27])&gt;1;NOT(ISBLANK([.B27]))))" style:apply-style-name="cf1" style:base-cell-address="部會出題_(全)_V3.B27"/>
    </style:style>
    <style:style style:name="ce86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1:.$B$31]; [.B31])&gt;1;NOT(ISBLANK([.B31]))))" style:apply-style-name="cf1" style:base-cell-address="部會出題_(全)_V3.B31"/>
    </style:style>
    <style:style style:name="ce86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2:.$B$32]; [.B32])&gt;1;NOT(ISBLANK([.B32]))))" style:apply-style-name="cf1" style:base-cell-address="部會出題_(全)_V3.B32"/>
    </style:style>
    <style:style style:name="ce87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5:.$B$35]; [.B35])&gt;1;NOT(ISBLANK([.B35]))))" style:apply-style-name="cf1" style:base-cell-address="部會出題_(全)_V3.B35"/>
    </style:style>
    <style:style style:name="ce87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4:.$B$34]; [.B34])&gt;1;NOT(ISBLANK([.B34]))))" style:apply-style-name="cf1" style:base-cell-address="部會出題_(全)_V3.B34"/>
    </style:style>
    <style:style style:name="ce87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3:.$B$33]; [.B33])&gt;1;NOT(ISBLANK([.B33]))))" style:apply-style-name="cf1" style:base-cell-address="部會出題_(全)_V3.B33"/>
    </style:style>
    <style:style style:name="ce87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7:.$F$27]; [.F27])&gt;1;NOT(ISBLANK([.F27]))))" style:apply-style-name="cf1" style:base-cell-address="部會出題_(全)_V3.F27"/>
    </style:style>
    <style:style style:name="ce8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8:.$F$28]; [.F28])&gt;1;NOT(ISBLANK([.F28]))))" style:apply-style-name="cf1" style:base-cell-address="部會出題_(全)_V3.F28"/>
    </style:style>
    <style:style style:name="ce87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9:.$F$29]; [.F29])&gt;1;NOT(ISBLANK([.F29]))))" style:apply-style-name="cf1" style:base-cell-address="部會出題_(全)_V3.F29"/>
    </style:style>
    <style:style style:name="ce87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8:.$H$28]; [.H28])&gt;1;NOT(ISBLANK([.H28]))))" style:apply-style-name="cf1" style:base-cell-address="部會出題_(全)_V3.H28"/>
    </style:style>
    <style:style style:name="ce87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7:.$H$27]; [.H27])&gt;1;NOT(ISBLANK([.H27]))))" style:apply-style-name="cf1" style:base-cell-address="部會出題_(全)_V3.H27"/>
    </style:style>
    <style:style style:name="ce8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9:.$H$29]; [.H29])&gt;1;NOT(ISBLANK([.H29]))))" style:apply-style-name="cf1" style:base-cell-address="部會出題_(全)_V3.H29"/>
    </style:style>
    <style:style style:name="ce87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1:.$F$31]; [.F31])&gt;1;NOT(ISBLANK([.F31]))))" style:apply-style-name="cf1" style:base-cell-address="部會出題_(全)_V3.F31"/>
    </style:style>
    <style:style style:name="ce88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2:.$F$32]; [.F32])&gt;1;NOT(ISBLANK([.F32]))))" style:apply-style-name="cf1" style:base-cell-address="部會出題_(全)_V3.F32"/>
    </style:style>
    <style:style style:name="ce88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2:.$H$32]; [.H32])&gt;1;NOT(ISBLANK([.H32]))))" style:apply-style-name="cf1" style:base-cell-address="部會出題_(全)_V3.H32"/>
    </style:style>
    <style:style style:name="ce88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1:.$H$31]; [.H31])&gt;1;NOT(ISBLANK([.H31]))))" style:apply-style-name="cf1" style:base-cell-address="部會出題_(全)_V3.H31"/>
    </style:style>
    <style:style style:name="ce8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3:.$F$33]; [.F33])&gt;1;NOT(ISBLANK([.F33]))))" style:apply-style-name="cf1" style:base-cell-address="部會出題_(全)_V3.F33"/>
    </style:style>
    <style:style style:name="ce88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4:.$F$34]; [.F34])&gt;1;NOT(ISBLANK([.F34]))))" style:apply-style-name="cf1" style:base-cell-address="部會出題_(全)_V3.F34"/>
    </style:style>
    <style:style style:name="ce88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5:.$F$35]; [.F35])&gt;1;NOT(ISBLANK([.F35]))))" style:apply-style-name="cf1" style:base-cell-address="部會出題_(全)_V3.F35"/>
    </style:style>
    <style:style style:name="ce88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4:.$H$34]; [.H34])&gt;1;NOT(ISBLANK([.H34]))))" style:apply-style-name="cf1" style:base-cell-address="部會出題_(全)_V3.H34"/>
    </style:style>
    <style:style style:name="ce88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3:.$H$33]; [.H33])&gt;1;NOT(ISBLANK([.H33]))))" style:apply-style-name="cf1" style:base-cell-address="部會出題_(全)_V3.H33"/>
    </style:style>
    <style:style style:name="ce88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5:.$H$35]; [.H35])&gt;1;NOT(ISBLANK([.H35]))))" style:apply-style-name="cf1" style:base-cell-address="部會出題_(全)_V3.H35"/>
    </style:style>
    <style:style style:name="ce889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0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1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2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3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4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6:.$A$6]; [.A6])&gt;1;NOT(ISBLANK([.A6]))))" style:apply-style-name="cf1" style:base-cell-address="部會出題_(全)_V2.A6"/>
    </style:style>
    <style:style style:name="ce89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8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09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0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1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18:.$G$18]; [.G18])&gt;1;NOT(ISBLANK([.G18]))))" style:apply-style-name="cf1" style:base-cell-address="部會出題_(全)_V2.G18"/>
    </style:style>
    <style:style style:name="ce91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18:.$E$18]; [.E18])&gt;1;NOT(ISBLANK([.E18]))))" style:apply-style-name="cf1" style:base-cell-address="部會出題_(全)_V2.E18"/>
    </style:style>
    <style:style style:name="ce91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19:.$G$19]; [.G19])&gt;1;NOT(ISBLANK([.G19]))))" style:apply-style-name="cf1" style:base-cell-address="部會出題_(全)_V2.G19"/>
    </style:style>
    <style:style style:name="ce91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19:.$E$19]; [.E19])&gt;1;NOT(ISBLANK([.E19]))))" style:apply-style-name="cf1" style:base-cell-address="部會出題_(全)_V2.E19"/>
    </style:style>
    <style:style style:name="ce91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0:.$A$20]; [.A20])&gt;1;NOT(ISBLANK([.A20]))))" style:apply-style-name="cf1" style:base-cell-address="部會出題_(全)_V2.A20"/>
    </style:style>
    <style:style style:name="ce91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19:.$A$19]; [.A19])&gt;1;NOT(ISBLANK([.A19]))))" style:apply-style-name="cf1" style:base-cell-address="部會出題_(全)_V2.A19"/>
    </style:style>
    <style:style style:name="ce91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1:.$A$22]; [.A21])&gt;1;NOT(ISBLANK([.A21]))))" style:apply-style-name="cf1" style:base-cell-address="部會出題_(全)_V2.A21"/>
    </style:style>
    <style:style style:name="ce91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1:.$A$22]; [.A21])&gt;1;NOT(ISBLANK([.A21]))))" style:apply-style-name="cf1" style:base-cell-address="部會出題_(全)_V2.A21"/>
    </style:style>
    <style:style style:name="ce920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18:.$A$18]; [.A18])&gt;1;NOT(ISBLANK([.A18]))))" style:apply-style-name="cf1" style:base-cell-address="部會出題_(全)_V2.A18"/>
    </style:style>
    <style:style style:name="ce92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1:.$E$22]; [.E21])&gt;1;NOT(ISBLANK([.E21]))))" style:apply-style-name="cf1" style:base-cell-address="部會出題_(全)_V2.E21"/>
    </style:style>
    <style:style style:name="ce92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1:.$E$22]; [.E21])&gt;1;NOT(ISBLANK([.E21]))))" style:apply-style-name="cf1" style:base-cell-address="部會出題_(全)_V2.E21"/>
    </style:style>
    <style:style style:name="ce92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0:.$E$20]; [.E20])&gt;1;NOT(ISBLANK([.E20]))))" style:apply-style-name="cf1" style:base-cell-address="部會出題_(全)_V2.E20"/>
    </style:style>
    <style:style style:name="ce92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0:.$G$20]; [.G20])&gt;1;NOT(ISBLANK([.G20]))))" style:apply-style-name="cf1" style:base-cell-address="部會出題_(全)_V2.G20"/>
    </style:style>
    <style:style style:name="ce92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1:.$G$22]; [.G21])&gt;1;NOT(ISBLANK([.G21]))))" style:apply-style-name="cf1" style:base-cell-address="部會出題_(全)_V2.G21"/>
    </style:style>
    <style:style style:name="ce92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1:.$G$22]; [.G21])&gt;1;NOT(ISBLANK([.G21]))))" style:apply-style-name="cf1" style:base-cell-address="部會出題_(全)_V2.G21"/>
    </style:style>
    <style:style style:name="ce92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2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29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6:.$G$6]; [.G6])&gt;1;NOT(ISBLANK([.G6]))))" style:apply-style-name="cf1" style:base-cell-address="部會出題_(全)_V2.G6"/>
    </style:style>
    <style:style style:name="ce931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32" style:family="table-cell" style:parent-style-name="Default" style:data-style-name="N0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3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6:.$E$6]; [.E6])&gt;1;NOT(ISBLANK([.E6]))))" style:apply-style-name="cf1" style:base-cell-address="部會出題_(全)_V2.E6"/>
    </style:style>
    <style:style style:name="ce934" style:family="table-cell" style:parent-style-name="Default" style:data-style-name="N19">
      <style:table-cell-properties fo:border-top="thin solid #595959" fo:border-bottom="thin solid #595959" fo:border-left="none" fo:border-right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</style:style>
    <style:style style:name="ce93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6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7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8" style:family="table-cell" style:parent-style-name="Default" style:data-style-name="N14">
      <style:table-cell-properties fo:border-top="thin solid #000000" fo:border-bottom="thin solid #000000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0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1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2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3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4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5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6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2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3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4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5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7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58" style:family="table-cell" style:parent-style-name="Default" style:data-style-name="N30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59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0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1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2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3" style:family="table-cell" style:parent-style-name="Default" style:data-style-name="N19">
      <style:table-cell-properties fo:border-top="thin solid #595959" fo:border-bottom="thin solid #000000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5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6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7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8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</style:style>
    <style:style style:name="ce97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3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4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3:.$A$23]; [.A23])&gt;1;NOT(ISBLANK([.A23]))))" style:apply-style-name="cf1" style:base-cell-address="部會出題_(全)_V2.A23"/>
    </style:style>
    <style:style style:name="ce97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4:.$A$25]; [.A24])&gt;1;NOT(ISBLANK([.A24]))))" style:apply-style-name="cf1" style:base-cell-address="部會出題_(全)_V2.A24"/>
    </style:style>
    <style:style style:name="ce97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4:.$A$25]; [.A24])&gt;1;NOT(ISBLANK([.A24]))))" style:apply-style-name="cf1" style:base-cell-address="部會出題_(全)_V2.A24"/>
    </style:style>
    <style:style style:name="ce97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3:.$E$23]; [.E23])&gt;1;NOT(ISBLANK([.E23]))))" style:apply-style-name="cf1" style:base-cell-address="部會出題_(全)_V2.E23"/>
    </style:style>
    <style:style style:name="ce9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4:.$E$25]; [.E24])&gt;1;NOT(ISBLANK([.E24]))))" style:apply-style-name="cf1" style:base-cell-address="部會出題_(全)_V2.E24"/>
    </style:style>
    <style:style style:name="ce97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4:.$E$25]; [.E24])&gt;1;NOT(ISBLANK([.E24]))))" style:apply-style-name="cf1" style:base-cell-address="部會出題_(全)_V2.E24"/>
    </style:style>
    <style:style style:name="ce98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3:.$G$23]; [.G23])&gt;1;NOT(ISBLANK([.G23]))))" style:apply-style-name="cf1" style:base-cell-address="部會出題_(全)_V2.G23"/>
    </style:style>
    <style:style style:name="ce98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4:.$G$25]; [.G24])&gt;1;NOT(ISBLANK([.G24]))))" style:apply-style-name="cf1" style:base-cell-address="部會出題_(全)_V2.G24"/>
    </style:style>
    <style:style style:name="ce98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4:.$G$25]; [.G24])&gt;1;NOT(ISBLANK([.G24]))))" style:apply-style-name="cf1" style:base-cell-address="部會出題_(全)_V2.G24"/>
    </style:style>
    <style:style style:name="ce98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6:.$A$26]; [.A26])&gt;1;NOT(ISBLANK([.A26]))))" style:apply-style-name="cf1" style:base-cell-address="部會出題_(全)_V2.A26"/>
    </style:style>
    <style:style style:name="ce98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6:.$E$26]; [.E26])&gt;1;NOT(ISBLANK([.E26]))))" style:apply-style-name="cf1" style:base-cell-address="部會出題_(全)_V2.E26"/>
    </style:style>
    <style:style style:name="ce98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7:.$A$27]; [.A27])&gt;1;NOT(ISBLANK([.A27]))))" style:apply-style-name="cf1" style:base-cell-address="部會出題_(全)_V2.A27"/>
    </style:style>
    <style:style style:name="ce98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7:.$E$27]; [.E27])&gt;1;NOT(ISBLANK([.E27]))))" style:apply-style-name="cf1" style:base-cell-address="部會出題_(全)_V2.E27"/>
    </style:style>
    <style:style style:name="ce98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6:.$G$26]; [.G26])&gt;1;NOT(ISBLANK([.G26]))))" style:apply-style-name="cf1" style:base-cell-address="部會出題_(全)_V2.G26"/>
    </style:style>
    <style:style style:name="ce9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7:.$G$27]; [.G27])&gt;1;NOT(ISBLANK([.G27]))))" style:apply-style-name="cf1" style:base-cell-address="部會出題_(全)_V2.G27"/>
    </style:style>
    <style:style style:name="ce98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9:.$E$29]; [.E29])&gt;1;NOT(ISBLANK([.E29]))))" style:apply-style-name="cf1" style:base-cell-address="部會出題_(全)_V2.E29"/>
    </style:style>
    <style:style style:name="ce99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8:.$E$28]; [.E28])&gt;1;NOT(ISBLANK([.E28]))))" style:apply-style-name="cf1" style:base-cell-address="部會出題_(全)_V2.E28"/>
    </style:style>
    <style:style style:name="ce99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0:.$E$30]; [.E30])&gt;1;NOT(ISBLANK([.E30]))))" style:apply-style-name="cf1" style:base-cell-address="部會出題_(全)_V2.E30"/>
    </style:style>
    <style:style style:name="ce9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9:.$G$29]; [.G29])&gt;1;NOT(ISBLANK([.G29]))))" style:apply-style-name="cf1" style:base-cell-address="部會出題_(全)_V2.G29"/>
    </style:style>
    <style:style style:name="ce9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8:.$G$28]; [.G28])&gt;1;NOT(ISBLANK([.G28]))))" style:apply-style-name="cf1" style:base-cell-address="部會出題_(全)_V2.G28"/>
    </style:style>
    <style:style style:name="ce99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0:.$G$30]; [.G30])&gt;1;NOT(ISBLANK([.G30]))))" style:apply-style-name="cf1" style:base-cell-address="部會出題_(全)_V2.G30"/>
    </style:style>
    <style:style style:name="ce99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0:.$A$30]; [.A30])&gt;1;NOT(ISBLANK([.A30]))))" style:apply-style-name="cf1" style:base-cell-address="部會出題_(全)_V2.A30"/>
    </style:style>
    <style:style style:name="ce99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8:.$A$28]; [.A28])&gt;1;NOT(ISBLANK([.A28]))))" style:apply-style-name="cf1" style:base-cell-address="部會出題_(全)_V2.A28"/>
    </style:style>
    <style:style style:name="ce99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9:.$A$29]; [.A29])&gt;1;NOT(ISBLANK([.A29]))))" style:apply-style-name="cf1" style:base-cell-address="部會出題_(全)_V2.A29"/>
    </style:style>
    <style:style style:name="ce99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1:.$A$31]; [.A31])&gt;1;NOT(ISBLANK([.A31]))))" style:apply-style-name="cf1" style:base-cell-address="部會出題_(全)_V2.A31"/>
    </style:style>
    <style:style style:name="ce99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31])&gt;1;NOT(ISBLANK([.E31]))))" style:apply-style-name="cf1" style:base-cell-address="部會出題_(全)_V2.E31"/>
    </style:style>
    <style:style style:name="ce10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1:.$G$31]; [.G31])&gt;1;NOT(ISBLANK([.G31]))))" style:apply-style-name="cf1" style:base-cell-address="部會出題_(全)_V2.G31"/>
    </style:style>
    <style:style style:name="ce1001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4:.$A$34]; [.A34])&gt;1;NOT(ISBLANK([.A34]))))" style:apply-style-name="cf1" style:base-cell-address="部會出題_(全)_V2.A34"/>
    </style:style>
    <style:style style:name="ce1002" style:family="table-cell" style:parent-style-name="Default" style:data-style-name="N0">
      <style:table-cell-properties fo:border-top="thin solid #595959" fo:border-bottom="thin solid #000000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5:.$A$35]; [.A35])&gt;1;NOT(ISBLANK([.A35]))))" style:apply-style-name="cf1" style:base-cell-address="部會出題_(全)_V2.A35"/>
    </style:style>
    <style:style style:name="ce100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3:.$A$33]; [.A33])&gt;1;NOT(ISBLANK([.A33]))))" style:apply-style-name="cf1" style:base-cell-address="部會出題_(全)_V2.A33"/>
    </style:style>
    <style:style style:name="ce1004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5:.$E$35]; [.E35])&gt;1;NOT(ISBLANK([.E35]))))" style:apply-style-name="cf1" style:base-cell-address="部會出題_(全)_V2.E35"/>
    </style:style>
    <style:style style:name="ce100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3:.$E$33]; [.E33])&gt;1;NOT(ISBLANK([.E33]))))" style:apply-style-name="cf1" style:base-cell-address="部會出題_(全)_V2.E33"/>
    </style:style>
    <style:style style:name="ce100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4:.$E$34]; [.E34])&gt;1;NOT(ISBLANK([.E34]))))" style:apply-style-name="cf1" style:base-cell-address="部會出題_(全)_V2.E34"/>
    </style:style>
    <style:style style:name="ce100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3:.$G$33]; [.G33])&gt;1;NOT(ISBLANK([.G33]))))" style:apply-style-name="cf1" style:base-cell-address="部會出題_(全)_V2.G33"/>
    </style:style>
    <style:style style:name="ce100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4:.$G$34]; [.G34])&gt;1;NOT(ISBLANK([.G34]))))" style:apply-style-name="cf1" style:base-cell-address="部會出題_(全)_V2.G34"/>
    </style:style>
    <style:style style:name="ce1009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5:.$G$35]; [.G35])&gt;1;NOT(ISBLANK([.G35]))))" style:apply-style-name="cf1" style:base-cell-address="部會出題_(全)_V2.G35"/>
    </style:style>
    <style:style style:name="ce101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5:.$E$5]; [.E5])&gt;1;NOT(ISBLANK([.E5]))))" style:apply-style-name="cf1" style:base-cell-address="部會出題_(全).E5"/>
    </style:style>
    <style:style style:name="ce101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1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1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_(全).G5"/>
    </style:style>
    <style:style style:name="ce101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1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8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1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0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4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5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6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28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2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3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3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2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033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4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6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7:.$E$17]; [.E17])&gt;1;NOT(ISBLANK([.E17]))))" style:apply-style-name="cf1" style:base-cell-address="部會出題_(全).E17"/>
    </style:style>
    <style:style style:name="ce103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_(全).E18"/>
    </style:style>
    <style:style style:name="ce103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_(全).E19"/>
    </style:style>
    <style:style style:name="ce104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7:.$G$17]; [.G17])&gt;1;NOT(ISBLANK([.G17]))))" style:apply-style-name="cf1" style:base-cell-address="部會出題_(全).G17"/>
    </style:style>
    <style:style style:name="ce10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_(全).G18"/>
    </style:style>
    <style:style style:name="ce104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_(全).G19"/>
    </style:style>
    <style:style style:name="ce104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A$17]; [.A17])&gt;1;NOT(ISBLANK([.A17]))))" style:apply-style-name="cf1" style:base-cell-address="部會出題_(全).A17"/>
    </style:style>
    <style:style style:name="ce104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:.$A$18]; [.A18])&gt;1;NOT(ISBLANK([.A18]))))" style:apply-style-name="cf1" style:base-cell-address="部會出題_(全).A18"/>
    </style:style>
    <style:style style:name="ce104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A$19]; [.A19])&gt;1;NOT(ISBLANK([.A19]))))" style:apply-style-name="cf1" style:base-cell-address="部會出題_(全).A19"/>
    </style:style>
    <style:style style:name="ce104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2:.$A$22]; [.A22])&gt;1;NOT(ISBLANK([.A22]))))" style:apply-style-name="cf1" style:base-cell-address="部會出題_(全).A22"/>
    </style:style>
    <style:style style:name="ce104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1]; [.A20])&gt;1;NOT(ISBLANK([.A20]))))" style:apply-style-name="cf1" style:base-cell-address="部會出題_(全).A20"/>
    </style:style>
    <style:style style:name="ce104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4]; [.A23])&gt;1;NOT(ISBLANK([.A23]))))" style:apply-style-name="cf1" style:base-cell-address="部會出題_(全).A23"/>
    </style:style>
    <style:style style:name="ce104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4]; [.A23])&gt;1;NOT(ISBLANK([.A23]))))" style:apply-style-name="cf1" style:base-cell-address="部會出題_(全).A23"/>
    </style:style>
    <style:style style:name="ce10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1]; [.E20])&gt;1;NOT(ISBLANK([.E20]))))" style:apply-style-name="cf1" style:base-cell-address="部會出題_(全).E20"/>
    </style:style>
    <style:style style:name="ce105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2:.$E$22]; [.E22])&gt;1;NOT(ISBLANK([.E22]))))" style:apply-style-name="cf1" style:base-cell-address="部會出題_(全).E22"/>
    </style:style>
    <style:style style:name="ce105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全).E23"/>
    </style:style>
    <style:style style:name="ce105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全).E23"/>
    </style:style>
    <style:style style:name="ce105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1]; [.G20])&gt;1;NOT(ISBLANK([.G20]))))" style:apply-style-name="cf1" style:base-cell-address="部會出題_(全).G20"/>
    </style:style>
    <style:style style:name="ce105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2:.$G$22]; [.G22])&gt;1;NOT(ISBLANK([.G22]))))" style:apply-style-name="cf1" style:base-cell-address="部會出題_(全).G22"/>
    </style:style>
    <style:style style:name="ce105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全).G23"/>
    </style:style>
    <style:style style:name="ce105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全).G23"/>
    </style:style>
    <style:style style:name="ce105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A$25]; [.A25])&gt;1;NOT(ISBLANK([.A25]))))" style:apply-style-name="cf1" style:base-cell-address="部會出題_(全).A25"/>
    </style:style>
    <style:style style:name="ce105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5:.$E$25]; [.E25])&gt;1;NOT(ISBLANK([.E25]))))" style:apply-style-name="cf1" style:base-cell-address="部會出題_(全).E25"/>
    </style:style>
    <style:style style:name="ce106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A$26]; [.A26])&gt;1;NOT(ISBLANK([.A26]))))" style:apply-style-name="cf1" style:base-cell-address="部會出題_(全).A26"/>
    </style:style>
    <style:style style:name="ce106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_(全).E26"/>
    </style:style>
    <style:style style:name="ce106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5:.$G$25]; [.G25])&gt;1;NOT(ISBLANK([.G25]))))" style:apply-style-name="cf1" style:base-cell-address="部會出題_(全).G25"/>
    </style:style>
    <style:style style:name="ce106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_(全).G26"/>
    </style:style>
    <style:style style:name="ce106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9:.$A$29]; [.A29])&gt;1;NOT(ISBLANK([.A29]))))" style:apply-style-name="cf1" style:base-cell-address="部會出題_(全).A29"/>
    </style:style>
    <style:style style:name="ce106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A$28]; [.A28])&gt;1;NOT(ISBLANK([.A28]))))" style:apply-style-name="cf1" style:base-cell-address="部會出題_(全).A28"/>
    </style:style>
    <style:style style:name="ce106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A$27]; [.A27])&gt;1;NOT(ISBLANK([.A27]))))" style:apply-style-name="cf1" style:base-cell-address="部會出題_(全).A27"/>
    </style:style>
    <style:style style:name="ce106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A$30]; [.A30])&gt;1;NOT(ISBLANK([.A30]))))" style:apply-style-name="cf1" style:base-cell-address="部會出題_(全).A30"/>
    </style:style>
    <style:style style:name="ce106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_(全).E30"/>
    </style:style>
    <style:style style:name="ce106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_(全).G30"/>
    </style:style>
    <style:style style:name="ce107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32])&gt;1;NOT(ISBLANK([.A32]))))" style:apply-style-name="cf1" style:base-cell-address="部會出題_(全).A32"/>
    </style:style>
    <style:style style:name="ce107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A$33]; [.A33])&gt;1;NOT(ISBLANK([.A33]))))" style:apply-style-name="cf1" style:base-cell-address="部會出題_(全).A33"/>
    </style:style>
    <style:style style:name="ce107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A$34]; [.A34])&gt;1;NOT(ISBLANK([.A34]))))" style:apply-style-name="cf1" style:base-cell-address="部會出題_(全).A34"/>
    </style:style>
    <style:style style:name="ce107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_(全).E27"/>
    </style:style>
    <style:style style:name="ce10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_(全).E29"/>
    </style:style>
    <style:style style:name="ce107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_(全).E28"/>
    </style:style>
    <style:style style:name="ce107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_(全).G27"/>
    </style:style>
    <style:style style:name="ce107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_(全).G28"/>
    </style:style>
    <style:style style:name="ce10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_(全).G29"/>
    </style:style>
    <style:style style:name="ce107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2])&gt;1;NOT(ISBLANK([.E32]))))" style:apply-style-name="cf1" style:base-cell-address="部會出題_(全).E32"/>
    </style:style>
    <style:style style:name="ce108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_(全).E34"/>
    </style:style>
    <style:style style:name="ce108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_(全).E33"/>
    </style:style>
    <style:style style:name="ce108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32])&gt;1;NOT(ISBLANK([.G32]))))" style:apply-style-name="cf1" style:base-cell-address="部會出題_(全).G32"/>
    </style:style>
    <style:style style:name="ce108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_(全).G33"/>
    </style:style>
    <style:style style:name="ce108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_(全).G34"/>
    </style:style>
    <style:style style:name="ce1085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8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8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4:.$G$4]; [.G4])&gt;1;NOT(ISBLANK([.G4]))))" style:apply-style-name="cf1" style:base-cell-address="部會出題(基礎評測指標).G4"/>
    </style:style>
    <style:style style:name="ce10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(基礎評測指標).G5"/>
    </style:style>
    <style:style style:name="ce108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:.$A$18]; [.A18])&gt;1;NOT(ISBLANK([.A18]))))" style:apply-style-name="cf1" style:base-cell-address="部會出題(基礎評測指標).A18"/>
    </style:style>
    <style:style style:name="ce109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6:.$E$6]; [.E6])&gt;1;NOT(ISBLANK([.E6]))))" style:apply-style-name="cf1" style:base-cell-address="部會出題(基礎評測指標).E6"/>
    </style:style>
    <style:style style:name="ce109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6:.$G$6]; [.G6])&gt;1;NOT(ISBLANK([.G6]))))" style:apply-style-name="cf1" style:base-cell-address="部會出題(基礎評測指標).G6"/>
    </style:style>
    <style:style style:name="ce109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09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9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8:.$G$8]; [.G8])&gt;1;NOT(ISBLANK([.G8]))))" style:apply-style-name="cf1" style:base-cell-address="部會出題(基礎評測指標).G8"/>
    </style:style>
    <style:style style:name="ce109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(基礎評測指標).G18"/>
    </style:style>
    <style:style style:name="ce110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(基礎評測指標).E18"/>
    </style:style>
    <style:style style:name="ce110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(基礎評測指標).E19"/>
    </style:style>
    <style:style style:name="ce110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(基礎評測指標).G19"/>
    </style:style>
    <style:style style:name="ce110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10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10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A$19]; [.A19])&gt;1;NOT(ISBLANK([.A19]))))" style:apply-style-name="cf1" style:base-cell-address="部會出題(基礎評測指標).A19"/>
    </style:style>
    <style:style style:name="ce110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3]; [.A20])&gt;1;NOT(ISBLANK([.A20]))))" style:apply-style-name="cf1" style:base-cell-address="部會出題(基礎評測指標).A20"/>
    </style:style>
    <style:style style:name="ce110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0]; [.G20])&gt;1;NOT(ISBLANK([.G20]))))" style:apply-style-name="cf1" style:base-cell-address="部會出題(基礎評測指標).G20"/>
    </style:style>
    <style:style style:name="ce110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0]; [.E20])&gt;1;NOT(ISBLANK([.E20]))))" style:apply-style-name="cf1" style:base-cell-address="部會出題(基礎評測指標).E20"/>
    </style:style>
    <style:style style:name="ce110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1:.$G$22]; [.G21])&gt;1;NOT(ISBLANK([.G21]))))" style:apply-style-name="cf1" style:base-cell-address="部會出題(基礎評測指標).G21"/>
    </style:style>
    <style:style style:name="ce111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1:.$G$22]; [.G21])&gt;1;NOT(ISBLANK([.G21]))))" style:apply-style-name="cf1" style:base-cell-address="部會出題(基礎評測指標).G21"/>
    </style:style>
    <style:style style:name="ce111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1:.$E$22]; [.E21])&gt;1;NOT(ISBLANK([.E21]))))" style:apply-style-name="cf1" style:base-cell-address="部會出題(基礎評測指標).E21"/>
    </style:style>
    <style:style style:name="ce111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1:.$E$22]; [.E21])&gt;1;NOT(ISBLANK([.E21]))))" style:apply-style-name="cf1" style:base-cell-address="部會出題(基礎評測指標).E21"/>
    </style:style>
    <style:style style:name="ce111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3]; [.G23])&gt;1;NOT(ISBLANK([.G23]))))" style:apply-style-name="cf1" style:base-cell-address="部會出題(基礎評測指標).G23"/>
    </style:style>
    <style:style style:name="ce111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4:.$G$25]; [.G24])&gt;1;NOT(ISBLANK([.G24]))))" style:apply-style-name="cf1" style:base-cell-address="部會出題(基礎評測指標).G24"/>
    </style:style>
    <style:style style:name="ce111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4:.$G$25]; [.G24])&gt;1;NOT(ISBLANK([.G24]))))" style:apply-style-name="cf1" style:base-cell-address="部會出題(基礎評測指標).G24"/>
    </style:style>
    <style:style style:name="ce111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(基礎評測指標).G26"/>
    </style:style>
    <style:style style:name="ce111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(基礎評測指標).G27"/>
    </style:style>
    <style:style style:name="ce111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(基礎評測指標).G28"/>
    </style:style>
    <style:style style:name="ce111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(基礎評測指標).G29"/>
    </style:style>
    <style:style style:name="ce1120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4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5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6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7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8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(基礎評測指標).G30"/>
    </style:style>
    <style:style style:name="ce113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1])&gt;1;NOT(ISBLANK([.G31]))))" style:apply-style-name="cf1" style:base-cell-address="部會出題(基礎評測指標).G31"/>
    </style:style>
    <style:style style:name="ce113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(基礎評測指標).G33"/>
    </style:style>
    <style:style style:name="ce113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(基礎評測指標).G34"/>
    </style:style>
    <style:style style:name="ce113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5:.$G$35]; [.G35])&gt;1;NOT(ISBLANK([.G35]))))" style:apply-style-name="cf1" style:base-cell-address="部會出題(基礎評測指標).G35"/>
    </style:style>
    <style:style style:name="ce113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A$24]; [.A24])&gt;1;NOT(ISBLANK([.A24]))))" style:apply-style-name="cf1" style:base-cell-address="部會出題(基礎評測指標).A24"/>
    </style:style>
    <style:style style:name="ce113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A$26]; [.A25])&gt;1;NOT(ISBLANK([.A25]))))" style:apply-style-name="cf1" style:base-cell-address="部會出題(基礎評測指標).A25"/>
    </style:style>
    <style:style style:name="ce113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A$27]; [.A27])&gt;1;NOT(ISBLANK([.A27]))))" style:apply-style-name="cf1" style:base-cell-address="部會出題(基礎評測指標).A27"/>
    </style:style>
    <style:style style:name="ce113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4:.$E$25]; [.E24])&gt;1;NOT(ISBLANK([.E24]))))" style:apply-style-name="cf1" style:base-cell-address="部會出題(基礎評測指標).E24"/>
    </style:style>
    <style:style style:name="ce113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4:.$E$25]; [.E24])&gt;1;NOT(ISBLANK([.E24]))))" style:apply-style-name="cf1" style:base-cell-address="部會出題(基礎評測指標).E24"/>
    </style:style>
    <style:style style:name="ce113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(基礎評測指標).E26"/>
    </style:style>
    <style:style style:name="ce114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(基礎評測指標).E27"/>
    </style:style>
    <style:style style:name="ce11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(基礎評測指標).E28"/>
    </style:style>
    <style:style style:name="ce114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(基礎評測指標).E29"/>
    </style:style>
    <style:style style:name="ce114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3]; [.E23])&gt;1;NOT(ISBLANK([.E23]))))" style:apply-style-name="cf1" style:base-cell-address="部會出題(基礎評測指標).E23"/>
    </style:style>
    <style:style style:name="ce114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A$28]; [.A28])&gt;1;NOT(ISBLANK([.A28]))))" style:apply-style-name="cf1" style:base-cell-address="部會出題(基礎評測指標).A28"/>
    </style:style>
    <style:style style:name="ce114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9:.$A$29]; [.A29])&gt;1;NOT(ISBLANK([.A29]))))" style:apply-style-name="cf1" style:base-cell-address="部會出題(基礎評測指標).A29"/>
    </style:style>
    <style:style style:name="ce114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A$30]; [.A30])&gt;1;NOT(ISBLANK([.A30]))))" style:apply-style-name="cf1" style:base-cell-address="部會出題(基礎評測指標).A30"/>
    </style:style>
    <style:style style:name="ce114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(基礎評測指標).E30"/>
    </style:style>
    <style:style style:name="ce114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31])&gt;1;NOT(ISBLANK([.E31]))))" style:apply-style-name="cf1" style:base-cell-address="部會出題(基礎評測指標).E31"/>
    </style:style>
    <style:style style:name="ce114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(基礎評測指標).E33"/>
    </style:style>
    <style:style style:name="ce11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(基礎評測指標).E34"/>
    </style:style>
    <style:style style:name="ce115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5:.$E$35]; [.E35])&gt;1;NOT(ISBLANK([.E35]))))" style:apply-style-name="cf1" style:base-cell-address="部會出題(基礎評測指標).E35"/>
    </style:style>
    <style:style style:name="ce115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1])&gt;1;NOT(ISBLANK([.A31]))))" style:apply-style-name="cf1" style:base-cell-address="部會出題(基礎評測指標).A31"/>
    </style:style>
    <style:style style:name="ce115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A$33]; [.A33])&gt;1;NOT(ISBLANK([.A33]))))" style:apply-style-name="cf1" style:base-cell-address="部會出題(基礎評測指標).A33"/>
    </style:style>
    <style:style style:name="ce115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A$34]; [.A34])&gt;1;NOT(ISBLANK([.A34]))))" style:apply-style-name="cf1" style:base-cell-address="部會出題(基礎評測指標).A34"/>
    </style:style>
    <style:style style:name="ce115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5:.$A$35]; [.A35])&gt;1;NOT(ISBLANK([.A35]))))" style:apply-style-name="cf1" style:base-cell-address="部會出題(基礎評測指標).A35"/>
    </style:style>
    <style:style style:name="ce1156" style:family="table-cell" style:parent-style-name="Default" style:data-style-name="N0">
      <style:table-cell-properties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7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8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4:.$D$4]; [.D4])&gt;1;NOT(ISBLANK([.D4]))))" style:apply-style-name="cf1" style:base-cell-address="部會出題_(陸委會評測).D4"/>
    </style:style>
    <style:style style:name="ce11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4:.$C$4]; [.A4])&gt;1;NOT(ISBLANK([.A4]))))" style:apply-style-name="cf1" style:base-cell-address="部會出題_(陸委會評測).A4"/>
    </style:style>
    <style:style style:name="ce11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4:.$C$4]; [.A4])&gt;1;NOT(ISBLANK([.A4]))))" style:apply-style-name="cf1" style:base-cell-address="部會出題_(陸委會評測).A4"/>
    </style:style>
    <style:style style:name="ce116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4:.$F$4]; [.F4])&gt;1;NOT(ISBLANK([.F4]))))" style:apply-style-name="cf1" style:base-cell-address="部會出題_(陸委會評測).F4"/>
    </style:style>
    <style:style style:name="ce11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7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68" style:family="table-cell" style:parent-style-name="Default" style:data-style-name="N0">
      <style:table-cell-properties fo:border-top="none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6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7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1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:.$D$9]; [.D9])&gt;1;NOT(ISBLANK([.D9]))))" style:apply-style-name="cf1" style:base-cell-address="部會出題_(陸委會評測).D9"/>
    </style:style>
    <style:style style:name="ce11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:.$F$9]; [.F9])&gt;1;NOT(ISBLANK([.F9]))))" style:apply-style-name="cf1" style:base-cell-address="部會出題_(陸委會評測).F9"/>
    </style:style>
    <style:style style:name="ce11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:.$C$9]; [.A9])&gt;1;NOT(ISBLANK([.A9]))))" style:apply-style-name="cf1" style:base-cell-address="部會出題_(陸委會評測).A9"/>
    </style:style>
    <style:style style:name="ce11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:.$C$9]; [.A9])&gt;1;NOT(ISBLANK([.A9]))))" style:apply-style-name="cf1" style:base-cell-address="部會出題_(陸委會評測).A9"/>
    </style:style>
    <style:style style:name="ce11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C$19]; [.A19])&gt;1;NOT(ISBLANK([.A19]))))" style:apply-style-name="cf1" style:base-cell-address="部會出題_(陸委會評測).A19"/>
    </style:style>
    <style:style style:name="ce11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C$19]; [.A19])&gt;1;NOT(ISBLANK([.A19]))))" style:apply-style-name="cf1" style:base-cell-address="部會出題_(陸委會評測).A19"/>
    </style:style>
    <style:style style:name="ce117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:.$D$19]; [.D19])&gt;1;NOT(ISBLANK([.D19]))))" style:apply-style-name="cf1" style:base-cell-address="部會出題_(陸委會評測).D19"/>
    </style:style>
    <style:style style:name="ce118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C$17]; [.A17])&gt;1;NOT(ISBLANK([.A17]))))" style:apply-style-name="cf1" style:base-cell-address="部會出題_(陸委會評測).A17"/>
    </style:style>
    <style:style style:name="ce11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C$17]; [.A17])&gt;1;NOT(ISBLANK([.A17]))))" style:apply-style-name="cf1" style:base-cell-address="部會出題_(陸委會評測).A17"/>
    </style:style>
    <style:style style:name="ce118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:.$D$17]; [.D17])&gt;1;NOT(ISBLANK([.D17]))))" style:apply-style-name="cf1" style:base-cell-address="部會出題_(陸委會評測).D17"/>
    </style:style>
    <style:style style:name="ce118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:.$F$17]; [.F17])&gt;1;NOT(ISBLANK([.F17]))))" style:apply-style-name="cf1" style:base-cell-address="部會出題_(陸委會評測).F17"/>
    </style:style>
    <style:style style:name="ce118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8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0:.$F$21]; [.F20])&gt;1;NOT(ISBLANK([.F20]))))" style:apply-style-name="cf1" style:base-cell-address="部會出題_(陸委會評測).F20"/>
    </style:style>
    <style:style style:name="ce118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4:.$F$24]; [.F24])&gt;1;NOT(ISBLANK([.F24]))))" style:apply-style-name="cf1" style:base-cell-address="部會出題_(陸委會評測).F24"/>
    </style:style>
    <style:style style:name="ce119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2:.$F$23]; [.F22])&gt;1;NOT(ISBLANK([.F22]))))" style:apply-style-name="cf1" style:base-cell-address="部會出題_(陸委會評測).F22"/>
    </style:style>
    <style:style style:name="ce119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9:.$F$19]; [.F19])&gt;1;NOT(ISBLANK([.F19]))))" style:apply-style-name="cf1" style:base-cell-address="部會出題_(陸委會評測).F19"/>
    </style:style>
    <style:style style:name="ce11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5:.$F$25]; [.F25])&gt;1;NOT(ISBLANK([.F25]))))" style:apply-style-name="cf1" style:base-cell-address="部會出題_(陸委會評測).F25"/>
    </style:style>
    <style:style style:name="ce11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6:.$F$26]; [.F26])&gt;1;NOT(ISBLANK([.F26]))))" style:apply-style-name="cf1" style:base-cell-address="部會出題_(陸委會評測).F26"/>
    </style:style>
    <style:style style:name="ce11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7:.$F$27]; [.F27])&gt;1;NOT(ISBLANK([.F27]))))" style:apply-style-name="cf1" style:base-cell-address="部會出題_(陸委會評測).F27"/>
    </style:style>
    <style:style style:name="ce119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8:.$F$28]; [.F28])&gt;1;NOT(ISBLANK([.F28]))))" style:apply-style-name="cf1" style:base-cell-address="部會出題_(陸委會評測).F28"/>
    </style:style>
    <style:style style:name="ce119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9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0:.$F$30]; [.F30])&gt;1;NOT(ISBLANK([.F30]))))" style:apply-style-name="cf1" style:base-cell-address="部會出題_(陸委會評測).F30"/>
    </style:style>
    <style:style style:name="ce11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1:.$F$31]; [.F31])&gt;1;NOT(ISBLANK([.F31]))))" style:apply-style-name="cf1" style:base-cell-address="部會出題_(陸委會評測).F31"/>
    </style:style>
    <style:style style:name="ce119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2:.$F$32]; [.F32])&gt;1;NOT(ISBLANK([.F32]))))" style:apply-style-name="cf1" style:base-cell-address="部會出題_(陸委會評測).F32"/>
    </style:style>
    <style:style style:name="ce12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3:.$F$33]; [.F33])&gt;1;NOT(ISBLANK([.F33]))))" style:apply-style-name="cf1" style:base-cell-address="部會出題_(陸委會評測).F33"/>
    </style:style>
    <style:style style:name="ce120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4:.$F$34]; [.F34])&gt;1;NOT(ISBLANK([.F34]))))" style:apply-style-name="cf1" style:base-cell-address="部會出題_(陸委會評測).F34"/>
    </style:style>
    <style:style style:name="ce120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3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4" style:family="table-cell" style:parent-style-name="Default" style:data-style-name="N14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5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6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7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8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9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0" style:family="table-cell" style:parent-style-name="Default" style:data-style-name="N4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1" style:family="table-cell" style:parent-style-name="Default" style:data-style-name="N4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2" style:family="table-cell" style:parent-style-name="Default" style:data-style-name="N4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3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4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5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6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7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8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22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2" style:family="table-cell" style:parent-style-name="Default" style:data-style-name="N1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3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4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2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0:.$F$70]; [.F70])&gt;1;NOT(ISBLANK([.F70]))))" style:apply-style-name="cf1" style:base-cell-address="部會出題_(陸委會評測).F70"/>
    </style:style>
    <style:style style:name="ce122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0:.$F$80]; [.F80])&gt;1;NOT(ISBLANK([.F80]))))" style:apply-style-name="cf1" style:base-cell-address="部會出題_(陸委會評測).F80"/>
    </style:style>
    <style:style style:name="ce1228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9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4:.$A$74]; [.A74])&gt;1;NOT(ISBLANK([.A74]))))" style:apply-style-name="cf1" style:base-cell-address="部會出題_(陸委會評測).A74"/>
    </style:style>
    <style:style style:name="ce12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4:.$C$74]; [.C74])&gt;1;NOT(ISBLANK([.C74]))))" style:apply-style-name="cf1" style:base-cell-address="部會出題_(陸委會評測).C74"/>
    </style:style>
    <style:style style:name="ce123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74:.$D$74]; [.D74])&gt;1;NOT(ISBLANK([.D74]))))" style:apply-style-name="cf1" style:base-cell-address="部會出題_(陸委會評測).D74"/>
    </style:style>
    <style:style style:name="ce123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4:.$F$74]; [.F74])&gt;1;NOT(ISBLANK([.F74]))))" style:apply-style-name="cf1" style:base-cell-address="部會出題_(陸委會評測).F74"/>
    </style:style>
    <style:style style:name="ce12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1]; [.A20])&gt;1;NOT(ISBLANK([.A20]))))" style:apply-style-name="cf1" style:base-cell-address="部會出題_(陸委會評測).A20"/>
    </style:style>
    <style:style style:name="ce123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0:.$D$21]; [.D20])&gt;1;NOT(ISBLANK([.D20]))))" style:apply-style-name="cf1" style:base-cell-address="部會出題_(陸委會評測).D20"/>
    </style:style>
    <style:style style:name="ce12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0:.$C$21]; [.B20])&gt;1;NOT(ISBLANK([.B20]))))" style:apply-style-name="cf1" style:base-cell-address="部會出題_(陸委會評測).B20"/>
    </style:style>
    <style:style style:name="ce12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0:.$C$21]; [.B20])&gt;1;NOT(ISBLANK([.B20]))))" style:apply-style-name="cf1" style:base-cell-address="部會出題_(陸委會評測).B20"/>
    </style:style>
    <style:style style:name="ce12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2:.$A$22]; [.A22])&gt;1;NOT(ISBLANK([.A22]))))" style:apply-style-name="cf1" style:base-cell-address="部會出題_(陸委會評測).A22"/>
    </style:style>
    <style:style style:name="ce12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3]; [.A23])&gt;1;NOT(ISBLANK([.A23]))))" style:apply-style-name="cf1" style:base-cell-address="部會出題_(陸委會評測).A23"/>
    </style:style>
    <style:style style:name="ce12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C$24]; [.A24])&gt;1;NOT(ISBLANK([.A24]))))" style:apply-style-name="cf1" style:base-cell-address="部會出題_(陸委會評測).A24"/>
    </style:style>
    <style:style style:name="ce12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C$24]; [.A24])&gt;1;NOT(ISBLANK([.A24]))))" style:apply-style-name="cf1" style:base-cell-address="部會出題_(陸委會評測).A24"/>
    </style:style>
    <style:style style:name="ce12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2:.$C$23]; [.B22])&gt;1;NOT(ISBLANK([.B22]))))" style:apply-style-name="cf1" style:base-cell-address="部會出題_(陸委會評測).B22"/>
    </style:style>
    <style:style style:name="ce12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2:.$C$23]; [.B22])&gt;1;NOT(ISBLANK([.B22]))))" style:apply-style-name="cf1" style:base-cell-address="部會出題_(陸委會評測).B22"/>
    </style:style>
    <style:style style:name="ce1244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2:.$D$23]; [.D22])&gt;1;NOT(ISBLANK([.D22]))))" style:apply-style-name="cf1" style:base-cell-address="部會出題_(陸委會評測).D22"/>
    </style:style>
    <style:style style:name="ce124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4:.$D$24]; [.D24])&gt;1;NOT(ISBLANK([.D24]))))" style:apply-style-name="cf1" style:base-cell-address="部會出題_(陸委會評測).D24"/>
    </style:style>
    <style:style style:name="ce12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C$25]; [.A25])&gt;1;NOT(ISBLANK([.A25]))))" style:apply-style-name="cf1" style:base-cell-address="部會出題_(陸委會評測).A25"/>
    </style:style>
    <style:style style:name="ce12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C$25]; [.A25])&gt;1;NOT(ISBLANK([.A25]))))" style:apply-style-name="cf1" style:base-cell-address="部會出題_(陸委會評測).A25"/>
    </style:style>
    <style:style style:name="ce12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C$26]; [.A26])&gt;1;NOT(ISBLANK([.A26]))))" style:apply-style-name="cf1" style:base-cell-address="部會出題_(陸委會評測).A26"/>
    </style:style>
    <style:style style:name="ce12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C$26]; [.A26])&gt;1;NOT(ISBLANK([.A26]))))" style:apply-style-name="cf1" style:base-cell-address="部會出題_(陸委會評測).A26"/>
    </style:style>
    <style:style style:name="ce12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C$27]; [.A27])&gt;1;NOT(ISBLANK([.A27]))))" style:apply-style-name="cf1" style:base-cell-address="部會出題_(陸委會評測).A27"/>
    </style:style>
    <style:style style:name="ce12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C$27]; [.A27])&gt;1;NOT(ISBLANK([.A27]))))" style:apply-style-name="cf1" style:base-cell-address="部會出題_(陸委會評測).A27"/>
    </style:style>
    <style:style style:name="ce125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5:.$D$25]; [.D25])&gt;1;NOT(ISBLANK([.D25]))))" style:apply-style-name="cf1" style:base-cell-address="部會出題_(陸委會評測).D25"/>
    </style:style>
    <style:style style:name="ce125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6:.$D$26]; [.D26])&gt;1;NOT(ISBLANK([.D26]))))" style:apply-style-name="cf1" style:base-cell-address="部會出題_(陸委會評測).D26"/>
    </style:style>
    <style:style style:name="ce1254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7:.$D$27]; [.D27])&gt;1;NOT(ISBLANK([.D27]))))" style:apply-style-name="cf1" style:base-cell-address="部會出題_(陸委會評測).D27"/>
    </style:style>
    <style:style style:name="ce12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C$28]; [.A28])&gt;1;NOT(ISBLANK([.A28]))))" style:apply-style-name="cf1" style:base-cell-address="部會出題_(陸委會評測).A28"/>
    </style:style>
    <style:style style:name="ce12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C$28]; [.A28])&gt;1;NOT(ISBLANK([.A28]))))" style:apply-style-name="cf1" style:base-cell-address="部會出題_(陸委會評測).A28"/>
    </style:style>
    <style:style style:name="ce12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2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2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C$30]; [.A30])&gt;1;NOT(ISBLANK([.A30]))))" style:apply-style-name="cf1" style:base-cell-address="部會出題_(陸委會評測).A30"/>
    </style:style>
    <style:style style:name="ce12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C$30]; [.A30])&gt;1;NOT(ISBLANK([.A30]))))" style:apply-style-name="cf1" style:base-cell-address="部會出題_(陸委會評測).A30"/>
    </style:style>
    <style:style style:name="ce1261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8:.$D$28]; [.D28])&gt;1;NOT(ISBLANK([.D28]))))" style:apply-style-name="cf1" style:base-cell-address="部會出題_(陸委會評測).D28"/>
    </style:style>
    <style:style style:name="ce126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26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0:.$D$30]; [.D30])&gt;1;NOT(ISBLANK([.D30]))))" style:apply-style-name="cf1" style:base-cell-address="部會出題_(陸委會評測).D30"/>
    </style:style>
    <style:style style:name="ce12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C$31]; [.A31])&gt;1;NOT(ISBLANK([.A31]))))" style:apply-style-name="cf1" style:base-cell-address="部會出題_(陸委會評測).A31"/>
    </style:style>
    <style:style style:name="ce12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C$31]; [.A31])&gt;1;NOT(ISBLANK([.A31]))))" style:apply-style-name="cf1" style:base-cell-address="部會出題_(陸委會評測).A31"/>
    </style:style>
    <style:style style:name="ce1266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1:.$D$31]; [.D31])&gt;1;NOT(ISBLANK([.D31]))))" style:apply-style-name="cf1" style:base-cell-address="部會出題_(陸委會評測).D31"/>
    </style:style>
    <style:style style:name="ce1267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2:.$D$32]; [.D32])&gt;1;NOT(ISBLANK([.D32]))))" style:apply-style-name="cf1" style:base-cell-address="部會出題_(陸委會評測).D32"/>
    </style:style>
    <style:style style:name="ce12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C$32]; [.A32])&gt;1;NOT(ISBLANK([.A32]))))" style:apply-style-name="cf1" style:base-cell-address="部會出題_(陸委會評測).A32"/>
    </style:style>
    <style:style style:name="ce12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C$32]; [.A32])&gt;1;NOT(ISBLANK([.A32]))))" style:apply-style-name="cf1" style:base-cell-address="部會出題_(陸委會評測).A32"/>
    </style:style>
    <style:style style:name="ce127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3:.$D$33]; [.D33])&gt;1;NOT(ISBLANK([.D33]))))" style:apply-style-name="cf1" style:base-cell-address="部會出題_(陸委會評測).D33"/>
    </style:style>
    <style:style style:name="ce12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C$33]; [.A33])&gt;1;NOT(ISBLANK([.A33]))))" style:apply-style-name="cf1" style:base-cell-address="部會出題_(陸委會評測).A33"/>
    </style:style>
    <style:style style:name="ce12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C$33]; [.A33])&gt;1;NOT(ISBLANK([.A33]))))" style:apply-style-name="cf1" style:base-cell-address="部會出題_(陸委會評測).A33"/>
    </style:style>
    <style:style style:name="ce12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C$34]; [.A34])&gt;1;NOT(ISBLANK([.A34]))))" style:apply-style-name="cf1" style:base-cell-address="部會出題_(陸委會評測).A34"/>
    </style:style>
    <style:style style:name="ce12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C$34]; [.A34])&gt;1;NOT(ISBLANK([.A34]))))" style:apply-style-name="cf1" style:base-cell-address="部會出題_(陸委會評測).A34"/>
    </style:style>
    <style:style style:name="ce127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4:.$D$34]; [.D34])&gt;1;NOT(ISBLANK([.D34]))))" style:apply-style-name="cf1" style:base-cell-address="部會出題_(陸委會評測).D34"/>
    </style:style>
    <style:style style:name="ce12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5:.$E$5]; [.E5])&gt;1;NOT(ISBLANK([.E5]))))" style:apply-style-name="cf1" style:base-cell-address="部會出題_(陸委會).E5"/>
    </style:style>
    <style:style style:name="ce1277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7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_(陸委會).G5"/>
    </style:style>
    <style:style style:name="ce12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28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28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7:.$G$17]; [.G17])&gt;1;NOT(ISBLANK([.G17]))))" style:apply-style-name="cf1" style:base-cell-address="部會出題_(陸委會).G17"/>
    </style:style>
    <style:style style:name="ce12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_(陸委會).G18"/>
    </style:style>
    <style:style style:name="ce128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_(陸委會).G19"/>
    </style:style>
    <style:style style:name="ce128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1]; [.G20])&gt;1;NOT(ISBLANK([.G20]))))" style:apply-style-name="cf1" style:base-cell-address="部會出題_(陸委會).G20"/>
    </style:style>
    <style:style style:name="ce1287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2:.$G$22]; [.G22])&gt;1;NOT(ISBLANK([.G22]))))" style:apply-style-name="cf1" style:base-cell-address="部會出題_(陸委會).G22"/>
    </style:style>
    <style:style style:name="ce12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:.$A$34]; [.A3])&gt;1;NOT(ISBLANK([.A3]))))" style:apply-style-name="cf1" style:base-cell-address="部會出題_(陸委會).A3"/>
    </style:style>
    <style:style style:name="ce128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:.$A$34]; [.A3])&gt;1;NOT(ISBLANK([.A3]))))" style:apply-style-name="cf1" style:base-cell-address="部會出題_(陸委會).A3"/>
    </style:style>
    <style:style style:name="ce129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7:.$E$17]; [.E17])&gt;1;NOT(ISBLANK([.E17]))))" style:apply-style-name="cf1" style:base-cell-address="部會出題_(陸委會).E17"/>
    </style:style>
    <style:style style:name="ce129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_(陸委會).E18"/>
    </style:style>
    <style:style style:name="ce129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_(陸委會).E19"/>
    </style:style>
    <style:style style:name="ce129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1]; [.E20])&gt;1;NOT(ISBLANK([.E20]))))" style:apply-style-name="cf1" style:base-cell-address="部會出題_(陸委會).E20"/>
    </style:style>
    <style:style style:name="ce1294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2:.$E$22]; [.E22])&gt;1;NOT(ISBLANK([.E22]))))" style:apply-style-name="cf1" style:base-cell-address="部會出題_(陸委會).E22"/>
    </style:style>
    <style:style style:name="ce12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陸委會).E23"/>
    </style:style>
    <style:style style:name="ce13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陸委會).E23"/>
    </style:style>
    <style:style style:name="ce13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5:.$E$25]; [.E25])&gt;1;NOT(ISBLANK([.E25]))))" style:apply-style-name="cf1" style:base-cell-address="部會出題_(陸委會).E25"/>
    </style:style>
    <style:style style:name="ce13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6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7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8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9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0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1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2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3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4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陸委會).G23"/>
    </style:style>
    <style:style style:name="ce13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陸委會).G23"/>
    </style:style>
    <style:style style:name="ce13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5:.$G$25]; [.G25])&gt;1;NOT(ISBLANK([.G25]))))" style:apply-style-name="cf1" style:base-cell-address="部會出題_(陸委會).G25"/>
    </style:style>
    <style:style style:name="ce13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_(陸委會).E26"/>
    </style:style>
    <style:style style:name="ce131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_(陸委會).E27"/>
    </style:style>
    <style:style style:name="ce132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_(陸委會).E28"/>
    </style:style>
    <style:style style:name="ce13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_(陸委會).G26"/>
    </style:style>
    <style:style style:name="ce132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_(陸委會).G27"/>
    </style:style>
    <style:style style:name="ce13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_(陸委會).G28"/>
    </style:style>
    <style:style style:name="ce13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_(陸委會).G29"/>
    </style:style>
    <style:style style:name="ce13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_(陸委會).E29"/>
    </style:style>
    <style:style style:name="ce132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_(陸委會).E30"/>
    </style:style>
    <style:style style:name="ce13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2])&gt;1;NOT(ISBLANK([.E32]))))" style:apply-style-name="cf1" style:base-cell-address="部會出題_(陸委會).E32"/>
    </style:style>
    <style:style style:name="ce13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32])&gt;1;NOT(ISBLANK([.G32]))))" style:apply-style-name="cf1" style:base-cell-address="部會出題_(陸委會).G32"/>
    </style:style>
    <style:style style:name="ce132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_(陸委會).G30"/>
    </style:style>
    <style:style style:name="ce13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_(陸委會).G33"/>
    </style:style>
    <style:style style:name="ce13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_(陸委會).E33"/>
    </style:style>
    <style:style style:name="ce13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_(陸委會).E34"/>
    </style:style>
    <style:style style:name="ce13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_(陸委會).G34"/>
    </style:style>
    <style:style style:name="ce13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5:.$E$5]; [.E5])&gt;1;NOT(ISBLANK([.E5]))))" style:apply-style-name="cf1" style:base-cell-address="部會出題_(金管會).E5"/>
    </style:style>
    <style:style style:name="ce1335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5:.$G$5]; [.G5])&gt;1;NOT(ISBLANK([.G5]))))" style:apply-style-name="cf1" style:base-cell-address="部會出題_(金管會).G5"/>
    </style:style>
    <style:style style:name="ce13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4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4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0:.$E$21]; [.E20])&gt;1;NOT(ISBLANK([.E20]))))" style:apply-style-name="cf1" style:base-cell-address="部會出題_(金管會).E20"/>
    </style:style>
    <style:style style:name="ce134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0:.$E$21]; [.E20])&gt;1;NOT(ISBLANK([.E20]))))" style:apply-style-name="cf1" style:base-cell-address="部會出題_(金管會).E20"/>
    </style:style>
    <style:style style:name="ce1343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2:.$E$22]; [.E22])&gt;1;NOT(ISBLANK([.E22]))))" style:apply-style-name="cf1" style:base-cell-address="部會出題_(金管會).E22"/>
    </style:style>
    <style:style style:name="ce134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9:.$E$19]; [.E19])&gt;1;NOT(ISBLANK([.E19]))))" style:apply-style-name="cf1" style:base-cell-address="部會出題_(金管會).E19"/>
    </style:style>
    <style:style style:name="ce134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9:.$G$19]; [.G19])&gt;1;NOT(ISBLANK([.G19]))))" style:apply-style-name="cf1" style:base-cell-address="部會出題_(金管會).G19"/>
    </style:style>
    <style:style style:name="ce134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0:.$G$21]; [.G20])&gt;1;NOT(ISBLANK([.G20]))))" style:apply-style-name="cf1" style:base-cell-address="部會出題_(金管會).G20"/>
    </style:style>
    <style:style style:name="ce134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0:.$G$21]; [.G20])&gt;1;NOT(ISBLANK([.G20]))))" style:apply-style-name="cf1" style:base-cell-address="部會出題_(金管會).G20"/>
    </style:style>
    <style:style style:name="ce1348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2:.$G$22]; [.G22])&gt;1;NOT(ISBLANK([.G22]))))" style:apply-style-name="cf1" style:base-cell-address="部會出題_(金管會).G22"/>
    </style:style>
    <style:style style:name="ce134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8:.$E$28]; [.E28])&gt;1;NOT(ISBLANK([.E28]))))" style:apply-style-name="cf1" style:base-cell-address="部會出題_(金管會).E28"/>
    </style:style>
    <style:style style:name="ce13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9:.$E$29]; [.E29])&gt;1;NOT(ISBLANK([.E29]))))" style:apply-style-name="cf1" style:base-cell-address="部會出題_(金管會).E29"/>
    </style:style>
    <style:style style:name="ce13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:.$A$34]; [.A3])&gt;1;NOT(ISBLANK([.A3]))))" style:apply-style-name="cf1" style:base-cell-address="部會出題_(金管會).A3"/>
    </style:style>
    <style:style style:name="ce135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:.$A$34]; [.A3])&gt;1;NOT(ISBLANK([.A3]))))" style:apply-style-name="cf1" style:base-cell-address="部會出題_(金管會).A3"/>
    </style:style>
    <style:style style:name="ce13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5:.$E$25]; [.E25])&gt;1;NOT(ISBLANK([.E25]))))" style:apply-style-name="cf1" style:base-cell-address="部會出題_(金管會).E25"/>
    </style:style>
    <style:style style:name="ce13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6:.$E$26]; [.E26])&gt;1;NOT(ISBLANK([.E26]))))" style:apply-style-name="cf1" style:base-cell-address="部會出題_(金管會).E26"/>
    </style:style>
    <style:style style:name="ce13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3:.$E$24]; [.E23])&gt;1;NOT(ISBLANK([.E23]))))" style:apply-style-name="cf1" style:base-cell-address="部會出題_(金管會).E23"/>
    </style:style>
    <style:style style:name="ce13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3:.$E$24]; [.E23])&gt;1;NOT(ISBLANK([.E23]))))" style:apply-style-name="cf1" style:base-cell-address="部會出題_(金管會).E23"/>
    </style:style>
    <style:style style:name="ce135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7:.$E$27]; [.E27])&gt;1;NOT(ISBLANK([.E27]))))" style:apply-style-name="cf1" style:base-cell-address="部會出題_(金管會).E27"/>
    </style:style>
    <style:style style:name="ce13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5:.$G$25]; [.G25])&gt;1;NOT(ISBLANK([.G25]))))" style:apply-style-name="cf1" style:base-cell-address="部會出題_(金管會).G25"/>
    </style:style>
    <style:style style:name="ce13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6:.$G$26]; [.G26])&gt;1;NOT(ISBLANK([.G26]))))" style:apply-style-name="cf1" style:base-cell-address="部會出題_(金管會).G26"/>
    </style:style>
    <style:style style:name="ce136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7:.$G$27]; [.G27])&gt;1;NOT(ISBLANK([.G27]))))" style:apply-style-name="cf1" style:base-cell-address="部會出題_(金管會).G27"/>
    </style:style>
    <style:style style:name="ce13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3:.$G$24]; [.G23])&gt;1;NOT(ISBLANK([.G23]))))" style:apply-style-name="cf1" style:base-cell-address="部會出題_(金管會).G23"/>
    </style:style>
    <style:style style:name="ce13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3:.$G$24]; [.G23])&gt;1;NOT(ISBLANK([.G23]))))" style:apply-style-name="cf1" style:base-cell-address="部會出題_(金管會).G23"/>
    </style:style>
    <style:style style:name="ce13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2:.$E$32]; [.E32])&gt;1;NOT(ISBLANK([.E32]))))" style:apply-style-name="cf1" style:base-cell-address="部會出題_(金管會).E32"/>
    </style:style>
    <style:style style:name="ce13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3:.$E$33]; [.E33])&gt;1;NOT(ISBLANK([.E33]))))" style:apply-style-name="cf1" style:base-cell-address="部會出題_(金管會).E33"/>
    </style:style>
    <style:style style:name="ce13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4:.$E$34]; [.E34])&gt;1;NOT(ISBLANK([.E34]))))" style:apply-style-name="cf1" style:base-cell-address="部會出題_(金管會).E34"/>
    </style:style>
    <style:style style:name="ce13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2:.$G$32]; [.G32])&gt;1;NOT(ISBLANK([.G32]))))" style:apply-style-name="cf1" style:base-cell-address="部會出題_(金管會).G32"/>
    </style:style>
    <style:style style:name="ce13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3:.$G$33]; [.G33])&gt;1;NOT(ISBLANK([.G33]))))" style:apply-style-name="cf1" style:base-cell-address="部會出題_(金管會).G33"/>
    </style:style>
    <style:style style:name="ce13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4:.$G$34]; [.G34])&gt;1;NOT(ISBLANK([.G34]))))" style:apply-style-name="cf1" style:base-cell-address="部會出題_(金管會).G34"/>
    </style:style>
    <style:style style:name="ce136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0:.$E$30]; [.E30])&gt;1;NOT(ISBLANK([.E30]))))" style:apply-style-name="cf1" style:base-cell-address="部會出題_(金管會).E30"/>
    </style:style>
    <style:style style:name="ce137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0:.$G$30]; [.G30])&gt;1;NOT(ISBLANK([.G30]))))" style:apply-style-name="cf1" style:base-cell-address="部會出題_(金管會).G30"/>
    </style:style>
    <style:style style:name="ce13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9:.$G$29]; [.G29])&gt;1;NOT(ISBLANK([.G29]))))" style:apply-style-name="cf1" style:base-cell-address="部會出題_(金管會).G29"/>
    </style:style>
    <style:style style:name="ce13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8:.$G$28]; [.G28])&gt;1;NOT(ISBLANK([.G28]))))" style:apply-style-name="cf1" style:base-cell-address="部會出題_(金管會).G28"/>
    </style:style>
    <style:style style:name="ce137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8:.$E$18]; [.E18])&gt;1;NOT(ISBLANK([.E18]))))" style:apply-style-name="cf1" style:base-cell-address="部會出題_(金管會).E18"/>
    </style:style>
    <style:style style:name="ce13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7:.$E$17]; [.E17])&gt;1;NOT(ISBLANK([.E17]))))" style:apply-style-name="cf1" style:base-cell-address="部會出題_(金管會).E17"/>
    </style:style>
    <style:style style:name="ce137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8:.$G$18]; [.G18])&gt;1;NOT(ISBLANK([.G18]))))" style:apply-style-name="cf1" style:base-cell-address="部會出題_(金管會).G18"/>
    </style:style>
    <style:style style:name="ce138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7:.$G$17]; [.G17])&gt;1;NOT(ISBLANK([.G17]))))" style:apply-style-name="cf1" style:base-cell-address="部會出題_(金管會).G17"/>
    </style:style>
    <style:style style:name="ce13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5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6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7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8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0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1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2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3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4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5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/>
      <style:map style:condition="of:cell-content()&lt;0.6" style:apply-style-name="cf2"/>
    </style:style>
    <style:style style:name="ce1396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7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9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419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  <style:style style:family="graphic" style:name="a200" style:parent-style-name="Graphics">
      <style:graphic-properties draw:fill="none" fo:clip="rect(0in, 0in, 0in, 0in)" draw:stroke="none"/>
    </style:style>
    <style:style style:family="graphic" style:name="a201" style:parent-style-name="Graphics">
      <style:graphic-properties draw:fill="none" fo:clip="rect(0in, 0in, 0in, 0in)" draw:stroke="none"/>
    </style:style>
    <style:style style:family="graphic" style:name="a202" style:parent-style-name="Graphics">
      <style:graphic-properties draw:fill="none" fo:clip="rect(0in, 0in, 0in, 0in)" draw:stroke="none"/>
    </style:style>
    <style:style style:family="graphic" style:name="a203" style:parent-style-name="Graphics">
      <style:graphic-properties draw:fill="none" fo:clip="rect(0in, 0in, 0in, 0in)" draw:stroke="none"/>
    </style:style>
    <style:style style:family="graphic" style:name="a204" style:parent-style-name="Graphics">
      <style:graphic-properties draw:fill="none" fo:clip="rect(0in, 0in, 0in, 0in)" draw:stroke="none"/>
    </style:style>
    <style:style style:family="graphic" style:name="a205" style:parent-style-name="Graphics">
      <style:graphic-properties draw:fill="none" fo:clip="rect(0in, 0in, 0in, 0in)" draw:stroke="none"/>
    </style:style>
    <style:style style:family="graphic" style:name="a206" style:parent-style-name="Graphics">
      <style:graphic-properties draw:fill="none" fo:clip="rect(0in, 0in, 0in, 0in)" draw:stroke="none"/>
    </style:style>
    <style:style style:family="graphic" style:name="a207" style:parent-style-name="Graphics">
      <style:graphic-properties draw:fill="none" fo:clip="rect(0in, 0in, 0in, 0in)" draw:stroke="none"/>
    </style:style>
    <style:style style:family="graphic" style:name="a208" style:parent-style-name="Graphics">
      <style:graphic-properties draw:fill="none" fo:clip="rect(0in, 0in, 0in, 0in)" draw:stroke="none"/>
    </style:style>
    <style:style style:family="graphic" style:name="a310" style:parent-style-name="Graphics">
      <style:graphic-properties draw:fill="none" fo:clip="rect(0in, 0in, 0in, 0in)" draw:stroke="none"/>
    </style:style>
    <style:style style:family="graphic" style:name="a209" style:parent-style-name="Graphics">
      <style:graphic-properties draw:fill="none" fo:clip="rect(0in, 0in, 0in, 0in)" draw:stroke="none"/>
    </style:style>
    <style:style style:family="graphic" style:name="a311" style:parent-style-name="Graphics">
      <style:graphic-properties draw:fill="none" fo:clip="rect(0in, 0in, 0in, 0in)" draw:stroke="none"/>
    </style:style>
    <style:style style:family="graphic" style:name="a312" style:parent-style-name="Graphics">
      <style:graphic-properties draw:fill="none" fo:clip="rect(0in, 0in, 0in, 0in)" draw:stroke="none"/>
    </style:style>
    <style:style style:family="graphic" style:name="a313" style:parent-style-name="Graphics">
      <style:graphic-properties draw:fill="none" fo:clip="rect(0in, 0in, 0in, 0in)" draw:stroke="none"/>
    </style:style>
    <style:style style:family="graphic" style:name="a314" style:parent-style-name="Graphics">
      <style:graphic-properties draw:fill="none" fo:clip="rect(0in, 0in, 0in, 0in)" draw:stroke="none"/>
    </style:style>
    <style:style style:family="graphic" style:name="a315" style:parent-style-name="Graphics">
      <style:graphic-properties draw:fill="none" fo:clip="rect(0in, 0in, 0in, 0in)" draw:stroke="none"/>
    </style:style>
    <style:style style:family="graphic" style:name="a316" style:parent-style-name="Graphics">
      <style:graphic-properties draw:fill="none" fo:clip="rect(0in, 0in, 0in, 0in)" draw:stroke="none"/>
    </style:style>
    <style:style style:family="graphic" style:name="a317" style:parent-style-name="Graphics">
      <style:graphic-properties draw:fill="none" draw:stroke="none"/>
    </style:style>
    <style:style style:family="graphic" style:name="a318" style:parent-style-name="Graphics">
      <style:graphic-properties draw:fill="none" fo:clip="rect(0in, 0in, 0in, 0in)" draw:stroke="none"/>
    </style:style>
    <style:style style:family="graphic" style:name="a420" style:parent-style-name="Graphics">
      <style:graphic-properties draw:fill="none" fo:clip="rect(0in, 0in, 0in, 0in)" draw:stroke="none"/>
    </style:style>
    <style:style style:family="graphic" style:name="a319" style:parent-style-name="Graphics">
      <style:graphic-properties draw:fill="none" fo:clip="rect(0in, 0in, 0in, 0in)" draw:stroke="none"/>
    </style:style>
    <style:style style:family="graphic" style:name="a421" style:parent-style-name="Graphics">
      <style:graphic-properties draw:fill="none" fo:clip="rect(0in, 0in, 0in, 0in)" draw:stroke="none"/>
    </style:style>
    <style:style style:family="graphic" style:name="a422" style:parent-style-name="Graphics">
      <style:graphic-properties draw:fill="none" fo:clip="rect(0in, 0in, 0in, 0in)" draw:stroke="none"/>
    </style:style>
    <style:style style:family="graphic" style:name="a423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424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425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426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427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428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429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210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211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212" style:parent-style-name="Graphics">
      <style:graphic-properties draw:fill="none" fo:clip="rect(0in, 0in, 0in, 0in)" draw:stroke="non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214" style:parent-style-name="Graphics">
      <style:graphic-properties draw:fill="none" fo:clip="rect(0in, 0in, 0in, 0in)" draw:stroke="none"/>
    </style:style>
    <style:style style:family="graphic" style:name="a215" style:parent-style-name="Graphics">
      <style:graphic-properties draw:fill="none" fo:clip="rect(0in, 0in, 0in, 0in)" draw:stroke="none"/>
    </style:style>
    <style:style style:family="graphic" style:name="a216" style:parent-style-name="Graphics">
      <style:graphic-properties draw:fill="none" fo:clip="rect(0in, 0in, 0in, 0in)" draw:stroke="none"/>
    </style:style>
    <style:style style:family="graphic" style:name="a217" style:parent-style-name="Graphics">
      <style:graphic-properties draw:fill="none" fo:clip="rect(0in, 0in, 0in, 0in)" draw:stroke="none"/>
    </style:style>
    <style:style style:family="graphic" style:name="a218" style:parent-style-name="Graphics">
      <style:graphic-properties draw:fill="none" fo:clip="rect(0in, 0in, 0in, 0in)" draw:stroke="none"/>
    </style:style>
    <style:style style:family="graphic" style:name="a320" style:parent-style-name="Graphics">
      <style:graphic-properties draw:fill="none" fo:clip="rect(0in, 0in, 0in, 0in)" draw:stroke="none"/>
    </style:style>
    <style:style style:family="graphic" style:name="a219" style:parent-style-name="Graphics">
      <style:graphic-properties draw:fill="none" fo:clip="rect(0in, 0in, 0in, 0in)" draw:stroke="none"/>
    </style:style>
    <style:style style:family="graphic" style:name="a321" style:parent-style-name="Graphics">
      <style:graphic-properties draw:fill="none" fo:clip="rect(0in, 0in, 0in, 0in)" draw:stroke="none"/>
    </style:style>
    <style:style style:family="graphic" style:name="a322" style:parent-style-name="Graphics">
      <style:graphic-properties draw:fill="none" fo:clip="rect(0in, 0in, 0in, 0in)" draw:stroke="none"/>
    </style:style>
    <style:style style:family="graphic" style:name="a323" style:parent-style-name="Graphics">
      <style:graphic-properties draw:fill="none" fo:clip="rect(0in, 0in, 0in, 0in)" draw:stroke="none"/>
    </style:style>
    <style:style style:family="graphic" style:name="a324" style:parent-style-name="Graphics">
      <style:graphic-properties draw:fill="none" fo:clip="rect(0in, 0in, 0in, 0in)" draw:stroke="none"/>
    </style:style>
    <style:style style:family="graphic" style:name="a325" style:parent-style-name="Graphics">
      <style:graphic-properties draw:fill="none" draw:stroke="none" draw:image-opacity="20%"/>
    </style:style>
    <style:style style:family="graphic" style:name="a326" style:parent-style-name="Graphics">
      <style:graphic-properties draw:fill="none" fo:clip="rect(0in, 0in, 0in, 0in)" draw:stroke="none"/>
    </style:style>
    <style:style style:family="graphic" style:name="a327" style:parent-style-name="Graphics">
      <style:graphic-properties draw:fill="none" fo:clip="rect(0in, 0in, 0in, 0in)" draw:stroke="none"/>
    </style:style>
    <style:style style:family="graphic" style:name="a328" style:parent-style-name="Graphics">
      <style:graphic-properties draw:fill="none" fo:clip="rect(0in, 0in, 0in, 0in)" draw:stroke="none"/>
    </style:style>
    <style:style style:family="graphic" style:name="a430" style:parent-style-name="Graphics">
      <style:graphic-properties draw:fill="none" fo:clip="rect(0in, 0in, 0in, 0in)" draw:stroke="none"/>
    </style:style>
    <style:style style:family="graphic" style:name="a329" style:parent-style-name="Graphics">
      <style:graphic-properties draw:fill="none" fo:clip="rect(0in, 0in, 0in, 0in)" draw:stroke="none"/>
    </style:style>
    <style:style style:family="graphic" style:name="a431" style:parent-style-name="Graphics">
      <style:graphic-properties draw:fill="none" fo:clip="rect(0in, 0in, 0in, 0in)" draw:stroke="none"/>
    </style:style>
    <style:style style:family="graphic" style:name="a432" style:parent-style-name="Graphics">
      <style:graphic-properties draw:fill="none" draw:stroke="none"/>
    </style:style>
    <style:style style:family="graphic" style:name="a433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434" style:parent-style-name="Graphics">
      <style:graphic-properties draw:fill="none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435" style:parent-style-name="Graphics">
      <style:graphic-properties draw:fill="none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436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437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438" style:parent-style-name="Graphics">
      <style:graphic-properties draw:fill="none" fo:clip="rect(0in, 0in, 0in, 0in)" draw:stroke="none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439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116" style:parent-style-name="Graphics">
      <style:graphic-properties draw:fill="none" fo:clip="rect(0in, 0in, 0in, 0in)" draw:stroke="none"/>
    </style:style>
    <style:style style:family="graphic" style:name="a117" style:parent-style-name="Graphics">
      <style:graphic-properties draw:fill="none" fo:clip="rect(0in, 0in, 0in, 0in)" draw:stroke="none"/>
    </style:style>
    <style:style style:family="graphic" style:name="a220" style:parent-style-name="Graphics">
      <style:graphic-properties draw:fill="none" fo:clip="rect(0in, 0in, 0in, 0in)" draw:stroke="non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2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9" style:parent-style-name="Graphics">
      <style:graphic-properties draw:fill="none" fo:clip="rect(0in, 0in, 0in, 0in)" draw:stroke="none"/>
    </style:style>
    <style:style style:family="text" style:name="a2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4167in" svg:stroke-color="#ff0000" svg:stroke-opacity="100%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draw:fill="none" fo:clip="rect(0in, 0in, 0in, 0in)" draw:stroke="none"/>
    </style:style>
    <style:style style:family="graphic" style:name="a227" style:parent-style-name="Graphics">
      <style:graphic-properties draw:fill="none" fo:clip="rect(0in, 0in, 0in, 0in)" draw:stroke="none"/>
    </style:style>
    <style:style style:family="graphic" style:name="a228" style:parent-style-name="Graphics">
      <style:graphic-properties draw:fill="none" fo:clip="rect(0in, 0in, 0in, 0in)" draw:stroke="none"/>
    </style:style>
    <style:style style:family="graphic" style:name="a330" style:parent-style-name="Graphics">
      <style:graphic-properties draw:fill="none" fo:clip="rect(0in, 0in, 0in, 0in)" draw:stroke="none"/>
    </style:style>
    <style:style style:family="graphic" style:name="a229" style:parent-style-name="Graphics">
      <style:graphic-properties draw:fill="none" fo:clip="rect(0in, 0in, 0in, 0in)" draw:stroke="none"/>
    </style:style>
    <style:style style:family="text" style:name="a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4167in" svg:stroke-color="#ff0000" svg:stroke-opacity="100%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draw:fill="none" draw:stroke="none"/>
    </style:style>
    <style:style style:family="graphic" style:name="a337" style:parent-style-name="Graphics">
      <style:graphic-properties draw:fill="none" draw:stroke="none"/>
    </style:style>
    <style:style style:family="graphic" style:name="a338" style:parent-style-name="Graphics">
      <style:graphic-properties draw:fill="none" draw:stroke="none"/>
    </style:style>
    <style:style style:family="graphic" style:name="a440" style:parent-style-name="Graphics">
      <style:graphic-properties draw:fill="none" fo:clip="rect(0in, 0in, 0in, 0in)" draw:stroke="none"/>
    </style:style>
    <style:style style:family="graphic" style:name="a339" style:parent-style-name="Graphics">
      <style:graphic-properties draw:fill="none" draw:stroke="none"/>
    </style:style>
    <style:style style:family="graphic" style:name="a441" style:parent-style-name="Graphics">
      <style:graphic-properties draw:fill="none" fo:clip="rect(0in, 0in, 0in, 0in)" draw:stroke="none"/>
    </style:style>
    <style:style style:family="graphic" style:name="a442" style:parent-style-name="Graphics">
      <style:graphic-properties draw:fill="none" fo:clip="rect(0in, 0in, 0in, 0in)" draw:stroke="none"/>
    </style:style>
    <style:style style:family="graphic" style:name="a443" style:parent-style-name="Graphics">
      <style:graphic-properties draw:fill="none" fo:clip="rect(0in, 0in, 0in, 0in)" draw:stroke="none"/>
    </style:style>
    <style:style style:family="graphic" style:name="a444" style:parent-style-name="Graphics">
      <style:graphic-properties draw:fill="none" fo:clip="rect(0in, 0in, 0in, 0in)" draw:stroke="none"/>
    </style:style>
    <style:style style:family="graphic" style:name="a445" style:parent-style-name="Graphics">
      <style:graphic-properties draw:fill="none" fo:clip="rect(0in, 0in, 0in, 0in)" draw:stroke="none"/>
    </style:style>
    <style:style style:family="graphic" style:name="a446" style:parent-style-name="Graphics">
      <style:graphic-properties draw:fill="none" fo:clip="rect(0in, 0in, 0in, 0in)" draw:stroke="none"/>
    </style:style>
    <style:style style:family="graphic" style:name="a447" style:parent-style-name="Graphics">
      <style:graphic-properties draw:fill="none" fo:clip="rect(0in, 0in, 0in, 0in)" draw:stroke="none"/>
    </style:style>
    <style:style style:family="graphic" style:name="a448" style:parent-style-name="Graphics">
      <style:graphic-properties draw:fill="none" fo:clip="rect(0in, 0in, 0in, 0in)" draw:stroke="none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449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  <style:style style:family="graphic" style:name="a122" style:parent-style-name="Graphics">
      <style:graphic-properties draw:fill="none" fo:clip="rect(0in, 0in, 0in, 0in)" draw:stroke="none"/>
    </style:style>
    <style:style style:family="graphic" style:name="a123" style:parent-style-name="Graphics">
      <style:graphic-properties draw:fill="none" fo:clip="rect(0in, 0in, 0in, 0in)" draw:stroke="none"/>
    </style:style>
    <style:style style:family="graphic" style:name="a124" style:parent-style-name="Graphics">
      <style:graphic-properties draw:fill="none" fo:clip="rect(0in, 0in, 0in, 0in)" draw:stroke="none"/>
    </style:style>
    <style:style style:family="graphic" style:name="a125" style:parent-style-name="Graphics">
      <style:graphic-properties draw:fill="none" fo:clip="rect(0in, 0in, 0in, 0in)" draw:stroke="none"/>
    </style:style>
    <style:style style:family="graphic" style:name="a126" style:parent-style-name="Graphics">
      <style:graphic-properties draw:fill="none" fo:clip="rect(0in, 0in, 0in, 0in)" draw:stroke="none"/>
    </style:style>
    <style:style style:family="graphic" style:name="a127" style:parent-style-name="Graphics">
      <style:graphic-properties draw:fill="none" fo:clip="rect(0in, 0in, 0in, 0in)" draw:stroke="none"/>
    </style:style>
    <style:style style:family="graphic" style:name="a230" style:parent-style-name="Graphics">
      <style:graphic-properties draw:fill="none" fo:clip="rect(0in, 0in, 0in, 0in)" draw:stroke="none"/>
    </style:style>
    <style:style style:family="graphic" style:name="a128" style:parent-style-name="Graphics">
      <style:graphic-properties draw:fill="none" fo:clip="rect(0in, 0in, 0in, 0in)" draw:stroke="none"/>
    </style:style>
    <style:style style:family="graphic" style:name="a231" style:parent-style-name="Graphics">
      <style:graphic-properties draw:fill="none" fo:clip="rect(0in, 0in, 0in, 0in)" draw:stroke="none"/>
    </style:style>
    <style:style style:family="graphic" style:name="a129" style:parent-style-name="Graphics">
      <style:graphic-properties draw:fill="none" fo:clip="rect(0in, 0in, 0in, 0in)" draw:stroke="none"/>
    </style:style>
    <style:style style:family="graphic" style:name="a232" style:parent-style-name="Graphics">
      <style:graphic-properties draw:fill="none" fo:clip="rect(0in, 0in, 0in, 0in)" draw:stroke="none"/>
    </style:style>
    <style:style style:family="graphic" style:name="a233" style:parent-style-name="Graphics">
      <style:graphic-properties draw:fill="none" fo:clip="rect(0in, 0in, 0in, 0in)" draw:stroke="none"/>
    </style:style>
    <style:style style:family="graphic" style:name="a234" style:parent-style-name="Graphics">
      <style:graphic-properties draw:fill="none" fo:clip="rect(0in, 0in, 0in, 0in)" draw:stroke="none"/>
    </style:style>
    <style:style style:family="graphic" style:name="a235" style:parent-style-name="Graphics">
      <style:graphic-properties draw:fill="none" fo:clip="rect(0in, 0in, 0in, 0in)" draw:stroke="none"/>
    </style:style>
    <style:style style:family="graphic" style:name="a236" style:parent-style-name="Graphics">
      <style:graphic-properties draw:fill="none" fo:clip="rect(0in, 0in, 0in, 0in)" draw:stroke="none"/>
    </style:style>
    <style:style style:family="graphic" style:name="a237" style:parent-style-name="Graphics">
      <style:graphic-properties draw:fill="none" fo:clip="rect(0in, 0in, 0in, 0in)" draw:stroke="none"/>
    </style:style>
    <style:style style:family="graphic" style:name="a340" style:parent-style-name="Graphics">
      <style:graphic-properties draw:fill="none" draw:stroke="none"/>
    </style:style>
    <style:style style:family="graphic" style:name="a238" style:parent-style-name="Graphics">
      <style:graphic-properties draw:fill="none" fo:clip="rect(0in, 0in, 0in, 0in)" draw:stroke="none"/>
    </style:style>
    <style:style style:family="graphic" style:name="a341" style:parent-style-name="Graphics">
      <style:graphic-properties draw:fill="none" draw:stroke="none"/>
    </style:style>
    <style:style style:family="graphic" style:name="a239" style:parent-style-name="Graphics">
      <style:graphic-properties draw:fill="none" fo:clip="rect(0in, 0in, 0in, 0in)" draw:stroke="none"/>
    </style:style>
    <style:style style:family="graphic" style:name="a342" style:parent-style-name="Graphics">
      <style:graphic-properties draw:fill="none" fo:clip="rect(0in, 0in, 0in, 0in)" draw:stroke="none"/>
    </style:style>
    <style:style style:family="graphic" style:name="a343" style:parent-style-name="Graphics">
      <style:graphic-properties draw:fill="none" fo:clip="rect(0in, 0in, 0in, 0in)" draw:stroke="none"/>
    </style:style>
    <style:style style:family="graphic" style:name="a344" style:parent-style-name="Graphics">
      <style:graphic-properties draw:fill="none" fo:clip="rect(0in, 0in, 0in, 0in)" draw:stroke="none"/>
    </style:style>
    <style:style style:family="graphic" style:name="a345" style:parent-style-name="Graphics">
      <style:graphic-properties draw:fill="none" fo:clip="rect(0in, 0in, 0in, 0in)" draw:stroke="none"/>
    </style:style>
    <style:style style:family="graphic" style:name="a346" style:parent-style-name="Graphics">
      <style:graphic-properties draw:fill="none" fo:clip="rect(0in, 0in, 0in, 0in)" draw:stroke="none"/>
    </style:style>
    <style:style style:family="graphic" style:name="a347" style:parent-style-name="Graphics">
      <style:graphic-properties draw:fill="none" fo:clip="rect(0in, 0in, 0in, 0in)" draw:stroke="none"/>
    </style:style>
    <style:style style:family="graphic" style:name="a348" style:parent-style-name="Graphics">
      <style:graphic-properties draw:fill="none" fo:clip="rect(0in, 0in, 0in, 0in)" draw:stroke="none"/>
    </style:style>
    <style:style style:family="graphic" style:name="a450" style:parent-style-name="Graphics">
      <style:graphic-properties draw:fill="none" fo:clip="rect(0in, 0in, 0in, 0in)" draw:stroke="none"/>
    </style:style>
    <style:style style:family="graphic" style:name="a349" style:parent-style-name="Graphics">
      <style:graphic-properties draw:fill="none" fo:clip="rect(0in, 0in, 0in, 0in)" draw:stroke="none"/>
    </style:style>
    <style:style style:family="graphic" style:name="a451" style:parent-style-name="Graphics">
      <style:graphic-properties draw:fill="none" fo:clip="rect(0in, 0in, 0in, 0in)" draw:stroke="none"/>
    </style:style>
    <style:style style:family="graphic" style:name="a452" style:parent-style-name="Graphics">
      <style:graphic-properties draw:fill="none" fo:clip="rect(0in, 0in, 0in, 0in)" draw:stroke="none"/>
    </style:style>
    <style:style style:family="graphic" style:name="a453" style:parent-style-name="Graphics">
      <style:graphic-properties draw:fill="none" fo:clip="rect(0in, 0in, 0in, 0in)" draw:stroke="none"/>
    </style:style>
    <style:style style:family="graphic" style:name="a454" style:parent-style-name="Graphics">
      <style:graphic-properties draw:fill="none" fo:clip="rect(0in, 0in, 0in, 0in)" draw:stroke="none"/>
    </style:style>
    <style:style style:family="graphic" style:name="a455" style:parent-style-name="Graphics">
      <style:graphic-properties draw:fill="none" fo:clip="rect(0in, 0in, 0in, 0in)" draw:stroke="none"/>
    </style:style>
    <style:style style:family="graphic" style:name="a456" style:parent-style-name="Graphics">
      <style:graphic-properties draw:fill="none" fo:clip="rect(0in, 0in, 0in, 0in)" draw:stroke="none"/>
    </style:style>
    <style:style style:family="graphic" style:name="a457" style:parent-style-name="Graphics">
      <style:graphic-properties draw:fill="none" fo:clip="rect(0in, 0in, 0in, 0in)" draw:stroke="none"/>
    </style:style>
    <style:style style:family="graphic" style:name="a458" style:parent-style-name="Graphics">
      <style:graphic-properties draw:fill="none" draw:stroke="none"/>
    </style:style>
    <style:style style:family="graphic" style:name="a130" style:parent-style-name="Graphics">
      <style:graphic-properties draw:fill="none" fo:clip="rect(0in, 0in, 0in, 0in)" draw:stroke="none"/>
    </style:style>
    <style:style style:family="graphic" style:name="a459" style:parent-style-name="Graphics">
      <style:graphic-properties draw:fill="none" fo:clip="rect(0in, 0in, 0in, 0in)" draw:stroke="none"/>
    </style:style>
    <style:style style:family="graphic" style:name="a131" style:parent-style-name="Graphics">
      <style:graphic-properties draw:fill="none" fo:clip="rect(0in, 0in, 0in, 0in)" draw:stroke="none"/>
    </style:style>
    <style:style style:family="graphic" style:name="a132" style:parent-style-name="Graphics">
      <style:graphic-properties draw:fill="none" fo:clip="rect(0in, 0in, 0in, 0in)" draw:stroke="none"/>
    </style:style>
    <style:style style:family="graphic" style:name="a133" style:parent-style-name="Graphics">
      <style:graphic-properties draw:fill="none" fo:clip="rect(0in, 0in, 0in, 0in)" draw:stroke="none"/>
    </style:style>
    <style:style style:family="graphic" style:name="a134" style:parent-style-name="Graphics">
      <style:graphic-properties draw:fill="none" fo:clip="rect(0in, 0in, 0in, 0in)" draw:stroke="none"/>
    </style:style>
    <style:style style:family="graphic" style:name="a135" style:parent-style-name="Graphics">
      <style:graphic-properties draw:fill="none" fo:clip="rect(0in, 0in, 0in, 0in)" draw:stroke="none"/>
    </style:style>
    <style:style style:family="graphic" style:name="a136" style:parent-style-name="Graphics">
      <style:graphic-properties draw:fill="none" fo:clip="rect(0in, 0in, 0in, 0in)" draw:stroke="none"/>
    </style:style>
    <style:style style:family="graphic" style:name="a137" style:parent-style-name="Graphics">
      <style:graphic-properties draw:fill="none" fo:clip="rect(0in, 0in, 0in, 0in)" draw:stroke="none"/>
    </style:style>
    <style:style style:family="graphic" style:name="a240" style:parent-style-name="Graphics">
      <style:graphic-properties draw:fill="none" fo:clip="rect(0in, 0in, 0in, 0in)" draw:stroke="none"/>
    </style:style>
    <style:style style:family="graphic" style:name="a138" style:parent-style-name="Graphics">
      <style:graphic-properties draw:fill="none" fo:clip="rect(0in, 0in, 0in, 0in)" draw:stroke="none"/>
    </style:style>
    <style:style style:family="graphic" style:name="a241" style:parent-style-name="Graphics">
      <style:graphic-properties draw:fill="none" fo:clip="rect(0in, 0in, 0in, 0in)" draw:stroke="none"/>
    </style:style>
    <style:style style:family="graphic" style:name="a139" style:parent-style-name="Graphics">
      <style:graphic-properties draw:fill="none" fo:clip="rect(0in, 0in, 0in, 0in)" draw:stroke="none"/>
    </style:style>
    <style:style style:family="graphic" style:name="a242" style:parent-style-name="Graphics">
      <style:graphic-properties draw:fill="none" fo:clip="rect(0in, 0in, 0in, 0in)" draw:stroke="none"/>
    </style:style>
    <style:style style:family="graphic" style:name="a243" style:parent-style-name="Graphics">
      <style:graphic-properties draw:fill="none" fo:clip="rect(0in, 0in, 0in, 0in)" draw:stroke="none"/>
    </style:style>
    <style:style style:family="graphic" style:name="a244" style:parent-style-name="Graphics">
      <style:graphic-properties draw:fill="none" fo:clip="rect(0in, 0in, 0in, 0in)" draw:stroke="none"/>
    </style:style>
    <style:style style:family="graphic" style:name="a245" style:parent-style-name="Graphics">
      <style:graphic-properties draw:fill="none" fo:clip="rect(0in, 0in, 0in, 0in)" draw:stroke="none"/>
    </style:style>
    <style:style style:family="graphic" style:name="a246" style:parent-style-name="Graphics">
      <style:graphic-properties draw:fill="none" draw:stroke="none"/>
    </style:style>
    <style:style style:family="graphic" style:name="a247" style:parent-style-name="Graphics">
      <style:graphic-properties draw:fill="none" fo:clip="rect(0in, 0in, 0in, 0in)" draw:stroke="none"/>
    </style:style>
    <style:style style:family="graphic" style:name="a350" style:parent-style-name="Graphics">
      <style:graphic-properties draw:fill="none" fo:clip="rect(0in, 0in, 0in, 0in)" draw:stroke="none"/>
    </style:style>
    <style:style style:family="graphic" style:name="a248" style:parent-style-name="Graphics">
      <style:graphic-properties draw:fill="none" fo:clip="rect(0in, 0in, 0in, 0in)" draw:stroke="none"/>
    </style:style>
    <style:style style:family="graphic" style:name="a351" style:parent-style-name="Graphics">
      <style:graphic-properties draw:fill="none" fo:clip="rect(0in, 0in, 0in, 0in)" draw:stroke="none"/>
    </style:style>
    <style:style style:family="graphic" style:name="a249" style:parent-style-name="Graphics">
      <style:graphic-properties draw:fill="none" fo:clip="rect(0in, 0in, 0in, 0in)" draw:stroke="none"/>
    </style:style>
    <style:style style:family="graphic" style:name="a352" style:parent-style-name="Graphics">
      <style:graphic-properties draw:fill="none" fo:clip="rect(0in, 0in, 0in, 0in)" draw:stroke="none"/>
    </style:style>
    <style:style style:family="graphic" style:name="a353" style:parent-style-name="Graphics">
      <style:graphic-properties draw:fill="none" fo:clip="rect(0in, 0in, 0in, 0in)" draw:stroke="none"/>
    </style:style>
    <style:style style:family="graphic" style:name="a354" style:parent-style-name="Graphics">
      <style:graphic-properties draw:fill="none" fo:clip="rect(0in, 0in, 0in, 0in)" draw:stroke="none"/>
    </style:style>
    <style:style style:family="graphic" style:name="a355" style:parent-style-name="Graphics">
      <style:graphic-properties draw:fill="none" fo:clip="rect(0in, 0in, 0in, 0in)" draw:stroke="none"/>
    </style:style>
    <style:style style:family="graphic" style:name="a356" style:parent-style-name="Graphics">
      <style:graphic-properties draw:fill="none" fo:clip="rect(0in, 0in, 0in, 0in)" draw:stroke="none"/>
    </style:style>
    <style:style style:family="graphic" style:name="a357" style:parent-style-name="Graphics">
      <style:graphic-properties draw:fill="none" fo:clip="rect(0in, 0in, 0in, 0in)" draw:stroke="none"/>
    </style:style>
    <style:style style:family="graphic" style:name="a358" style:parent-style-name="Graphics">
      <style:graphic-properties draw:fill="none" fo:clip="rect(0in, 0in, 0in, 0in)" draw:stroke="none"/>
    </style:style>
    <style:style style:family="graphic" style:name="a460" style:parent-style-name="Graphics">
      <style:graphic-properties draw:fill="none" fo:clip="rect(0in, 0in, 0in, 0in)" draw:stroke="none"/>
    </style:style>
    <style:style style:family="graphic" style:name="a359" style:parent-style-name="Graphics">
      <style:graphic-properties draw:fill="none" draw:stroke="none"/>
    </style:style>
    <style:style style:family="graphic" style:name="a461" style:parent-style-name="Graphics">
      <style:graphic-properties draw:fill="none" fo:clip="rect(0in, 0in, 0in, 0in)" draw:stroke="none"/>
    </style:style>
    <style:style style:family="graphic" style:name="a462" style:parent-style-name="Graphics">
      <style:graphic-properties draw:fill="none" fo:clip="rect(0in, 0in, 0in, 0in)" draw:stroke="none"/>
    </style:style>
    <style:style style:family="graphic" style:name="a463" style:parent-style-name="Graphics">
      <style:graphic-properties draw:fill="none" fo:clip="rect(0in, 0in, 0in, 0in)" draw:stroke="none"/>
    </style:style>
    <style:style style:family="graphic" style:name="a464" style:parent-style-name="Graphics">
      <style:graphic-properties draw:fill="none" fo:clip="rect(0in, 0in, 0in, 0in)" draw:stroke="none"/>
    </style:style>
    <style:style style:family="graphic" style:name="a465" style:parent-style-name="Graphics">
      <style:graphic-properties draw:fill="none" fo:clip="rect(0in, 0in, 0in, 0in)" draw:stroke="none"/>
    </style:style>
    <style:style style:family="graphic" style:name="a466" style:parent-style-name="Graphics">
      <style:graphic-properties draw:fill="none" fo:clip="rect(0in, 0in, 0in, 0in)" draw:stroke="none"/>
    </style:style>
    <style:style style:family="graphic" style:name="a467" style:parent-style-name="Graphics">
      <style:graphic-properties draw:fill="none" fo:clip="rect(0in, 0in, 0in, 0in)" draw:stroke="none"/>
    </style:style>
    <style:style style:family="graphic" style:name="a468" style:parent-style-name="Graphics">
      <style:graphic-properties draw:fill="none" fo:clip="rect(0in, 0in, 0in, 0in)" draw:stroke="none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469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 style:parent-style-name="Graphics">
      <style:graphic-properties draw:fill="none" fo:clip="rect(0in, 0in, 0in, 0in)" draw:stroke="none"/>
    </style:style>
    <style:style style:family="graphic" style:name="a143" style:parent-style-name="Graphics">
      <style:graphic-properties draw:fill="none" fo:clip="rect(0in, 0in, 0in, 0in)" draw:stroke="none"/>
    </style:style>
    <style:style style:family="graphic" style:name="a144" style:parent-style-name="Graphics">
      <style:graphic-properties draw:fill="none" fo:clip="rect(0in, 0in, 0in, 0in)" draw:stroke="none"/>
    </style:style>
    <style:style style:family="graphic" style:name="a145" style:parent-style-name="Graphics">
      <style:graphic-properties draw:fill="none" fo:clip="rect(0in, 0in, 0in, 0in)" draw:stroke="none"/>
    </style:style>
    <style:style style:family="graphic" style:name="a146" style:parent-style-name="Graphics">
      <style:graphic-properties draw:fill="none" fo:clip="rect(0in, 0in, 0in, 0in)" draw:stroke="none"/>
    </style:style>
    <style:style style:family="graphic" style:name="a147" style:parent-style-name="Graphics">
      <style:graphic-properties draw:fill="none" fo:clip="rect(0in, 0in, 0in, 0in)" draw:stroke="none"/>
    </style:style>
    <style:style style:family="graphic" style:name="a250" style:parent-style-name="Graphics">
      <style:graphic-properties draw:fill="none" fo:clip="rect(0in, 0in, 0in, 0in)" draw:stroke="none"/>
    </style:style>
    <style:style style:family="graphic" style:name="a148" style:parent-style-name="Graphics">
      <style:graphic-properties draw:fill="none" fo:clip="rect(0in, 0in, 0in, 0in)" draw:stroke="none"/>
    </style:style>
    <style:style style:family="graphic" style:name="a251" style:parent-style-name="Graphics">
      <style:graphic-properties draw:fill="none" fo:clip="rect(0in, 0in, 0in, 0in)" draw:stroke="none"/>
    </style:style>
    <style:style style:family="graphic" style:name="a149" style:parent-style-name="Graphics">
      <style:graphic-properties draw:fill="none" fo:clip="rect(0in, 0in, 0in, 0in)" draw:stroke="none"/>
    </style:style>
    <style:style style:family="graphic" style:name="a252" style:parent-style-name="Graphics">
      <style:graphic-properties draw:fill="none" fo:clip="rect(0in, 0in, 0in, 0in)" draw:stroke="none"/>
    </style:style>
    <style:style style:family="graphic" style:name="a253" style:parent-style-name="Graphics">
      <style:graphic-properties draw:fill="none" fo:clip="rect(0in, 0in, 0in, 0in)" draw:stroke="none"/>
    </style:style>
    <style:style style:family="graphic" style:name="a254" style:parent-style-name="Graphics">
      <style:graphic-properties draw:fill="none" draw:stroke="none" draw:image-opacity="20%"/>
    </style:style>
    <style:style style:family="graphic" style:name="a255" style:parent-style-name="Graphics">
      <style:graphic-properties draw:fill="none" fo:clip="rect(0in, 0in, 0in, 0in)" draw:stroke="none"/>
    </style:style>
    <style:style style:family="graphic" style:name="a256" style:parent-style-name="Graphics">
      <style:graphic-properties draw:fill="none" fo:clip="rect(0in, 0in, 0in, 0in)" draw:stroke="none"/>
    </style:style>
    <style:style style:family="graphic" style:name="a257" style:parent-style-name="Graphics">
      <style:graphic-properties draw:fill="none" fo:clip="rect(0in, 0in, 0in, 0in)" draw:stroke="none"/>
    </style:style>
    <style:style style:family="graphic" style:name="a258" style:parent-style-name="Graphics">
      <style:graphic-properties draw:fill="none" fo:clip="rect(0in, 0in, 0in, 0in)" draw:stroke="none"/>
    </style:style>
    <style:style style:family="graphic" style:name="a360" style:parent-style-name="Graphics">
      <style:graphic-properties draw:fill="none" draw:stroke="none"/>
    </style:style>
    <style:style style:family="graphic" style:name="a259" style:parent-style-name="Graphics">
      <style:graphic-properties draw:fill="none" fo:clip="rect(0in, 0in, 0in, 0in)" draw:stroke="none"/>
    </style:style>
    <style:style style:family="graphic" style:name="a361" style:parent-style-name="Graphics">
      <style:graphic-properties draw:fill="none" fo:clip="rect(0in, 0in, 0in, 0in)" draw:stroke="none"/>
    </style:style>
    <style:style style:family="graphic" style:name="a362" style:parent-style-name="Graphics">
      <style:graphic-properties draw:fill="none" fo:clip="rect(0in, 0in, 0in, 0in)" draw:stroke="none"/>
    </style:style>
    <style:style style:family="graphic" style:name="a363" style:parent-style-name="Graphics">
      <style:graphic-properties draw:fill="none" fo:clip="rect(0in, 0in, 0in, 0in)" draw:stroke="none"/>
    </style:style>
    <style:style style:family="graphic" style:name="a364" style:parent-style-name="Graphics">
      <style:graphic-properties draw:fill="none" draw:stroke="none"/>
    </style:style>
    <style:style style:family="graphic" style:name="a365" style:parent-style-name="Graphics">
      <style:graphic-properties draw:fill="none" draw:stroke="none"/>
    </style:style>
    <style:style style:family="graphic" style:name="a366" style:parent-style-name="Graphics">
      <style:graphic-properties draw:fill="none" draw:stroke="none"/>
    </style:style>
    <style:style style:family="graphic" style:name="a367" style:parent-style-name="Graphics">
      <style:graphic-properties draw:fill="none" fo:clip="rect(0in, 0in, 0in, 0in)" draw:stroke="none"/>
    </style:style>
    <style:style style:family="graphic" style:name="a368" style:parent-style-name="Graphics">
      <style:graphic-properties draw:fill="none" fo:clip="rect(0in, 0in, 0in, 0in)" draw:stroke="none"/>
    </style:style>
    <style:style style:family="graphic" style:name="a470" style:parent-style-name="Graphics">
      <style:graphic-properties draw:fill="none" fo:clip="rect(0in, 0in, 0in, 0in)" draw:stroke="none"/>
    </style:style>
    <style:style style:family="graphic" style:name="a369" style:parent-style-name="Graphics">
      <style:graphic-properties draw:fill="none" fo:clip="rect(0in, 0in, 0in, 0in)" draw:stroke="none"/>
    </style:style>
    <style:style style:family="graphic" style:name="a471" style:parent-style-name="Graphics">
      <style:graphic-properties draw:fill="none" draw:stroke="none" draw:image-opacity="20%"/>
    </style:style>
    <style:style style:family="graphic" style:name="a472" style:parent-style-name="Graphics">
      <style:graphic-properties draw:fill="none" fo:clip="rect(0in, 0in, 0in, 0in)" draw:stroke="none"/>
    </style:style>
    <style:style style:family="graphic" style:name="a473" style:parent-style-name="Graphics">
      <style:graphic-properties draw:fill="none" fo:clip="rect(0in, 0in, 0in, 0in)" draw:stroke="none"/>
    </style:style>
    <style:style style:family="graphic" style:name="a474" style:parent-style-name="Graphics">
      <style:graphic-properties draw:fill="none" fo:clip="rect(0in, 0in, 0in, 0in)" draw:stroke="none"/>
    </style:style>
    <style:style style:family="graphic" style:name="a475" style:parent-style-name="Graphics">
      <style:graphic-properties draw:fill="none" fo:clip="rect(0in, 0in, 0in, 0in)" draw:stroke="none"/>
    </style:style>
    <style:style style:family="graphic" style:name="a476" style:parent-style-name="Graphics">
      <style:graphic-properties draw:fill="none" fo:clip="rect(0in, 0in, 0in, 0in)" draw:stroke="none"/>
    </style:style>
    <style:style style:family="graphic" style:name="a477" style:parent-style-name="Graphics">
      <style:graphic-properties draw:fill="none" fo:clip="rect(0in, 0in, 0in, 0in)" draw:stroke="none"/>
    </style:style>
    <style:style style:family="graphic" style:name="a478" style:parent-style-name="Graphics">
      <style:graphic-properties draw:fill="none" fo:clip="rect(0in, 0in, 0in, 0in)" draw:stroke="none"/>
    </style:style>
    <style:style style:family="graphic" style:name="a150" style:parent-style-name="Graphics">
      <style:graphic-properties draw:fill="none" fo:clip="rect(0in, 0in, 0in, 0in)" draw:stroke="none"/>
    </style:style>
    <style:style style:family="graphic" style:name="a479" style:parent-style-name="Graphics">
      <style:graphic-properties draw:fill="none" fo:clip="rect(0in, 0in, 0in, 0in)" draw:stroke="none"/>
    </style:style>
    <style:style style:family="graphic" style:name="a151" style:parent-style-name="Graphics">
      <style:graphic-properties draw:fill="none" fo:clip="rect(0in, 0in, 0in, 0in)" draw:stroke="none"/>
    </style:style>
    <style:style style:family="graphic" style:name="a152" style:parent-style-name="Graphics">
      <style:graphic-properties draw:fill="none" fo:clip="rect(0in, 0in, 0in, 0in)" draw:stroke="none"/>
    </style:style>
    <style:style style:family="graphic" style:name="a153" style:parent-style-name="Graphics">
      <style:graphic-properties draw:fill="none" fo:clip="rect(0in, 0in, 0in, 0in)" draw:stroke="none"/>
    </style:style>
    <style:style style:family="graphic" style:name="a154" style:parent-style-name="Graphics">
      <style:graphic-properties draw:fill="none" fo:clip="rect(0in, 0in, 0in, 0in)" draw:stroke="none"/>
    </style:style>
    <style:style style:family="graphic" style:name="a155" style:parent-style-name="Graphics">
      <style:graphic-properties draw:fill="none" fo:clip="rect(0in, 0in, 0in, 0in)" draw:stroke="none"/>
    </style:style>
    <style:style style:family="graphic" style:name="a156" style:parent-style-name="Graphics">
      <style:graphic-properties draw:fill="none" fo:clip="rect(0in, 0in, 0in, 0in)" draw:stroke="none"/>
    </style:style>
    <style:style style:family="graphic" style:name="a157" style:parent-style-name="Graphics">
      <style:graphic-properties draw:fill="none" fo:clip="rect(0in, 0in, 0in, 0in)" draw:stroke="none"/>
    </style:style>
    <style:style style:family="graphic" style:name="a260" style:parent-style-name="Graphics">
      <style:graphic-properties draw:fill="none" fo:clip="rect(0in, 0in, 0in, 0in)" draw:stroke="none"/>
    </style:style>
    <style:style style:family="graphic" style:name="a158" style:parent-style-name="Graphics">
      <style:graphic-properties draw:fill="none" fo:clip="rect(0in, 0in, 0in, 0in)" draw:stroke="none"/>
    </style:style>
    <style:style style:family="graphic" style:name="a261" style:parent-style-name="Graphics">
      <style:graphic-properties draw:fill="none" fo:clip="rect(0in, 0in, 0in, 0in)" draw:stroke="none"/>
    </style:style>
    <style:style style:family="graphic" style:name="a159" style:parent-style-name="Graphics">
      <style:graphic-properties draw:fill="none" fo:clip="rect(0in, 0in, 0in, 0in)" draw:stroke="none"/>
    </style:style>
    <style:style style:family="graphic" style:name="a262" style:parent-style-name="Graphics">
      <style:graphic-properties draw:fill="none" fo:clip="rect(0in, 0in, 0in, 0in)" draw:stroke="none"/>
    </style:style>
    <style:style style:family="graphic" style:name="a263" style:parent-style-name="Graphics">
      <style:graphic-properties draw:fill="none" fo:clip="rect(0in, 0in, 0in, 0in)" draw:stroke="none"/>
    </style:style>
    <style:style style:family="graphic" style:name="a264" style:parent-style-name="Graphics">
      <style:graphic-properties draw:fill="none" fo:clip="rect(0in, 0in, 0in, 0in)" draw:stroke="none"/>
    </style:style>
    <style:style style:family="graphic" style:name="a265" style:parent-style-name="Graphics">
      <style:graphic-properties draw:fill="none" fo:clip="rect(0in, 0in, 0in, 0in)" draw:stroke="none"/>
    </style:style>
    <style:style style:family="graphic" style:name="a266" style:parent-style-name="Graphics">
      <style:graphic-properties draw:fill="none" fo:clip="rect(0in, 0in, 0in, 0in)" draw:stroke="none"/>
    </style:style>
    <style:style style:family="graphic" style:name="a267" style:parent-style-name="Graphics">
      <style:graphic-properties draw:fill="none" fo:clip="rect(0in, 0in, 0in, 0in)" draw:stroke="none"/>
    </style:style>
    <style:style style:family="graphic" style:name="a268" style:parent-style-name="Graphics">
      <style:graphic-properties draw:fill="none" fo:clip="rect(0in, 0in, 0in, 0in)" draw:stroke="none"/>
    </style:style>
    <style:style style:family="graphic" style:name="a370" style:parent-style-name="Graphics">
      <style:graphic-properties draw:fill="none" draw:stroke="none"/>
    </style:style>
    <style:style style:family="graphic" style:name="a269" style:parent-style-name="Graphics">
      <style:graphic-properties draw:fill="none" fo:clip="rect(0in, 0in, 0in, 0in)" draw:stroke="none"/>
    </style:style>
    <style:style style:family="graphic" style:name="a371" style:parent-style-name="Graphics">
      <style:graphic-properties draw:fill="none" draw:stroke="none"/>
    </style:style>
    <style:style style:family="graphic" style:name="a372" style:parent-style-name="Graphics">
      <style:graphic-properties draw:fill="none" draw:stroke="none"/>
    </style:style>
    <style:style style:family="graphic" style:name="a373" style:parent-style-name="Graphics">
      <style:graphic-properties draw:fill="none" draw:stroke="none"/>
    </style:style>
    <style:style style:family="graphic" style:name="a374" style:parent-style-name="Graphics">
      <style:graphic-properties draw:fill="none" fo:clip="rect(0in, 0in, 0in, 0in)" draw:stroke="none"/>
    </style:style>
    <style:style style:family="graphic" style:name="a375" style:parent-style-name="Graphics">
      <style:graphic-properties draw:fill="none" fo:clip="rect(0in, 0in, 0in, 0in)" draw:stroke="none"/>
    </style:style>
    <style:style style:family="graphic" style:name="a376" style:parent-style-name="Graphics">
      <style:graphic-properties draw:fill="none" fo:clip="rect(0in, 0in, 0in, 0in)" draw:stroke="none"/>
    </style:style>
    <style:style style:family="graphic" style:name="a377" style:parent-style-name="Graphics">
      <style:graphic-properties draw:fill="none" fo:clip="rect(0in, 0in, 0in, 0in)" draw:stroke="none"/>
    </style:style>
    <style:style style:family="graphic" style:name="a378" style:parent-style-name="Graphics">
      <style:graphic-properties draw:fill="none" fo:clip="rect(0in, 0in, 0in, 0in)" draw:stroke="none"/>
    </style:style>
    <style:style style:family="graphic" style:name="a480" style:parent-style-name="Graphics">
      <style:graphic-properties draw:fill="none" fo:clip="rect(0in, 0in, 0in, 0in)" draw:stroke="none"/>
    </style:style>
    <style:style style:family="graphic" style:name="a379" style:parent-style-name="Graphics">
      <style:graphic-properties draw:fill="none" fo:clip="rect(0in, 0in, 0in, 0in)" draw:stroke="none"/>
    </style:style>
    <style:style style:family="graphic" style:name="a481" style:parent-style-name="Graphics">
      <style:graphic-properties draw:fill="none" fo:clip="rect(0in, 0in, 0in, 0in)" draw:stroke="none"/>
    </style:style>
    <style:style style:family="graphic" style:name="a482" style:parent-style-name="Graphics">
      <style:graphic-properties draw:fill="none" fo:clip="rect(0in, 0in, 0in, 0in)" draw:stroke="none"/>
    </style:style>
    <style:style style:family="graphic" style:name="a483" style:parent-style-name="Graphics">
      <style:graphic-properties draw:fill="none" fo:clip="rect(0in, 0in, 0in, 0in)" draw:stroke="none"/>
    </style:style>
    <style:style style:family="graphic" style:name="a484" style:parent-style-name="Graphics">
      <style:graphic-properties draw:fill="none" fo:clip="rect(0in, 0in, 0in, 0in)" draw:stroke="none"/>
    </style:style>
    <style:style style:family="graphic" style:name="a485" style:parent-style-name="Graphics">
      <style:graphic-properties draw:fill="none" fo:clip="rect(0in, 0in, 0in, 0in)" draw:stroke="none"/>
    </style:style>
    <style:style style:family="graphic" style:name="a486" style:parent-style-name="Graphics">
      <style:graphic-properties draw:fill="none" fo:clip="rect(0in, 0in, 0in, 0in)" draw:stroke="none"/>
    </style:style>
    <style:style style:family="graphic" style:name="a487" style:parent-style-name="Graphics">
      <style:graphic-properties draw:fill="none" fo:clip="rect(0in, 0in, 0in, 0in)" draw:stroke="none"/>
    </style:style>
    <style:style style:family="graphic" style:name="a488" style:parent-style-name="Graphics">
      <style:graphic-properties draw:fill="none" fo:clip="rect(0in, 0in, 0in, 0in)" draw:stroke="none"/>
    </style:style>
    <style:style style:family="graphic" style:name="a160" style:parent-style-name="Graphics">
      <style:graphic-properties draw:fill="none" fo:clip="rect(0in, 0in, 0in, 0in)" draw:stroke="none"/>
    </style:style>
    <style:style style:family="graphic" style:name="a489" style:parent-style-name="Graphics">
      <style:graphic-properties draw:fill="none" fo:clip="rect(0in, 0in, 0in, 0in)" draw:stroke="none"/>
    </style:style>
    <style:style style:family="graphic" style:name="a161" style:parent-style-name="Graphics">
      <style:graphic-properties draw:fill="none" fo:clip="rect(0in, 0in, 0in, 0in)" draw:stroke="none"/>
    </style:style>
    <style:style style:family="graphic" style:name="a162" style:parent-style-name="Graphics">
      <style:graphic-properties draw:fill="none" fo:clip="rect(0in, 0in, 0in, 0in)" draw:stroke="none"/>
    </style:style>
    <style:style style:family="graphic" style:name="a163" style:parent-style-name="Graphics">
      <style:graphic-properties draw:fill="none" fo:clip="rect(0in, 0in, 0in, 0in)" draw:stroke="none"/>
    </style:style>
    <style:style style:family="graphic" style:name="a164" style:parent-style-name="Graphics">
      <style:graphic-properties draw:fill="none" fo:clip="rect(0in, 0in, 0in, 0in)" draw:stroke="none"/>
    </style:style>
    <style:style style:family="graphic" style:name="a165" style:parent-style-name="Graphics">
      <style:graphic-properties draw:fill="none" fo:clip="rect(0in, 0in, 0in, 0in)" draw:stroke="none"/>
    </style:style>
    <style:style style:family="graphic" style:name="a166" style:parent-style-name="Graphics">
      <style:graphic-properties draw:fill="none" fo:clip="rect(0in, 0in, 0in, 0in)" draw:stroke="none"/>
    </style:style>
    <style:style style:family="graphic" style:name="a167" style:parent-style-name="Graphics">
      <style:graphic-properties draw:fill="none" fo:clip="rect(0in, 0in, 0in, 0in)" draw:stroke="none"/>
    </style:style>
    <style:style style:family="graphic" style:name="a270" style:parent-style-name="Graphics">
      <style:graphic-properties draw:fill="none" fo:clip="rect(0in, 0in, 0in, 0in)" draw:stroke="none"/>
    </style:style>
    <style:style style:family="graphic" style:name="a168" style:parent-style-name="Graphics">
      <style:graphic-properties draw:fill="none" fo:clip="rect(0in, 0in, 0in, 0in)" draw:stroke="none"/>
    </style:style>
    <style:style style:family="graphic" style:name="a271" style:parent-style-name="Graphics">
      <style:graphic-properties draw:fill="none" fo:clip="rect(0in, 0in, 0in, 0in)" draw:stroke="none"/>
    </style:style>
    <style:style style:family="graphic" style:name="a169" style:parent-style-name="Graphics">
      <style:graphic-properties draw:fill="none" fo:clip="rect(0in, 0in, 0in, 0in)" draw:stroke="none"/>
    </style:style>
    <style:style style:family="graphic" style:name="a272" style:parent-style-name="Graphics">
      <style:graphic-properties draw:fill="none" fo:clip="rect(0in, 0in, 0in, 0in)" draw:stroke="none"/>
    </style:style>
    <style:style style:family="graphic" style:name="a273" style:parent-style-name="Graphics">
      <style:graphic-properties draw:fill="none" fo:clip="rect(0in, 0in, 0in, 0in)" draw:stroke="none"/>
    </style:style>
    <style:style style:family="graphic" style:name="a274" style:parent-style-name="Graphics">
      <style:graphic-properties draw:fill="none" fo:clip="rect(0in, 0in, 0in, 0in)" draw:stroke="none"/>
    </style:style>
    <style:style style:family="graphic" style:name="a275" style:parent-style-name="Graphics">
      <style:graphic-properties draw:fill="none" fo:clip="rect(0in, 0in, 0in, 0in)" draw:stroke="none"/>
    </style:style>
    <style:style style:family="graphic" style:name="a276" style:parent-style-name="Graphics">
      <style:graphic-properties draw:fill="none" fo:clip="rect(0in, 0in, 0in, 0in)" draw:stroke="none"/>
    </style:style>
    <style:style style:family="graphic" style:name="a277" style:parent-style-name="Graphics">
      <style:graphic-properties draw:fill="none" fo:clip="rect(0in, 0in, 0in, 0in)" draw:stroke="none"/>
    </style:style>
    <style:style style:family="graphic" style:name="a278" style:parent-style-name="Graphics">
      <style:graphic-properties draw:fill="none" fo:clip="rect(0in, 0in, 0in, 0in)" draw:stroke="none"/>
    </style:style>
    <style:style style:family="graphic" style:name="a380" style:parent-style-name="Graphics">
      <style:graphic-properties draw:fill="none" fo:clip="rect(0in, 0in, 0in, 0in)" draw:stroke="none"/>
    </style:style>
    <style:style style:family="graphic" style:name="a279" style:parent-style-name="Graphics">
      <style:graphic-properties draw:fill="none" fo:clip="rect(0in, 0in, 0in, 0in)" draw:stroke="none"/>
    </style:style>
    <style:style style:family="graphic" style:name="a381" style:parent-style-name="Graphics">
      <style:graphic-properties draw:fill="none" fo:clip="rect(0in, 0in, 0in, 0in)" draw:stroke="none"/>
    </style:style>
    <style:style style:family="graphic" style:name="a382" style:parent-style-name="Graphics">
      <style:graphic-properties draw:fill="none" fo:clip="rect(0in, 0in, 0in, 0in)" draw:stroke="none"/>
    </style:style>
    <style:style style:family="graphic" style:name="a383" style:parent-style-name="Graphics">
      <style:graphic-properties draw:fill="none" fo:clip="rect(0in, 0in, 0in, 0in)" draw:stroke="none"/>
    </style:style>
    <style:style style:family="graphic" style:name="a384" style:parent-style-name="Graphics">
      <style:graphic-properties draw:fill="none" fo:clip="rect(0in, 0in, 0in, 0in)" draw:stroke="none"/>
    </style:style>
    <style:style style:family="graphic" style:name="a385" style:parent-style-name="Graphics">
      <style:graphic-properties draw:fill="none" fo:clip="rect(0in, 0in, 0in, 0in)" draw:stroke="none"/>
    </style:style>
    <style:style style:family="graphic" style:name="a386" style:parent-style-name="Graphics">
      <style:graphic-properties draw:fill="none" fo:clip="rect(0in, 0in, 0in, 0in)" draw:stroke="none"/>
    </style:style>
    <style:style style:family="graphic" style:name="a387" style:parent-style-name="Graphics">
      <style:graphic-properties draw:fill="none" fo:clip="rect(0in, 0in, 0in, 0in)" draw:stroke="none"/>
    </style:style>
    <style:style style:family="graphic" style:name="a388" style:parent-style-name="Graphics">
      <style:graphic-properties draw:fill="none" fo:clip="rect(0in, 0in, 0in, 0in)" draw:stroke="none"/>
    </style:style>
    <style:style style:family="graphic" style:name="a490" style:parent-style-name="Graphics">
      <style:graphic-properties draw:fill="none" fo:clip="rect(0in, 0in, 0in, 0in)" draw:stroke="none"/>
    </style:style>
    <style:style style:family="graphic" style:name="a389" style:parent-style-name="Graphics">
      <style:graphic-properties draw:fill="none" fo:clip="rect(0in, 0in, 0in, 0in)" draw:stroke="none"/>
    </style:style>
    <style:style style:family="graphic" style:name="a491" style:parent-style-name="Graphics">
      <style:graphic-properties draw:fill="none" fo:clip="rect(0in, 0in, 0in, 0in)" draw:stroke="none"/>
    </style:style>
    <style:style style:family="graphic" style:name="a492" style:parent-style-name="Graphics">
      <style:graphic-properties draw:fill="none" fo:clip="rect(0in, 0in, 0in, 0in)" draw:stroke="none"/>
    </style:style>
    <style:style style:family="graphic" style:name="a493" style:parent-style-name="Graphics">
      <style:graphic-properties draw:fill="none" draw:stroke="none"/>
    </style:style>
    <style:style style:family="graphic" style:name="a494" style:parent-style-name="Graphics">
      <style:graphic-properties draw:fill="none" fo:clip="rect(0in, 0in, 0in, 0in)" draw:stroke="none"/>
    </style:style>
    <style:style style:family="graphic" style:name="a495" style:parent-style-name="Graphics">
      <style:graphic-properties draw:fill="none" fo:clip="rect(0in, 0in, 0in, 0in)" draw:stroke="none"/>
    </style:style>
    <style:style style:family="graphic" style:name="a496" style:parent-style-name="Graphics">
      <style:graphic-properties draw:fill="none" fo:clip="rect(0in, 0in, 0in, 0in)" draw:stroke="none"/>
    </style:style>
    <style:style style:family="graphic" style:name="a497" style:parent-style-name="Graphics">
      <style:graphic-properties draw:fill="none" fo:clip="rect(0in, 0in, 0in, 0in)" draw:stroke="none"/>
    </style:style>
    <style:style style:family="graphic" style:name="a498" style:parent-style-name="Graphics">
      <style:graphic-properties draw:fill="none" fo:clip="rect(0in, 0in, 0in, 0in)" draw:stroke="none"/>
    </style:style>
    <style:style style:family="graphic" style:name="a170" style:parent-style-name="Graphics">
      <style:graphic-properties draw:fill="none" fo:clip="rect(0in, 0in, 0in, 0in)" draw:stroke="none"/>
    </style:style>
    <style:style style:family="graphic" style:name="a499" style:parent-style-name="Graphics">
      <style:graphic-properties draw:fill="none" fo:clip="rect(0in, 0in, 0in, 0in)" draw:stroke="none"/>
    </style:style>
    <style:style style:family="graphic" style:name="a171" style:parent-style-name="Graphics">
      <style:graphic-properties draw:fill="none" fo:clip="rect(0in, 0in, 0in, 0in)" draw:stroke="none"/>
    </style:style>
    <style:style style:family="graphic" style:name="a172" style:parent-style-name="Graphics">
      <style:graphic-properties draw:fill="none" fo:clip="rect(0in, 0in, 0in, 0in)" draw:stroke="none"/>
    </style:style>
    <style:style style:family="graphic" style:name="a173" style:parent-style-name="Graphics">
      <style:graphic-properties draw:fill="none" fo:clip="rect(0in, 0in, 0in, 0in)" draw:stroke="none"/>
    </style:style>
    <style:style style:family="graphic" style:name="a174" style:parent-style-name="Graphics">
      <style:graphic-properties draw:fill="none" fo:clip="rect(0in, 0in, 0in, 0in)" draw:stroke="none"/>
    </style:style>
    <style:style style:family="graphic" style:name="a175" style:parent-style-name="Graphics">
      <style:graphic-properties draw:fill="none" fo:clip="rect(0in, 0in, 0in, 0in)" draw:stroke="none"/>
    </style:style>
    <style:style style:family="graphic" style:name="a176" style:parent-style-name="Graphics">
      <style:graphic-properties draw:fill="none" fo:clip="rect(0in, 0in, 0in, 0in)" draw:stroke="none"/>
    </style:style>
    <style:style style:family="graphic" style:name="a177" style:parent-style-name="Graphics">
      <style:graphic-properties draw:fill="none" fo:clip="rect(0in, 0in, 0in, 0in)" draw:stroke="none"/>
    </style:style>
    <style:style style:family="graphic" style:name="a280" style:parent-style-name="Graphics">
      <style:graphic-properties draw:fill="none" fo:clip="rect(0in, 0in, 0in, 0in)" draw:stroke="none"/>
    </style:style>
    <style:style style:family="graphic" style:name="a178" style:parent-style-name="Graphics">
      <style:graphic-properties draw:fill="none" fo:clip="rect(0in, 0in, 0in, 0in)" draw:stroke="none"/>
    </style:style>
    <style:style style:family="graphic" style:name="a179" style:parent-style-name="Graphics">
      <style:graphic-properties draw:fill="none" fo:clip="rect(0in, 0in, 0in, 0in)" draw:stroke="none"/>
    </style:style>
    <style:style style:family="graphic" style:name="a281" style:parent-style-name="Graphics">
      <style:graphic-properties draw:fill="none" fo:clip="rect(0in, 0in, 0in, 0in)" draw:stroke="none"/>
    </style:style>
    <style:style style:family="graphic" style:name="a282" style:parent-style-name="Graphics">
      <style:graphic-properties draw:fill="none" draw:stroke="none"/>
    </style:style>
    <style:style style:family="graphic" style:name="a283" style:parent-style-name="Graphics">
      <style:graphic-properties draw:fill="none" fo:clip="rect(0in, 0in, 0in, 0in)" draw:stroke="none"/>
    </style:style>
    <style:style style:family="graphic" style:name="a284" style:parent-style-name="Graphics">
      <style:graphic-properties draw:fill="none" fo:clip="rect(0in, 0in, 0in, 0in)" draw:stroke="none"/>
    </style:style>
    <style:style style:family="graphic" style:name="a285" style:parent-style-name="Graphics">
      <style:graphic-properties draw:fill="none" fo:clip="rect(0in, 0in, 0in, 0in)" draw:stroke="none"/>
    </style:style>
    <style:style style:family="graphic" style:name="a286" style:parent-style-name="Graphics">
      <style:graphic-properties draw:fill="none" fo:clip="rect(0in, 0in, 0in, 0in)" draw:stroke="none"/>
    </style:style>
    <style:style style:family="graphic" style:name="a287" style:parent-style-name="Graphics">
      <style:graphic-properties draw:fill="none" fo:clip="rect(0in, 0in, 0in, 0in)" draw:stroke="none"/>
    </style:style>
    <style:style style:family="graphic" style:name="a288" style:parent-style-name="Graphics">
      <style:graphic-properties draw:fill="none" fo:clip="rect(0in, 0in, 0in, 0in)" draw:stroke="none"/>
    </style:style>
    <style:style style:family="graphic" style:name="a390" style:parent-style-name="Graphics">
      <style:graphic-properties draw:fill="none" fo:clip="rect(0in, 0in, 0in, 0in)" draw:stroke="none"/>
    </style:style>
    <style:style style:family="graphic" style:name="a289" style:parent-style-name="Graphics">
      <style:graphic-properties draw:fill="none" fo:clip="rect(0in, 0in, 0in, 0in)" draw:stroke="none"/>
    </style:style>
    <style:style style:family="graphic" style:name="a391" style:parent-style-name="Graphics">
      <style:graphic-properties draw:fill="none" fo:clip="rect(0in, 0in, 0in, 0in)" draw:stroke="none"/>
    </style:style>
    <style:style style:family="graphic" style:name="a392" style:parent-style-name="Graphics">
      <style:graphic-properties draw:fill="none" fo:clip="rect(0in, 0in, 0in, 0in)" draw:stroke="none"/>
    </style:style>
    <style:style style:family="graphic" style:name="a393" style:parent-style-name="Graphics">
      <style:graphic-properties draw:fill="none" fo:clip="rect(0in, 0in, 0in, 0in)" draw:stroke="none"/>
    </style:style>
    <style:style style:family="graphic" style:name="a394" style:parent-style-name="Graphics">
      <style:graphic-properties draw:fill="none" fo:clip="rect(0in, 0in, 0in, 0in)" draw:stroke="none"/>
    </style:style>
    <style:style style:family="graphic" style:name="a395" style:parent-style-name="Graphics">
      <style:graphic-properties draw:fill="none" fo:clip="rect(0in, 0in, 0in, 0in)" draw:stroke="none"/>
    </style:style>
    <style:style style:family="graphic" style:name="a396" style:parent-style-name="Graphics">
      <style:graphic-properties draw:fill="none" fo:clip="rect(0in, 0in, 0in, 0in)" draw:stroke="none"/>
    </style:style>
    <style:style style:family="graphic" style:name="a397" style:parent-style-name="Graphics">
      <style:graphic-properties draw:fill="none" fo:clip="rect(0in, 0in, 0in, 0in)" draw:stroke="none"/>
    </style:style>
    <style:style style:family="graphic" style:name="a398" style:parent-style-name="Graphics">
      <style:graphic-properties draw:fill="none" fo:clip="rect(0in, 0in, 0in, 0in)" draw:stroke="none"/>
    </style:style>
    <style:style style:family="graphic" style:name="a399" style:parent-style-name="Graphics">
      <style:graphic-properties draw:fill="none" fo:clip="rect(0in, 0in, 0in, 0in)" draw:stroke="none"/>
    </style:style>
    <style:style style:family="graphic" style:name="a180" style:parent-style-name="Graphics">
      <style:graphic-properties draw:fill="none" fo:clip="rect(0in, 0in, 0in, 0in)" draw:stroke="none"/>
    </style:style>
    <style:style style:family="graphic" style:name="a181" style:parent-style-name="Graphics">
      <style:graphic-properties draw:fill="none" fo:clip="rect(0in, 0in, 0in, 0in)" draw:stroke="none"/>
    </style:style>
    <style:style style:family="graphic" style:name="a182" style:parent-style-name="Graphics">
      <style:graphic-properties draw:fill="none" fo:clip="rect(0in, 0in, 0in, 0in)" draw:stroke="none"/>
    </style:style>
    <style:style style:family="graphic" style:name="a183" style:parent-style-name="Graphics">
      <style:graphic-properties draw:fill="none" fo:clip="rect(0in, 0in, 0in, 0in)" draw:stroke="none"/>
    </style:style>
    <style:style style:family="graphic" style:name="a184" style:parent-style-name="Graphics">
      <style:graphic-properties draw:fill="none" fo:clip="rect(0in, 0in, 0in, 0in)" draw:stroke="none"/>
    </style:style>
    <style:style style:family="graphic" style:name="a185" style:parent-style-name="Graphics">
      <style:graphic-properties draw:fill="none" fo:clip="rect(0in, 0in, 0in, 0in)" draw:stroke="none"/>
    </style:style>
    <style:style style:family="graphic" style:name="a186" style:parent-style-name="Graphics">
      <style:graphic-properties draw:fill="none" draw:stroke="none"/>
    </style:style>
    <style:style style:family="graphic" style:name="a187" style:parent-style-name="Graphics">
      <style:graphic-properties draw:fill="none" fo:clip="rect(0in, 0in, 0in, 0in)" draw:stroke="none"/>
    </style:style>
    <style:style style:family="graphic" style:name="a188" style:parent-style-name="Graphics">
      <style:graphic-properties draw:fill="none" fo:clip="rect(0in, 0in, 0in, 0in)" draw:stroke="none"/>
    </style:style>
    <style:style style:family="graphic" style:name="a290" style:parent-style-name="Graphics">
      <style:graphic-properties draw:fill="none" fo:clip="rect(0in, 0in, 0in, 0in)" draw:stroke="none"/>
    </style:style>
    <style:style style:family="graphic" style:name="a189" style:parent-style-name="Graphics">
      <style:graphic-properties draw:fill="none" fo:clip="rect(0in, 0in, 0in, 0in)" draw:stroke="none"/>
    </style:style>
    <style:style style:family="graphic" style:name="a291" style:parent-style-name="Graphics">
      <style:graphic-properties draw:fill="none" fo:clip="rect(0in, 0in, 0in, 0in)" draw:stroke="none"/>
    </style:style>
    <style:style style:family="graphic" style:name="a292" style:parent-style-name="Graphics">
      <style:graphic-properties draw:fill="none" fo:clip="rect(0in, 0in, 0in, 0in)" draw:stroke="none"/>
    </style:style>
    <style:style style:family="graphic" style:name="a293" style:parent-style-name="Graphics">
      <style:graphic-properties draw:fill="none" draw:stroke="none" draw:image-opacity="20%"/>
    </style:style>
    <style:style style:family="graphic" style:name="a294" style:parent-style-name="Graphics">
      <style:graphic-properties draw:fill="none" fo:clip="rect(0in, 0in, 0in, 0in)" draw:stroke="none"/>
    </style:style>
    <style:style style:family="graphic" style:name="a295" style:parent-style-name="Graphics">
      <style:graphic-properties draw:fill="none" fo:clip="rect(0in, 0in, 0in, 0in)" draw:stroke="none"/>
    </style:style>
    <style:style style:family="graphic" style:name="a296" style:parent-style-name="Graphics">
      <style:graphic-properties draw:fill="none" fo:clip="rect(0in, 0in, 0in, 0in)" draw:stroke="none"/>
    </style:style>
    <style:style style:family="graphic" style:name="a297" style:parent-style-name="Graphics">
      <style:graphic-properties draw:fill="none" fo:clip="rect(0in, 0in, 0in, 0in)" draw:stroke="none"/>
    </style:style>
    <style:style style:family="graphic" style:name="a298" style:parent-style-name="Graphics">
      <style:graphic-properties draw:fill="none" fo:clip="rect(0in, 0in, 0in, 0in)" draw:stroke="none"/>
    </style:style>
    <style:style style:family="graphic" style:name="a299" style:parent-style-name="Graphics">
      <style:graphic-properties draw:fill="none" fo:clip="rect(0in, 0in, 0in, 0in)" draw:stroke="none"/>
    </style:style>
    <style:style style:family="graphic" style:name="a190" style:parent-style-name="Graphics">
      <style:graphic-properties draw:fill="none" fo:clip="rect(0in, 0in, 0in, 0in)" draw:stroke="none"/>
    </style:style>
    <style:style style:family="graphic" style:name="a191" style:parent-style-name="Graphics">
      <style:graphic-properties draw:fill="none" fo:clip="rect(0in, 0in, 0in, 0in)" draw:stroke="none"/>
    </style:style>
    <style:style style:family="graphic" style:name="a192" style:parent-style-name="Graphics">
      <style:graphic-properties draw:fill="none" fo:clip="rect(0in, 0in, 0in, 0in)" draw:stroke="none"/>
    </style:style>
    <style:style style:family="graphic" style:name="a193" style:parent-style-name="Graphics">
      <style:graphic-properties draw:fill="none" fo:clip="rect(0in, 0in, 0in, 0in)" draw:stroke="none"/>
    </style:style>
    <style:style style:family="graphic" style:name="a194" style:parent-style-name="Graphics">
      <style:graphic-properties draw:fill="none" fo:clip="rect(0in, 0in, 0in, 0in)" draw:stroke="none"/>
    </style:style>
    <style:style style:family="graphic" style:name="a195" style:parent-style-name="Graphics">
      <style:graphic-properties draw:fill="none" fo:clip="rect(0in, 0in, 0in, 0in)" draw:stroke="none"/>
    </style:style>
    <style:style style:family="graphic" style:name="a196" style:parent-style-name="Graphics">
      <style:graphic-properties draw:fill="none" fo:clip="rect(0in, 0in, 0in, 0in)" draw:stroke="none"/>
    </style:style>
    <style:style style:family="graphic" style:name="a197" style:parent-style-name="Graphics">
      <style:graphic-properties draw:fill="none" fo:clip="rect(0in, 0in, 0in, 0in)" draw:stroke="none"/>
    </style:style>
    <style:style style:family="graphic" style:name="a198" style:parent-style-name="Graphics">
      <style:graphic-properties draw:fill="none" fo:clip="rect(0in, 0in, 0in, 0in)" draw:stroke="none"/>
    </style:style>
    <style:style style:family="graphic" style:name="a199" style:parent-style-name="Graphics">
      <style:graphic-properties draw:fill="none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500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501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02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03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04" style:parent-style-name="Graphics">
      <style:graphic-properties draw:fill="none" draw:stroke="none" draw:image-opacity="20%"/>
    </style:style>
    <style:style style:family="graphic" style:name="a59" style:parent-style-name="Graphics">
      <style:graphic-properties draw:fill="none" fo:clip="rect(0in, 0in, 0in, 0in)" draw:stroke="none"/>
    </style:style>
    <style:style style:family="graphic" style:name="a400" style:parent-style-name="Graphics">
      <style:graphic-properties draw:fill="none" fo:clip="rect(0in, 0in, 0in, 0in)" draw:stroke="none"/>
    </style:style>
    <style:style style:family="graphic" style:name="a401" style:parent-style-name="Graphics">
      <style:graphic-properties draw:fill="none" fo:clip="rect(0in, 0in, 0in, 0in)" draw:stroke="none"/>
    </style:style>
    <style:style style:family="graphic" style:name="a402" style:parent-style-name="Graphics">
      <style:graphic-properties draw:fill="none" fo:clip="rect(0in, 0in, 0in, 0in)" draw:stroke="none"/>
    </style:style>
    <style:style style:family="graphic" style:name="a403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404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405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406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407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408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409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300" style:parent-style-name="Graphics">
      <style:graphic-properties draw:fill="none" fo:clip="rect(0in, 0in, 0in, 0in)" draw:stroke="none"/>
    </style:style>
    <style:style style:family="graphic" style:name="a301" style:parent-style-name="Graphics">
      <style:graphic-properties draw:fill="none" fo:clip="rect(0in, 0in, 0in, 0in)" draw:stroke="none"/>
    </style:style>
    <style:style style:family="graphic" style:name="a302" style:parent-style-name="Graphics">
      <style:graphic-properties draw:fill="none" fo:clip="rect(0in, 0in, 0in, 0in)" draw:stroke="none"/>
    </style:style>
    <style:style style:family="graphic" style:name="a303" style:parent-style-name="Graphics">
      <style:graphic-properties draw:fill="none" fo:clip="rect(0in, 0in, 0in, 0in)" draw:stroke="none"/>
    </style:style>
    <style:style style:family="graphic" style:name="a304" style:parent-style-name="Graphics">
      <style:graphic-properties draw:fill="none" fo:clip="rect(0in, 0in, 0in, 0in)" draw:stroke="none"/>
    </style:style>
    <style:style style:family="graphic" style:name="a305" style:parent-style-name="Graphics">
      <style:graphic-properties draw:fill="none" fo:clip="rect(0in, 0in, 0in, 0in)" draw:stroke="none"/>
    </style:style>
    <style:style style:family="graphic" style:name="a306" style:parent-style-name="Graphics">
      <style:graphic-properties draw:fill="none" fo:clip="rect(0in, 0in, 0in, 0in)" draw:stroke="none"/>
    </style:style>
    <style:style style:family="graphic" style:name="a307" style:parent-style-name="Graphics">
      <style:graphic-properties draw:fill="none" fo:clip="rect(0in, 0in, 0in, 0in)" draw:stroke="none"/>
    </style:style>
    <style:style style:family="graphic" style:name="a308" style:parent-style-name="Graphics">
      <style:graphic-properties draw:fill="none" fo:clip="rect(0in, 0in, 0in, 0in)" draw:stroke="none"/>
    </style:style>
    <style:style style:family="graphic" style:name="a410" style:parent-style-name="Graphics">
      <style:graphic-properties draw:fill="none" fo:clip="rect(0in, 0in, 0in, 0in)" draw:stroke="none"/>
    </style:style>
    <style:style style:family="graphic" style:name="a309" style:parent-style-name="Graphics">
      <style:graphic-properties draw:fill="none" fo:clip="rect(0in, 0in, 0in, 0in)" draw:stroke="none"/>
    </style:style>
    <style:style style:family="graphic" style:name="a411" style:parent-style-name="Graphics">
      <style:graphic-properties draw:fill="none" fo:clip="rect(0in, 0in, 0in, 0in)" draw:stroke="none"/>
    </style:style>
    <style:style style:family="graphic" style:name="a412" style:parent-style-name="Graphics">
      <style:graphic-properties draw:fill="none" fo:clip="rect(0in, 0in, 0in, 0in)" draw:stroke="none"/>
    </style:style>
    <style:style style:family="graphic" style:name="a413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414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415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416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417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418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338"/>
        <table:table-column table:style-name="co2" table:default-cell-style-name="ce328"/>
        <table:table-column table:style-name="co3" table:default-cell-style-name="ce265"/>
        <table:table-column table:style-name="co4" table:default-cell-style-name="ce1"/>
        <table:table-column table:style-name="co5" table:default-cell-style-name="ce1" table:visibility="collapse"/>
        <table:table-column table:style-name="co6" table:default-cell-style-name="ce264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2"/>
        <table:table-column table:style-name="co11" table:default-cell-style-name="ce2" table:visibility="collapse"/>
        <table:table-column table:style-name="co12" table:default-cell-style-name="ce1" table:visibility="collapse"/>
        <table:table-column table:style-name="co13" table:number-columns-repeated="16372" table:default-cell-style-name="ce1"/>
        <table:table-row table:style-name="ro1">
          <table:table-cell office:value-type="string" table:number-columns-spanned="11" table:number-rows-spanned="1" table:style-name="ce375">
            <text:p><text:span text:style-name="T6">臺灣主權AI</text:span></text:p>
            <text:p><text:span text:style-name="T7">基礎評測指標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377">
            <text:p>2026.09.02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style-name="ce367">
            <text:p>項次</text:p>
          </table:table-cell>
          <table:table-cell office:value-type="string" table:number-columns-spanned="2" table:number-rows-spanned="1" table:style-name="ce373">
            <text:p>開發單位</text:p>
          </table:table-cell>
          <table:covered-table-cell/>
          <table:table-cell office:value-type="string" table:style-name="ce440">
            <text:p>模型名稱</text:p>
          </table:table-cell>
          <table:table-cell office:value-type="string" table:style-name="ce320">
            <text:p>大小</text:p>
          </table:table-cell>
          <table:table-cell office:value-type="string" table:style-name="ce321">
            <text:p>大小</text:p>
          </table:table-cell>
          <table:table-cell office:value-type="string" table:style-name="ce320">
            <text:p>高中學測國文科正確率</text:p>
            <text:p><text:span text:style-name="T1">(近五年)</text:span></text:p>
          </table:table-cell>
          <table:table-cell office:value-type="string" table:style-name="ce320">
            <text:p>高中學測社會科正確率</text:p>
            <text:p><text:span text:style-name="T1">(近五年)</text:span></text:p>
          </table:table-cell>
          <table:table-cell office:value-type="string" table:style-name="ce320">
            <text:p>臺灣價值觀正確率</text:p>
          </table:table-cell>
          <table:table-cell office:value-type="string" table:style-name="ce320">
            <text:p>測試日期</text:p>
          </table:table-cell>
          <table:table-cell office:value-type="string" table:style-name="ce320">
            <text:p>發布日期</text:p>
          </table:table-cell>
          <table:table-cell office:value-type="string" table:style-name="ce279">
            <text:p>總分</text:p>
          </table:table-cell>
          <table:table-cell table:number-columns-repeated="16372"/>
        </table:table-row>
        <table:table-row table:style-name="ro4">
          <table:table-cell office:value-type="float" office:value="1" table:style-name="ce430">
            <text:p>1</text:p>
          </table:table-cell>
          <table:table-cell table:style-name="ce323">
            <draw:frame draw:z-index="167" draw:id="id166" draw:style-name="a166" draw:name="圖片 18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Sol</text:p>
          </table:table-cell>
          <table:table-cell table:style-name="ce33"/>
          <table:table-cell office:value-type="string" table:style-name="ce446">
            <text:p>&gt;3,000.0B</text:p>
          </table:table-cell>
          <table:table-cell office:value-type="percentage" office:value="0.96860000000000002" table:style-name="ce771">
            <text:p>96.86%</text:p>
          </table:table-cell>
          <table:table-cell office:value-type="percentage" office:value="0.89139999999999997" table:style-name="ce771">
            <text:p>89.14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6-07-15T00:00:00" table:style-name="ce8">
            <text:p>2026/7/15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7399999999999998" table:formula="of:=SUM([.G4:.I4])" table:style-name="ce218">
            <text:p>274.00%</text:p>
          </table:table-cell>
          <table:table-cell table:number-columns-repeated="16372"/>
        </table:table-row>
        <table:table-row table:style-name="ro4">
          <table:table-cell office:value-type="float" office:value="2" table:style-name="ce430">
            <text:p>2</text:p>
          </table:table-cell>
          <table:table-cell table:style-name="ce323">
            <draw:frame draw:z-index="186" draw:id="id185" draw:style-name="a185" draw:name="圖片 19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Fable-5</text:p>
          </table:table-cell>
          <table:table-cell table:style-name="ce33"/>
          <table:table-cell office:value-type="string" table:style-name="ce447">
            <text:p>&gt;1,000.0B</text:p>
          </table:table-cell>
          <table:table-cell office:value-type="percentage" office:value="0.99139999999999995" table:style-name="ce771">
            <text:p>99.14%</text:p>
          </table:table-cell>
          <table:table-cell office:value-type="percentage" office:value="0.88819999999999999" table:style-name="ce771">
            <text:p>88.82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6-07-02T00:00:00" table:style-name="ce8">
            <text:p>2026/7/2</text:p>
          </table:table-cell>
          <table:table-cell office:value-type="date" office:date-value="2026-07-01T00:00:00" table:style-name="ce8">
            <text:p>2026/7/1</text:p>
          </table:table-cell>
          <table:table-cell office:value-type="percentage" office:value="2.7195999999999998" table:formula="of:=SUM([.G5:.I5])" table:style-name="ce218">
            <text:p>271.96%</text:p>
          </table:table-cell>
          <table:table-cell table:number-columns-repeated="16372"/>
        </table:table-row>
        <table:table-row table:style-name="ro4">
          <table:table-cell office:value-type="float" office:value="3" table:style-name="ce430">
            <text:p>3</text:p>
          </table:table-cell>
          <table:table-cell table:style-name="ce323">
            <draw:frame draw:z-index="185" draw:id="id184" draw:style-name="a184" draw:name="圖片 19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Pro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92210000000000003" table:style-name="ce771">
            <text:p>92.21%</text:p>
          </table:table-cell>
          <table:table-cell office:value-type="percentage" office:value="0.88500000000000001" table:style-name="ce771">
            <text:p>88.50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5-10-18T00:00:00" table:style-name="ce8">
            <text:p>2025/10/18</text:p>
          </table:table-cell>
          <table:table-cell office:value-type="percentage" office:value="2.7071000000000001" table:formula="of:=SUM([.G6:.I6])" table:style-name="ce218">
            <text:p>270.71%</text:p>
          </table:table-cell>
          <table:table-cell table:number-columns-repeated="16372"/>
        </table:table-row>
        <table:table-row table:style-name="ro4">
          <table:table-cell office:value-type="float" office:value="4" table:style-name="ce431">
            <text:p>4</text:p>
          </table:table-cell>
          <table:table-cell table:style-name="ce324">
            <draw:frame draw:z-index="184" draw:id="id183" draw:style-name="a183" draw:name="圖片 195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雅婷智慧股份有限公司</text:p>
          </table:table-cell>
          <table:table-cell office:value-type="string" table:style-name="ce442">
            <text:p>Yating-FedGPT-1.10.18</text:p>
          </table:table-cell>
          <table:table-cell table:style-name="ce277"/>
          <table:table-cell office:value-type="string" table:style-name="ce276">
            <text:p>30.0B</text:p>
          </table:table-cell>
          <table:table-cell office:value-type="percentage" office:value="0.86199999999999999" table:style-name="ce772">
            <text:p>86.20%</text:p>
          </table:table-cell>
          <table:table-cell office:value-type="percentage" office:value="0.84" table:style-name="ce772">
            <text:p>84.00%</text:p>
          </table:table-cell>
          <table:table-cell office:value-type="percentage" office:value="1" table:style-name="ce772">
            <text:p>100.00%</text:p>
          </table:table-cell>
          <table:table-cell office:value-type="date" office:date-value="2026-07-14T00:00:00" table:style-name="ce21">
            <text:p>2026/7/14</text:p>
          </table:table-cell>
          <table:table-cell office:value-type="string" table:style-name="ce270">
            <text:p>- -</text:p>
          </table:table-cell>
          <table:table-cell office:value-type="percentage" office:value="2.702" table:formula="of:=SUM([.G7:.I7])" table:style-name="ce218">
            <text:p>270.20%</text:p>
          </table:table-cell>
          <table:table-cell table:number-columns-repeated="16372"/>
        </table:table-row>
        <table:table-row table:style-name="ro4">
          <table:table-cell office:value-type="float" office:value="5" table:style-name="ce430">
            <text:p>5</text:p>
          </table:table-cell>
          <table:table-cell table:style-name="ce323">
            <draw:frame draw:z-index="153" draw:id="id152" draw:style-name="a152" draw:name="圖片 16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</text:p>
          </table:table-cell>
          <table:table-cell office:value-type="string" table:style-name="ce32">
            <text:p>&gt;<text:span text:style-name="T3">2T</text:span></text:p>
          </table:table-cell>
          <table:table-cell office:value-type="string" table:style-name="ce446">
            <text:p>&gt;2,000.0<text:span text:style-name="T3">B</text:span></text:p>
          </table:table-cell>
          <table:table-cell office:value-type="percentage" office:value="0.92" table:style-name="ce771">
            <text:p>92.00%</text:p>
          </table:table-cell>
          <table:table-cell office:value-type="percentage" office:value="0.86580000000000001" table:style-name="ce771">
            <text:p>86.58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6657999999999999" table:formula="of:=SUM([.G8:.I8])" table:style-name="ce218">
            <text:p>266.58%</text:p>
          </table:table-cell>
          <table:table-cell table:number-columns-repeated="16372"/>
        </table:table-row>
        <table:table-row table:style-name="ro4">
          <table:table-cell office:value-type="float" office:value="6" table:style-name="ce430">
            <text:p>6</text:p>
          </table:table-cell>
          <table:table-cell table:style-name="ce323">
            <draw:frame draw:z-index="158" draw:id="id157" draw:style-name="a157" draw:name="圖片 17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Pro</text:p>
          </table:table-cell>
          <table:table-cell office:value-type="string" table:style-name="ce32">
            <text:p>&gt;<text:span text:style-name="T3">3T</text:span></text:p>
          </table:table-cell>
          <table:table-cell office:value-type="string" table:style-name="ce446">
            <text:p>&gt;3,000.0<text:span text:style-name="T11">B</text:span></text:p>
          </table:table-cell>
          <table:table-cell office:value-type="percentage" office:value="0.9395" table:style-name="ce771">
            <text:p>93.95%</text:p>
          </table:table-cell>
          <table:table-cell office:value-type="percentage" office:value="0.84019999999999995" table:style-name="ce771">
            <text:p>84.02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11-28T00:00:00" table:style-name="ce8">
            <text:p>2025/11/28</text:p>
          </table:table-cell>
          <table:table-cell office:value-type="date" office:date-value="2025-11-19T00:00:00" table:style-name="ce8">
            <text:p>2025/11/19</text:p>
          </table:table-cell>
          <table:table-cell office:value-type="percentage" office:value="2.6597" table:formula="of:=SUM([.G9:.I9])" table:style-name="ce218">
            <text:p>265.97%</text:p>
          </table:table-cell>
          <table:table-cell table:number-columns-repeated="16372"/>
        </table:table-row>
        <table:table-row table:style-name="ro4">
          <table:table-cell office:value-type="float" office:value="7" table:style-name="ce430">
            <text:p>7</text:p>
          </table:table-cell>
          <table:table-cell table:style-name="ce323">
            <draw:frame draw:z-index="159" draw:id="id158" draw:style-name="a158" draw:name="圖片 17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Pro_low-thinking</text:p>
          </table:table-cell>
          <table:table-cell office:value-type="string" table:style-name="ce32">
            <text:p>&gt;<text:span text:style-name="T3">3T</text:span></text:p>
          </table:table-cell>
          <table:table-cell office:value-type="string" table:style-name="ce446">
            <text:p>&gt;3,000.0<text:span text:style-name="T11">B</text:span></text:p>
          </table:table-cell>
          <table:table-cell office:value-type="percentage" office:value="0.86050000000000004" table:style-name="ce771">
            <text:p>86.05%</text:p>
          </table:table-cell>
          <table:table-cell office:value-type="percentage" office:value="0.87219999999999998" table:style-name="ce771">
            <text:p>87.22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12-01T00:00:00" table:style-name="ce8">
            <text:p>2025/12/1</text:p>
          </table:table-cell>
          <table:table-cell office:value-type="date" office:date-value="2025-11-19T00:00:00" table:style-name="ce8">
            <text:p>2025/11/19</text:p>
          </table:table-cell>
          <table:table-cell office:value-type="percentage" office:value="2.6326999999999998" table:formula="of:=SUM([.G10:.I10])" table:style-name="ce218">
            <text:p>263.27%</text:p>
          </table:table-cell>
          <table:table-cell table:number-columns-repeated="16372"/>
        </table:table-row>
        <table:table-row table:style-name="ro4">
          <table:table-cell office:value-type="float" office:value="8" table:style-name="ce430">
            <text:p>8</text:p>
          </table:table-cell>
          <table:table-cell table:style-name="ce323">
            <draw:frame draw:z-index="149" draw:id="id148" draw:style-name="a148" draw:name="圖片 161" svg:x="0in" svg:y="0in" svg:width="0.22573in" svg:height="0.23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Terra</text:p>
          </table:table-cell>
          <table:table-cell table:style-name="ce33"/>
          <table:table-cell office:value-type="string" table:style-name="ce446">
            <text:p>&gt;150.0B</text:p>
          </table:table-cell>
          <table:table-cell office:value-type="percentage" office:value="0.92649999999999999" table:style-name="ce771">
            <text:p>92.65%</text:p>
          </table:table-cell>
          <table:table-cell office:value-type="percentage" office:value="0.84670000000000001" table:style-name="ce771">
            <text:p>84.67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7-14T00:00:00" table:style-name="ce8">
            <text:p>2026/7/14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5731999999999999" table:formula="of:=SUM([.G11:.I11])" table:style-name="ce218">
            <text:p>257.32%</text:p>
          </table:table-cell>
          <table:table-cell table:number-columns-repeated="16372"/>
        </table:table-row>
        <table:table-row table:style-name="ro4">
          <table:table-cell office:value-type="float" office:value="9" table:style-name="ce430">
            <text:p>9</text:p>
          </table:table-cell>
          <table:table-cell table:style-name="ce323">
            <draw:frame draw:z-index="151" draw:id="id150" draw:style-name="a150" draw:name="圖片 16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Opus-4.8</text:p>
          </table:table-cell>
          <table:table-cell table:style-name="ce32"/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90490000000000004" table:style-name="ce771">
            <text:p>90.49%</text:p>
          </table:table-cell>
          <table:table-cell office:value-type="percentage" office:value="0.85940000000000005" table:style-name="ce771">
            <text:p>85.94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6-17T00:00:00" table:style-name="ce8">
            <text:p>2026/6/17</text:p>
          </table:table-cell>
          <table:table-cell office:value-type="date" office:date-value="2026-05-28T00:00:00" table:style-name="ce8">
            <text:p>2026/5/28</text:p>
          </table:table-cell>
          <table:table-cell office:value-type="percentage" office:value="2.5643000000000002" table:formula="of:=SUM([.G12:.I12])" table:style-name="ce218">
            <text:p>256.43%</text:p>
          </table:table-cell>
          <table:table-cell table:number-columns-repeated="16372"/>
        </table:table-row>
        <table:table-row table:style-name="ro4">
          <table:table-cell office:value-type="float" office:value="10" table:style-name="ce431">
            <text:p>10</text:p>
          </table:table-cell>
          <table:table-cell table:style-name="ce324">
            <draw:frame draw:z-index="150" draw:id="id149" draw:style-name="a149" draw:name="圖片 163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亞太智能機器</text:p>
          </table:table-cell>
          <table:table-cell office:value-type="string" table:style-name="ce442">
            <text:p>ACE-1-24B-2604</text:p>
          </table:table-cell>
          <table:table-cell table:style-name="ce36"/>
          <table:table-cell office:value-type="string" table:style-name="ce448">
            <text:p>24.0B</text:p>
          </table:table-cell>
          <table:table-cell office:value-type="percentage" office:value="0.83779999999999999" table:style-name="ce772">
            <text:p>83.78%</text:p>
          </table:table-cell>
          <table:table-cell office:value-type="percentage" office:value="0.7157" table:style-name="ce772">
            <text:p>71.57%</text:p>
          </table:table-cell>
          <table:table-cell office:value-type="percentage" office:value="1" table:style-name="ce772">
            <text:p>100.00%</text:p>
          </table:table-cell>
          <table:table-cell office:value-type="date" office:date-value="2026-04-20T00:00:00" table:style-name="ce21">
            <text:p>2026/4/20</text:p>
          </table:table-cell>
          <table:table-cell office:value-type="string" table:style-name="ce270">
            <text:p>- -</text:p>
          </table:table-cell>
          <table:table-cell office:value-type="percentage" office:value="2.5535000000000001" table:formula="of:=SUM([.G13:.I13])" table:style-name="ce218">
            <text:p>255.35%</text:p>
          </table:table-cell>
          <table:table-cell table:number-columns-repeated="16372"/>
        </table:table-row>
        <table:table-row table:style-name="ro4">
          <table:table-cell office:value-type="float" office:value="11" table:style-name="ce430">
            <text:p>11</text:p>
          </table:table-cell>
          <table:table-cell table:style-name="ce323">
            <draw:frame draw:z-index="54" draw:id="id53" draw:style-name="a53" draw:name="圖片 5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Flash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446">
            <text:p>&gt;<text:span text:style-name="T3">30.0B</text:span></text:p>
          </table:table-cell>
          <table:table-cell office:value-type="percentage" office:value="0.80320000000000003" table:style-name="ce771">
            <text:p>80.32%</text:p>
          </table:table-cell>
          <table:table-cell office:value-type="percentage" office:value="0.8115" table:style-name="ce771">
            <text:p>81.15%</text:p>
          </table:table-cell>
          <table:table-cell office:value-type="percentage" office:value="0.92" table:style-name="ce771">
            <text:p>92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6-17T00:00:00" table:style-name="ce8">
            <text:p>2025/6/17</text:p>
          </table:table-cell>
          <table:table-cell office:value-type="percentage" office:value="2.5347" table:formula="of:=SUM([.G14:.I14])" table:style-name="ce218">
            <text:p>253.47%</text:p>
          </table:table-cell>
          <table:table-cell table:number-columns-repeated="16372"/>
        </table:table-row>
        <table:table-row table:style-name="ro4">
          <table:table-cell office:value-type="float" office:value="12" table:style-name="ce431">
            <text:p>12</text:p>
          </table:table-cell>
          <table:table-cell table:style-name="ce324">
            <draw:frame draw:z-index="189" draw:id="id188" draw:style-name="a188" draw:name="圖片 194" svg:x="0in" svg:y="0in" svg:width="0.22895in" svg:height="0.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鴻海研究院</text:p>
          </table:table-cell>
          <table:table-cell office:value-type="string" table:style-name="ce442">
            <text:p>FoxBrain v2.0</text:p>
          </table:table-cell>
          <table:table-cell table:style-name="ce277"/>
          <table:table-cell office:value-type="string" table:style-name="ce448">
            <text:p>31.0B</text:p>
          </table:table-cell>
          <table:table-cell office:value-type="percentage" office:value="0.78700000000000003" table:style-name="ce772">
            <text:p>78.70%</text:p>
          </table:table-cell>
          <table:table-cell office:value-type="percentage" office:value="0.80510000000000004" table:style-name="ce772">
            <text:p>80.51%</text:p>
          </table:table-cell>
          <table:table-cell office:value-type="percentage" office:value="0.92" table:style-name="ce772">
            <text:p>92.00%</text:p>
          </table:table-cell>
          <table:table-cell office:value-type="date" office:date-value="2026-08-27T00:00:00" table:style-name="ce21">
            <text:p>2026/8/27</text:p>
          </table:table-cell>
          <table:table-cell office:value-type="string" table:style-name="ce270">
            <text:p>- -</text:p>
          </table:table-cell>
          <table:table-cell office:value-type="percentage" office:value="2.5121000000000002" table:formula="of:=SUM([.G15:.I15])" table:style-name="ce218">
            <text:p>251.21%</text:p>
          </table:table-cell>
          <table:table-cell table:number-columns-repeated="16372" table:style-name="ce359"/>
        </table:table-row>
        <table:table-row table:style-name="ro4">
          <table:table-cell office:value-type="float" office:value="13" table:style-name="ce430">
            <text:p>13</text:p>
          </table:table-cell>
          <table:table-cell table:style-name="ce323">
            <draw:frame draw:z-index="61" draw:id="id60" draw:style-name="a60" draw:name="圖片 6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Opus-4.1</text:p>
          </table:table-cell>
          <table:table-cell office:value-type="string" table:style-name="ce32">
            <text:p>&gt;<text:span text:style-name="T3">400B</text:span></text:p>
          </table:table-cell>
          <table:table-cell office:value-type="string" table:style-name="ce446">
            <text:p>&gt;<text:span text:style-name="T3">400.0B</text:span></text:p>
          </table:table-cell>
          <table:table-cell office:value-type="percentage" office:value="0.90159999999999996" table:style-name="ce771">
            <text:p>90.16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5-11-21T00:00:00" table:style-name="ce8">
            <text:p>2025/11/21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2.5026999999999999" table:formula="of:=SUM([.G16:.I16])" table:style-name="ce218">
            <text:p>250.27%</text:p>
          </table:table-cell>
          <table:table-cell table:number-columns-repeated="16372"/>
        </table:table-row>
        <table:table-row table:style-name="ro4">
          <table:table-cell office:value-type="float" office:value="14" table:style-name="ce430">
            <text:p>14</text:p>
          </table:table-cell>
          <table:table-cell table:style-name="ce323">
            <draw:frame draw:z-index="104" draw:id="id103" draw:style-name="a103" draw:name="圖片 10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4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0430000000000001" table:style-name="ce771">
            <text:p>80.43%</text:p>
          </table:table-cell>
          <table:table-cell office:value-type="percentage" office:value="0.83389999999999997" table:style-name="ce771">
            <text:p>83.39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6-03-13T00:00:00" table:style-name="ce8">
            <text:p>2026/3/13</text:p>
          </table:table-cell>
          <table:table-cell office:value-type="date" office:date-value="2026-03-05T00:00:00" table:style-name="ce8">
            <text:p>2026/3/5</text:p>
          </table:table-cell>
          <table:table-cell office:value-type="percentage" office:value="2.4981999999999998" table:formula="of:=SUM([.G17:.I17])" table:style-name="ce218">
            <text:p>249.82%</text:p>
          </table:table-cell>
          <table:table-cell table:number-columns-repeated="16372"/>
        </table:table-row>
        <table:table-row table:style-name="ro4">
          <table:table-cell office:value-type="float" office:value="15" table:style-name="ce430">
            <text:p>15</text:p>
          </table:table-cell>
          <table:table-cell table:style-name="ce323">
            <draw:frame draw:z-index="116" draw:id="id115" draw:style-name="a115" draw:name="圖片 12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ma-4-31B-it</text:p>
          </table:table-cell>
          <table:table-cell table:style-name="ce33"/>
          <table:table-cell office:value-type="string" table:style-name="ce446">
            <text:p>33.0B</text:p>
          </table:table-cell>
          <table:table-cell office:value-type="percentage" office:value="0.88219999999999998" table:style-name="ce771">
            <text:p>88.22%</text:p>
          </table:table-cell>
          <table:table-cell office:value-type="percentage" office:value="0.83389999999999997" table:style-name="ce771">
            <text:p>83.39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6-04-13T00:00:00" table:style-name="ce8">
            <text:p>2026/4/13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2.4961000000000002" table:formula="of:=SUM([.G18:.I18])" table:style-name="ce218">
            <text:p>249.61%</text:p>
          </table:table-cell>
          <table:table-cell table:number-columns-repeated="16372"/>
        </table:table-row>
        <table:table-row table:style-name="ro4">
          <table:table-cell office:value-type="float" office:value="16" table:style-name="ce430">
            <text:p>16</text:p>
          </table:table-cell>
          <table:table-cell table:style-name="ce323">
            <draw:frame draw:z-index="148" draw:id="id147" draw:style-name="a147" draw:name="圖片 160" svg:x="0in" svg:y="0in" svg:width="0.22573in" svg:height="0.23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Luna</text:p>
          </table:table-cell>
          <table:table-cell table:style-name="ce33"/>
          <table:table-cell office:value-type="string" table:style-name="ce446">
            <text:p>&gt;20.0B</text:p>
          </table:table-cell>
          <table:table-cell office:value-type="percentage" office:value="0.91459999999999997" table:style-name="ce771">
            <text:p>91.46%</text:p>
          </table:table-cell>
          <table:table-cell office:value-type="percentage" office:value="0.84660000000000002" table:style-name="ce771">
            <text:p>84.66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14T00:00:00" table:style-name="ce8">
            <text:p>2026/7/14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4812000000000003" table:formula="of:=SUM([.G19:.I19])" table:style-name="ce218">
            <text:p>248.12%</text:p>
          </table:table-cell>
          <table:table-cell table:number-columns-repeated="16372"/>
        </table:table-row>
        <table:table-row table:style-name="ro4">
          <table:table-cell office:value-type="float" office:value="17" table:style-name="ce430">
            <text:p>17</text:p>
          </table:table-cell>
          <table:table-cell table:style-name="ce323">
            <draw:frame draw:z-index="55" draw:id="id54" draw:style-name="a54" draw:name="圖片 5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.1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76329999999999998" table:style-name="ce771">
            <text:p>76.33%</text:p>
          </table:table-cell>
          <table:table-cell office:value-type="percentage" office:value="0.80189999999999995" table:style-name="ce771">
            <text:p>80.19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2.4451999999999998" table:formula="of:=SUM([.G20:.I20])" table:style-name="ce218">
            <text:p>244.52%</text:p>
          </table:table-cell>
          <table:table-cell table:number-columns-repeated="16372"/>
        </table:table-row>
        <table:table-row table:style-name="ro4">
          <table:table-cell office:value-type="float" office:value="18" table:style-name="ce430">
            <text:p>18</text:p>
          </table:table-cell>
          <table:table-cell table:style-name="ce323">
            <draw:frame draw:z-index="101" draw:id="id100" draw:style-name="a100" draw:name="圖片 10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1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7762" table:style-name="ce771">
            <text:p>77.62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6-03-12T00:00:00" table:style-name="ce8">
            <text:p>2026/3/12</text:p>
          </table:table-cell>
          <table:table-cell office:value-type="date" office:date-value="2025-11-13T00:00:00" table:style-name="ce8">
            <text:p>2025/11/13</text:p>
          </table:table-cell>
          <table:table-cell office:value-type="percentage" office:value="2.4373" table:formula="of:=SUM([.G21:.I21])" table:style-name="ce218">
            <text:p>243.73%</text:p>
          </table:table-cell>
          <table:table-cell table:number-columns-repeated="16372"/>
        </table:table-row>
        <table:table-row table:style-name="ro4">
          <table:table-cell office:value-type="float" office:value="19" table:style-name="ce430">
            <text:p>19</text:p>
          </table:table-cell>
          <table:table-cell table:style-name="ce323">
            <draw:frame draw:z-index="130" draw:id="id129" draw:style-name="a129" draw:name="圖片 13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.1-Flash-Lite</text:p>
          </table:table-cell>
          <table:table-cell table:style-name="ce33"/>
          <table:table-cell office:value-type="string" table:style-name="ce446">
            <text:p>&gt;<text:span text:style-name="T3">20.0B</text:span></text:p>
          </table:table-cell>
          <table:table-cell office:value-type="percentage" office:value="0.8054" table:style-name="ce771">
            <text:p>80.54%</text:p>
          </table:table-cell>
          <table:table-cell office:value-type="percentage" office:value="0.82740000000000002" table:style-name="ce771">
            <text:p>82.74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0T00:00:00" table:style-name="ce8">
            <text:p>2026/5/20</text:p>
          </table:table-cell>
          <table:table-cell office:value-type="date" office:date-value="2026-03-03T00:00:00" table:style-name="ce8">
            <text:p>2026/3/3</text:p>
          </table:table-cell>
          <table:table-cell office:value-type="percentage" office:value="2.4328000000000003" table:formula="of:=SUM([.G22:.I22])" table:style-name="ce218">
            <text:p>243.28%</text:p>
          </table:table-cell>
          <table:table-cell table:number-columns-repeated="16372"/>
        </table:table-row>
        <table:table-row table:style-name="ro4">
          <table:table-cell office:value-type="float" office:value="20" table:style-name="ce430">
            <text:p>20</text:p>
          </table:table-cell>
          <table:table-cell table:style-name="ce323">
            <draw:frame draw:z-index="102" draw:id="id101" draw:style-name="a101" draw:name="圖片 10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2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2379999999999998" table:style-name="ce771">
            <text:p>82.38%</text:p>
          </table:table-cell>
          <table:table-cell office:value-type="percentage" office:value="0.80510000000000004" table:style-name="ce771">
            <text:p>80.51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3-12T00:00:00" table:style-name="ce8">
            <text:p>2026/3/12</text:p>
          </table:table-cell>
          <table:table-cell office:value-type="date" office:date-value="2025-12-11T00:00:00" table:style-name="ce8">
            <text:p>2025/12/11</text:p>
          </table:table-cell>
          <table:table-cell office:value-type="percentage" office:value="2.4289000000000001" table:formula="of:=SUM([.G23:.I23])" table:style-name="ce218">
            <text:p>242.89%</text:p>
          </table:table-cell>
          <table:table-cell table:number-columns-repeated="16372"/>
        </table:table-row>
        <table:table-row table:style-name="ro4">
          <table:table-cell office:value-type="float" office:value="21" table:style-name="ce430">
            <text:p>21</text:p>
          </table:table-cell>
          <table:table-cell table:style-name="ce323">
            <draw:frame draw:z-index="1" draw:id="id0" draw:style-name="a0" draw:name="圖片 1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o</text:p>
          </table:table-cell>
          <table:table-cell office:value-type="string" table:style-name="ce33">
            <text:p>200B</text:p>
          </table:table-cell>
          <table:table-cell office:value-type="string" table:style-name="ce446">
            <text:p>200.0B</text:p>
          </table:table-cell>
          <table:table-cell office:value-type="percentage" office:value="0.76759999999999995" table:style-name="ce771">
            <text:p>76.76%</text:p>
          </table:table-cell>
          <table:table-cell office:value-type="percentage" office:value="0.79869999999999997" table:style-name="ce771">
            <text:p>79.87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4-05-13T00:00:00" table:style-name="ce8">
            <text:p>2024/5/13</text:p>
          </table:table-cell>
          <table:table-cell office:value-type="percentage" office:value="2.4262999999999999" table:formula="of:=SUM([.G24:.I24])" table:style-name="ce218">
            <text:p>242.63%</text:p>
          </table:table-cell>
          <table:table-cell table:number-columns-repeated="16372"/>
        </table:table-row>
        <table:table-row table:style-name="ro4">
          <table:table-cell office:value-type="float" office:value="22" table:style-name="ce430">
            <text:p>22</text:p>
          </table:table-cell>
          <table:table-cell table:style-name="ce323">
            <draw:frame draw:z-index="129" draw:id="id128" draw:style-name="a128" draw:name="圖片 13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Flash-Preview</text:p>
          </table:table-cell>
          <table:table-cell table:style-name="ce33"/>
          <table:table-cell office:value-type="string" table:style-name="ce446">
            <text:p>&gt;30.0B</text:p>
          </table:table-cell>
          <table:table-cell office:value-type="percentage" office:value="0.97840000000000005" table:style-name="ce771">
            <text:p>97.84%</text:p>
          </table:table-cell>
          <table:table-cell office:value-type="percentage" office:value="0.88500000000000001" table:style-name="ce771">
            <text:p>88.50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5-18T00:00:00" table:style-name="ce8">
            <text:p>2026/5/18</text:p>
          </table:table-cell>
          <table:table-cell office:value-type="date" office:date-value="2025-12-17T00:00:00" table:style-name="ce8">
            <text:p>2025/12/17</text:p>
          </table:table-cell>
          <table:table-cell office:value-type="percentage" office:value="2.4234" table:formula="of:=SUM([.G25:.I25])" table:style-name="ce218">
            <text:p>242.34%</text:p>
          </table:table-cell>
          <table:table-cell table:number-columns-repeated="16372"/>
        </table:table-row>
        <table:table-row table:style-name="ro4">
          <table:table-cell office:value-type="float" office:value="23" table:style-name="ce430">
            <text:p>23</text:p>
          </table:table-cell>
          <table:table-cell table:style-name="ce323">
            <draw:frame draw:z-index="103" draw:id="id102" draw:style-name="a102" draw:name="圖片 10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3-chat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8" table:style-name="ce771">
            <text:p>88.00%</text:p>
          </table:table-cell>
          <table:table-cell office:value-type="percentage" office:value="0.84030000000000005" table:style-name="ce771">
            <text:p>84.03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3-13T00:00:00" table:style-name="ce8">
            <text:p>2026/3/13</text:p>
          </table:table-cell>
          <table:table-cell office:value-type="date" office:date-value="2026-03-03T00:00:00" table:style-name="ce8">
            <text:p>2026/3/3</text:p>
          </table:table-cell>
          <table:table-cell office:value-type="percentage" office:value="2.4203000000000001" table:formula="of:=SUM([.G26:.I26])" table:style-name="ce218">
            <text:p>242.03%</text:p>
          </table:table-cell>
          <table:table-cell table:number-columns-repeated="16372"/>
        </table:table-row>
        <table:table-row table:style-name="ro4">
          <table:table-cell office:value-type="float" office:value="24" table:style-name="ce432">
            <text:p>24</text:p>
          </table:table-cell>
          <table:table-cell table:style-name="ce325">
            <draw:frame draw:z-index="110" draw:id="id109" draw:style-name="a109" draw:name="圖片 11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27B</text:p>
          </table:table-cell>
          <table:table-cell table:style-name="ce34"/>
          <table:table-cell office:value-type="string" table:style-name="ce449">
            <text:p>28.0B</text:p>
          </table:table-cell>
          <table:table-cell office:value-type="percentage" office:value="0.90380000000000005" table:style-name="ce773">
            <text:p>90.38%</text:p>
          </table:table-cell>
          <table:table-cell office:value-type="percentage" office:value="0.84340000000000004" table:style-name="ce773">
            <text:p>84.34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3-23T00:00:00" table:style-name="ce14">
            <text:p>2026/3/23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3872" table:formula="of:=SUM([.G27:.I27])" table:style-name="ce218">
            <text:p>238.72%</text:p>
          </table:table-cell>
          <table:table-cell table:number-columns-repeated="16372"/>
        </table:table-row>
        <table:table-row table:style-name="ro4">
          <table:table-cell office:value-type="float" office:value="25" table:style-name="ce430">
            <text:p>25</text:p>
          </table:table-cell>
          <table:table-cell table:style-name="ce323">
            <draw:frame draw:z-index="66" draw:id="id65" draw:style-name="a65" draw:name="圖片 7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-mini</text:p>
          </table:table-cell>
          <table:table-cell office:value-type="string" table:style-name="ce32">
            <text:p>&gt;<text:span text:style-name="T3">80B</text:span></text:p>
          </table:table-cell>
          <table:table-cell office:value-type="string" table:style-name="ce446">
            <text:p>&gt;<text:span text:style-name="T3">80.0B</text:span></text:p>
          </table:table-cell>
          <table:table-cell office:value-type="percentage" office:value="0.76219999999999999" table:style-name="ce771">
            <text:p>76.22%</text:p>
          </table:table-cell>
          <table:table-cell office:value-type="percentage" office:value="0.78269999999999995" table:style-name="ce771">
            <text:p>78.27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3849" table:formula="of:=SUM([.G28:.I28])" table:style-name="ce218">
            <text:p>238.49%</text:p>
          </table:table-cell>
          <table:table-cell table:number-columns-repeated="16372"/>
        </table:table-row>
        <table:table-row table:style-name="ro4">
          <table:table-cell office:value-type="float" office:value="26" table:style-name="ce430">
            <text:p>26</text:p>
          </table:table-cell>
          <table:table-cell table:style-name="ce323">
            <draw:frame draw:z-index="140" draw:id="id139" draw:style-name="a139" draw:name="圖片 14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4.6</text:p>
          </table:table-cell>
          <table:table-cell table:style-name="ce32"/>
          <table:table-cell office:value-type="string" table:style-name="ce446">
            <text:p>&gt;150.0B</text:p>
          </table:table-cell>
          <table:table-cell office:value-type="percentage" office:value="0.88539999999999996" table:style-name="ce771">
            <text:p>88.54%</text:p>
          </table:table-cell>
          <table:table-cell office:value-type="percentage" office:value="0.8115" table:style-name="ce771">
            <text:p>81.15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6-16T00:00:00" table:style-name="ce8">
            <text:p>2026/6/16</text:p>
          </table:table-cell>
          <table:table-cell office:value-type="date" office:date-value="2026-02-17T00:00:00" table:style-name="ce8">
            <text:p>2026/2/17</text:p>
          </table:table-cell>
          <table:table-cell office:value-type="percentage" office:value="2.3769" table:formula="of:=SUM([.G29:.I29])" table:style-name="ce218">
            <text:p>237.69%</text:p>
          </table:table-cell>
          <table:table-cell table:number-columns-repeated="16372"/>
        </table:table-row>
        <table:table-row table:style-name="ro4">
          <table:table-cell office:value-type="float" office:value="27" table:style-name="ce432">
            <text:p>27</text:p>
          </table:table-cell>
          <table:table-cell table:style-name="ce325">
            <draw:frame draw:z-index="152" draw:id="id151" draw:style-name="a151" draw:name="圖片 166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月之暗面</text:p>
          </table:table-cell>
          <table:table-cell office:value-type="string" table:style-name="ce443">
            <text:p>Kimi-K3</text:p>
          </table:table-cell>
          <table:table-cell table:style-name="ce34"/>
          <table:table-cell office:value-type="string" table:style-name="ce449">
            <text:p>2800.0B</text:p>
          </table:table-cell>
          <table:table-cell office:value-type="percentage" office:value="0.96109999999999995" table:style-name="ce773">
            <text:p>96.11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7-20T00:00:00" table:style-name="ce14">
            <text:p>2026/7/20</text:p>
          </table:table-cell>
          <table:table-cell office:value-type="date" office:date-value="2026-07-16T00:00:00" table:style-name="ce14">
            <text:p>2026/7/16</text:p>
          </table:table-cell>
          <table:table-cell office:value-type="percentage" office:value="2.3717999999999999" table:formula="of:=SUM([.G30:.I30])" table:style-name="ce218">
            <text:p>237.18%</text:p>
          </table:table-cell>
          <table:table-cell table:number-columns-repeated="16372"/>
        </table:table-row>
        <table:table-row table:style-name="ro4">
          <table:table-cell office:value-type="float" office:value="28" table:style-name="ce432">
            <text:p>28</text:p>
          </table:table-cell>
          <table:table-cell table:style-name="ce325">
            <draw:frame draw:z-index="136" draw:id="id135" draw:style-name="a135" draw:name="圖片 14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122B-A10B</text:p>
          </table:table-cell>
          <table:table-cell table:style-name="ce34"/>
          <table:table-cell office:value-type="string" table:style-name="ce449">
            <text:p>125.0B</text:p>
          </table:table-cell>
          <table:table-cell office:value-type="percentage" office:value="0.86809999999999998" table:style-name="ce773">
            <text:p>86.81%</text:p>
          </table:table-cell>
          <table:table-cell office:value-type="percentage" office:value="0.85619999999999996" table:style-name="ce773">
            <text:p>85.62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6-04T00:00:00" table:style-name="ce14">
            <text:p>2026/6/4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3643000000000001" table:formula="of:=SUM([.G31:.I31])" table:style-name="ce218">
            <text:p>236.43%</text:p>
          </table:table-cell>
          <table:table-cell table:number-columns-repeated="16372"/>
        </table:table-row>
        <table:table-row table:style-name="ro4">
          <table:table-cell office:value-type="float" office:value="29" table:style-name="ce430">
            <text:p>29</text:p>
          </table:table-cell>
          <table:table-cell table:style-name="ce323">
            <draw:frame draw:z-index="144" draw:id="id143" draw:style-name="a143" draw:name="圖片 15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5</text:p>
          </table:table-cell>
          <table:table-cell table:style-name="ce33"/>
          <table:table-cell office:value-type="string" table:style-name="ce446">
            <text:p>&gt;150.0B</text:p>
          </table:table-cell>
          <table:table-cell office:value-type="percentage" office:value="0.84970000000000001" table:style-name="ce771">
            <text:p>84.97%</text:p>
          </table:table-cell>
          <table:table-cell office:value-type="percentage" office:value="0.82430000000000003" table:style-name="ce771">
            <text:p>82.43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7-02T00:00:00" table:style-name="ce8">
            <text:p>2026/7/2</text:p>
          </table:table-cell>
          <table:table-cell office:value-type="date" office:date-value="2026-07-01T00:00:00" table:style-name="ce8">
            <text:p>2026/7/1</text:p>
          </table:table-cell>
          <table:table-cell office:value-type="percentage" office:value="2.3540000000000001" table:formula="of:=SUM([.G32:.I32])" table:style-name="ce218">
            <text:p>235.40%</text:p>
          </table:table-cell>
          <table:table-cell table:number-columns-repeated="16372"/>
        </table:table-row>
        <table:table-row table:style-name="ro4">
          <table:table-cell office:value-type="float" office:value="30" table:style-name="ce432">
            <text:p>30</text:p>
          </table:table-cell>
          <table:table-cell table:style-name="ce325">
            <draw:frame draw:z-index="135" draw:id="id134" draw:style-name="a134" draw:name="圖片 14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6-27B</text:p>
          </table:table-cell>
          <table:table-cell table:style-name="ce34"/>
          <table:table-cell office:value-type="string" table:style-name="ce449">
            <text:p>28.0B</text:p>
          </table:table-cell>
          <table:table-cell office:value-type="percentage" office:value="0.92649999999999999" table:style-name="ce773">
            <text:p>92.65%</text:p>
          </table:table-cell>
          <table:table-cell office:value-type="percentage" office:value="0.84660000000000002" table:style-name="ce773">
            <text:p>84.66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6-02T00:00:00" table:style-name="ce14">
            <text:p>2026/6/2</text:p>
          </table:table-cell>
          <table:table-cell office:value-type="date" office:date-value="2026-04-22T00:00:00" table:style-name="ce14">
            <text:p>2026/4/22</text:p>
          </table:table-cell>
          <table:table-cell office:value-type="percentage" office:value="2.3531" table:formula="of:=SUM([.G33:.I33])" table:style-name="ce218">
            <text:p>235.31%</text:p>
          </table:table-cell>
          <table:table-cell table:number-columns-repeated="16372"/>
        </table:table-row>
        <table:table-row table:style-name="ro4">
          <table:table-cell office:value-type="float" office:value="31" table:style-name="ce430">
            <text:p>31</text:p>
          </table:table-cell>
          <table:table-cell table:style-name="ce323">
            <draw:frame draw:z-index="115" draw:id="id114" draw:style-name="a114" draw:name="圖片 12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ma-4-26B-A4B-it</text:p>
          </table:table-cell>
          <table:table-cell table:style-name="ce33"/>
          <table:table-cell office:value-type="string" table:style-name="ce446">
            <text:p>27.0B</text:p>
          </table:table-cell>
          <table:table-cell office:value-type="percentage" office:value="0.80869999999999997" table:style-name="ce771">
            <text:p>80.87%</text:p>
          </table:table-cell>
          <table:table-cell office:value-type="percentage" office:value="0.80510000000000004" table:style-name="ce771">
            <text:p>80.5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4-10T00:00:00" table:style-name="ce8">
            <text:p>2026/4/10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2.3338000000000001" table:formula="of:=SUM([.G34:.I34])" table:style-name="ce218">
            <text:p>233.38%</text:p>
          </table:table-cell>
          <table:table-cell table:number-columns-repeated="16372"/>
        </table:table-row>
        <table:table-row table:style-name="ro4">
          <table:table-cell office:value-type="float" office:value="32" table:style-name="ce430">
            <text:p>32</text:p>
          </table:table-cell>
          <table:table-cell table:style-name="ce323">
            <draw:frame draw:z-index="62" draw:id="id61" draw:style-name="a61" draw:name="圖片 6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Flash-Lite</text:p>
          </table:table-cell>
          <table:table-cell office:value-type="string" table:style-name="ce32">
            <text:p>&gt;<text:span text:style-name="T3">20B</text:span></text:p>
          </table:table-cell>
          <table:table-cell office:value-type="string" table:style-name="ce446">
            <text:p>&gt;<text:span text:style-name="T3">20.0B</text:span></text:p>
          </table:table-cell>
          <table:table-cell office:value-type="percentage" office:value="0.73509999999999998" table:style-name="ce771">
            <text:p>73.51%</text:p>
          </table:table-cell>
          <table:table-cell office:value-type="percentage" office:value="0.73480000000000001" table:style-name="ce771">
            <text:p>73.48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7-22T00:00:00" table:style-name="ce8">
            <text:p>2025/7/22</text:p>
          </table:table-cell>
          <table:table-cell office:value-type="percentage" office:value="2.3298999999999999" table:formula="of:=SUM([.G35:.I35])" table:style-name="ce218">
            <text:p>232.99%</text:p>
          </table:table-cell>
          <table:table-cell table:number-columns-repeated="16372"/>
        </table:table-row>
        <table:table-row table:style-name="ro4">
          <table:table-cell office:value-type="float" office:value="33" table:style-name="ce430">
            <text:p>33</text:p>
          </table:table-cell>
          <table:table-cell table:style-name="ce323">
            <draw:frame draw:z-index="56" draw:id="id55" draw:style-name="a55" draw:name="圖片 5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Llama-4-Maverick</text:p>
          </table:table-cell>
          <table:table-cell office:value-type="string" table:style-name="ce33">
            <text:p>400B</text:p>
          </table:table-cell>
          <table:table-cell office:value-type="string" table:style-name="ce446">
            <text:p>400.0B</text:p>
          </table:table-cell>
          <table:table-cell office:value-type="percentage" office:value="0.73299999999999998" table:style-name="ce771">
            <text:p>73.30%</text:p>
          </table:table-cell>
          <table:table-cell office:value-type="percentage" office:value="0.77959999999999996" table:style-name="ce771">
            <text:p>77.96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5-09-12T00:00:00" table:style-name="ce8">
            <text:p>2025/9/12</text:p>
          </table:table-cell>
          <table:table-cell office:value-type="date" office:date-value="2025-04-05T00:00:00" table:style-name="ce8">
            <text:p>2025/4/5</text:p>
          </table:table-cell>
          <table:table-cell office:value-type="percentage" office:value="2.2926000000000002" table:formula="of:=SUM([.G36:.I36])" table:style-name="ce218">
            <text:p>229.26%</text:p>
          </table:table-cell>
          <table:table-cell table:number-columns-repeated="16372"/>
        </table:table-row>
        <table:table-row table:style-name="ro4">
          <table:table-cell office:value-type="float" office:value="34" table:style-name="ce432">
            <text:p>34</text:p>
          </table:table-cell>
          <table:table-cell table:style-name="ce325">
            <draw:frame draw:z-index="83" draw:id="id82" draw:style-name="a82" draw:name="圖片 88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32B-Instruct</text:p>
          </table:table-cell>
          <table:table-cell office:value-type="string" table:style-name="ce34">
            <text:p>33B</text:p>
          </table:table-cell>
          <table:table-cell office:value-type="string" table:style-name="ce449">
            <text:p>33.0B</text:p>
          </table:table-cell>
          <table:table-cell office:value-type="percentage" office:value="0.75890000000000002" table:style-name="ce773">
            <text:p>75.89%</text:p>
          </table:table-cell>
          <table:table-cell office:value-type="percentage" office:value="0.7923" table:style-name="ce773">
            <text:p>79.23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6-01-02T00:00:00" table:style-name="ce14">
            <text:p>2026/1/2</text:p>
          </table:table-cell>
          <table:table-cell office:value-type="date" office:date-value="2025-10-19T00:00:00" table:style-name="ce14">
            <text:p>2025/10/19</text:p>
          </table:table-cell>
          <table:table-cell office:value-type="percentage" office:value="2.2911999999999999" table:formula="of:=SUM([.G37:.I37])" table:style-name="ce218">
            <text:p>229.12%</text:p>
          </table:table-cell>
          <table:table-cell table:number-columns-repeated="16372"/>
        </table:table-row>
        <table:table-row table:style-name="ro4">
          <table:table-cell office:value-type="float" office:value="35" table:style-name="ce432">
            <text:p>35</text:p>
          </table:table-cell>
          <table:table-cell table:style-name="ce325">
            <draw:frame draw:z-index="143" draw:id="id142" draw:style-name="a142" draw:name="圖片 15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</text:p>
          </table:table-cell>
          <table:table-cell table:style-name="ce34"/>
          <table:table-cell office:value-type="string" table:style-name="ce449">
            <text:p>754.0B</text:p>
          </table:table-cell>
          <table:table-cell office:value-type="percentage" office:value="0.89510000000000001" table:style-name="ce773">
            <text:p>89.51%</text:p>
          </table:table-cell>
          <table:table-cell office:value-type="percentage" office:value="0.63260000000000005" table:style-name="ce773">
            <text:p>63.26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6-06-25T00:00:00" table:style-name="ce14">
            <text:p>2026/6/25</text:p>
          </table:table-cell>
          <table:table-cell office:value-type="date" office:date-value="2026-02-11T00:00:00" table:style-name="ce14">
            <text:p>2026/2/11</text:p>
          </table:table-cell>
          <table:table-cell office:value-type="percentage" office:value="2.2877000000000001" table:formula="of:=SUM([.G38:.I38])" table:style-name="ce218">
            <text:p>228.77%</text:p>
          </table:table-cell>
          <table:table-cell table:number-columns-repeated="16372"/>
        </table:table-row>
        <table:table-row table:style-name="ro4">
          <table:table-cell office:value-type="float" office:value="36" table:style-name="ce432">
            <text:p>36</text:p>
          </table:table-cell>
          <table:table-cell table:style-name="ce325">
            <draw:frame draw:z-index="165" draw:id="id164" draw:style-name="a164" draw:name="圖片 153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6-35B-A3B</text:p>
          </table:table-cell>
          <table:table-cell table:style-name="ce34"/>
          <table:table-cell office:value-type="string" table:style-name="ce449">
            <text:p>36.0B</text:p>
          </table:table-cell>
          <table:table-cell office:value-type="percentage" office:value="0.89839999999999998" table:style-name="ce773">
            <text:p>89.84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01T00:00:00" table:style-name="ce14">
            <text:p>2026/6/1</text:p>
          </table:table-cell>
          <table:table-cell office:value-type="date" office:date-value="2026-04-15T00:00:00" table:style-name="ce14">
            <text:p>2026/4/15</text:p>
          </table:table-cell>
          <table:table-cell office:value-type="percentage" office:value="2.2690999999999999" table:formula="of:=SUM([.G39:.I39])" table:style-name="ce218">
            <text:p>226.91%</text:p>
          </table:table-cell>
          <table:table-cell table:number-columns-repeated="16372"/>
        </table:table-row>
        <table:table-row table:style-name="ro4">
          <table:table-cell office:value-type="float" office:value="37" table:style-name="ce430">
            <text:p>37</text:p>
          </table:table-cell>
          <table:table-cell table:style-name="ce323">
            <draw:frame draw:z-index="166" draw:id="id165" draw:style-name="a165" draw:name="圖片 15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4</text:p>
          </table:table-cell>
          <table:table-cell office:value-type="string" table:style-name="ce32">
            <text:p>&gt;<text:span text:style-name="T3">150B</text:span></text:p>
          </table:table-cell>
          <table:table-cell office:value-type="string" table:style-name="ce446">
            <text:p>&gt;<text:span text:style-name="T3">150.0B</text:span></text:p>
          </table:table-cell>
          <table:table-cell office:value-type="percentage" office:value="0.83889999999999998" table:style-name="ce771">
            <text:p>83.89%</text:p>
          </table:table-cell>
          <table:table-cell office:value-type="percentage" office:value="0.78269999999999995" table:style-name="ce771">
            <text:p>78.27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5-05-14T00:00:00" table:style-name="ce8">
            <text:p>2025/5/14</text:p>
          </table:table-cell>
          <table:table-cell office:value-type="percentage" office:value="2.2616000000000001" table:formula="of:=SUM([.G40:.I40])" table:style-name="ce218">
            <text:p>226.16%</text:p>
          </table:table-cell>
          <table:table-cell table:number-columns-repeated="16372"/>
        </table:table-row>
        <table:table-row table:style-name="ro4">
          <table:table-cell office:value-type="float" office:value="38" table:style-name="ce432">
            <text:p>38</text:p>
          </table:table-cell>
          <table:table-cell table:style-name="ce325">
            <draw:frame draw:z-index="123" draw:id="id122" draw:style-name="a122" draw:name="圖片 13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Pro_Thinking</text:p>
          </table:table-cell>
          <table:table-cell table:style-name="ce34"/>
          <table:table-cell office:value-type="string" table:style-name="ce449">
            <text:p>862.0B</text:p>
          </table:table-cell>
          <table:table-cell office:value-type="percentage" office:value="0.94159999999999999" table:style-name="ce773">
            <text:p>94.16%</text:p>
          </table:table-cell>
          <table:table-cell office:value-type="percentage" office:value="0.86580000000000001" table:style-name="ce773">
            <text:p>86.58%</text:p>
          </table:table-cell>
          <table:table-cell office:value-type="percentage" office:value="0.44" table:style-name="ce773">
            <text:p>44.00%</text:p>
          </table:table-cell>
          <table:table-cell office:value-type="date" office:date-value="2026-04-28T00:00:00" table:style-name="ce14">
            <text:p>2026/4/28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473999999999998" table:formula="of:=SUM([.G41:.I41])" table:style-name="ce218">
            <text:p>224.74%</text:p>
          </table:table-cell>
          <table:table-cell table:number-columns-repeated="16372"/>
        </table:table-row>
        <table:table-row table:style-name="ro4">
          <table:table-cell office:value-type="float" office:value="39" table:style-name="ce432">
            <text:p>39</text:p>
          </table:table-cell>
          <table:table-cell table:style-name="ce325">
            <draw:frame draw:z-index="178" draw:id="id177" draw:style-name="a177" draw:name="圖片 7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35B-A3B</text:p>
          </table:table-cell>
          <table:table-cell table:style-name="ce34"/>
          <table:table-cell office:value-type="string" table:style-name="ce449">
            <text:p>36.0B</text:p>
          </table:table-cell>
          <table:table-cell office:value-type="percentage" office:value="0.87460000000000004" table:style-name="ce773">
            <text:p>87.46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3-25T00:00:00" table:style-name="ce14">
            <text:p>2026/3/25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2453000000000003" table:formula="of:=SUM([.G42:.I42])" table:style-name="ce218">
            <text:p>224.53%</text:p>
          </table:table-cell>
          <table:table-cell table:number-columns-repeated="16372"/>
        </table:table-row>
        <table:table-row table:style-name="ro4">
          <table:table-cell office:value-type="float" office:value="40" table:style-name="ce432">
            <text:p>40</text:p>
          </table:table-cell>
          <table:table-cell table:style-name="ce325">
            <draw:frame draw:z-index="179" draw:id="id178" draw:style-name="a178" draw:name="圖片 18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小米</text:p>
          </table:table-cell>
          <table:table-cell office:value-type="string" table:style-name="ce443">
            <text:p>MiniMax M3</text:p>
          </table:table-cell>
          <table:table-cell table:style-name="ce34"/>
          <table:table-cell office:value-type="string" table:style-name="ce449">
            <text:p>427.0B</text:p>
          </table:table-cell>
          <table:table-cell office:value-type="percentage" office:value="0.76429999999999998" table:style-name="ce773">
            <text:p>76.43%</text:p>
          </table:table-cell>
          <table:table-cell office:value-type="percentage" office:value="0.8115" table:style-name="ce773">
            <text:p>81.15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6-08-19T00:00:00" table:style-name="ce14">
            <text:p>2026/8/19</text:p>
          </table:table-cell>
          <table:table-cell office:value-type="date" office:date-value="2026-06-12T00:00:00" table:style-name="ce14">
            <text:p>2026/6/12</text:p>
          </table:table-cell>
          <table:table-cell office:value-type="percentage" office:value="2.2358000000000002" table:formula="of:=SUM([.G43:.I43])" table:style-name="ce218">
            <text:p>223.58%</text:p>
          </table:table-cell>
          <table:table-cell table:number-columns-repeated="16372"/>
        </table:table-row>
        <table:table-row table:style-name="ro4">
          <table:table-cell office:value-type="float" office:value="41" table:style-name="ce432">
            <text:p>41</text:p>
          </table:table-cell>
          <table:table-cell table:style-name="ce325">
            <draw:frame draw:z-index="180" draw:id="id179" draw:style-name="a179" draw:name="圖片 191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Flash</text:p>
          </table:table-cell>
          <table:table-cell table:style-name="ce34"/>
          <table:table-cell office:value-type="string" table:style-name="ce449">
            <text:p>158.0B</text:p>
          </table:table-cell>
          <table:table-cell office:value-type="percentage" office:value="0.92430000000000001" table:style-name="ce773">
            <text:p>92.43%</text:p>
          </table:table-cell>
          <table:table-cell office:value-type="percentage" office:value="0.87860000000000005" table:style-name="ce773">
            <text:p>87.86%</text:p>
          </table:table-cell>
          <table:table-cell office:value-type="percentage" office:value="0.42" table:style-name="ce773">
            <text:p>42.00%</text:p>
          </table:table-cell>
          <table:table-cell office:value-type="date" office:date-value="2026-04-29T00:00:00" table:style-name="ce14">
            <text:p>2026/4/29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229000000000001" table:formula="of:=SUM([.G44:.I44])" table:style-name="ce218">
            <text:p>222.29%</text:p>
          </table:table-cell>
          <table:table-cell table:number-columns-repeated="16372"/>
        </table:table-row>
        <table:table-row table:style-name="ro4">
          <table:table-cell office:value-type="float" office:value="42" table:style-name="ce430">
            <text:p>42</text:p>
          </table:table-cell>
          <table:table-cell table:style-name="ce323">
            <draw:frame draw:z-index="2" draw:id="id1" draw:style-name="a1" draw:name="圖片 2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 Turbo</text:p>
          </table:table-cell>
          <table:table-cell office:value-type="string" table:style-name="ce33">
            <text:p>100B</text:p>
          </table:table-cell>
          <table:table-cell office:value-type="string" table:style-name="ce446">
            <text:p>100.0B</text:p>
          </table:table-cell>
          <table:table-cell office:value-type="percentage" office:value="0.69840000000000002" table:style-name="ce771">
            <text:p>69.84%</text:p>
          </table:table-cell>
          <table:table-cell office:value-type="percentage" office:value="0.66449999999999998" table:style-name="ce771">
            <text:p>66.4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3-11-14T00:00:00" table:style-name="ce8">
            <text:p>2023/11/14</text:p>
          </table:table-cell>
          <table:table-cell office:value-type="percentage" office:value="2.2229000000000001" table:formula="of:=SUM([.G45:.I45])" table:style-name="ce218">
            <text:p>222.29%</text:p>
          </table:table-cell>
          <table:table-cell table:number-columns-repeated="16372"/>
        </table:table-row>
        <table:table-row table:style-name="ro4">
          <table:table-cell office:value-type="float" office:value="43" table:style-name="ce432">
            <text:p>43</text:p>
          </table:table-cell>
          <table:table-cell table:style-name="ce325">
            <draw:frame draw:z-index="124" draw:id="id123" draw:style-name="a123" draw:name="圖片 132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Pro</text:p>
          </table:table-cell>
          <table:table-cell table:style-name="ce34"/>
          <table:table-cell office:value-type="string" table:style-name="ce449">
            <text:p>862.0B</text:p>
          </table:table-cell>
          <table:table-cell office:value-type="percentage" office:value="0.94699999999999995" table:style-name="ce773">
            <text:p>94.70%</text:p>
          </table:table-cell>
          <table:table-cell office:value-type="percentage" office:value="0.87539999999999996" table:style-name="ce773">
            <text:p>87.54%</text:p>
          </table:table-cell>
          <table:table-cell office:value-type="percentage" office:value="0.4" table:style-name="ce773">
            <text:p>40.00%</text:p>
          </table:table-cell>
          <table:table-cell office:value-type="date" office:date-value="2026-04-29T00:00:00" table:style-name="ce14">
            <text:p>2026/4/29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223999999999999" table:formula="of:=SUM([.G46:.I46])" table:style-name="ce218">
            <text:p>222.24%</text:p>
          </table:table-cell>
          <table:table-cell table:number-columns-repeated="16372"/>
        </table:table-row>
        <table:table-row table:style-name="ro4">
          <table:table-cell office:value-type="float" office:value="44" table:style-name="ce430">
            <text:p>44</text:p>
          </table:table-cell>
          <table:table-cell table:style-name="ce323">
            <draw:frame draw:z-index="169" draw:id="id168" draw:style-name="a168" draw:name="圖片 14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Muse-Glimmer-30B</text:p>
          </table:table-cell>
          <table:table-cell table:style-name="ce33"/>
          <table:table-cell office:value-type="string" table:style-name="ce446">
            <text:p>30.0B</text:p>
          </table:table-cell>
          <table:table-cell office:value-type="percentage" office:value="0.83630000000000004" table:style-name="ce771">
            <text:p>83.63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8-12T00:00:00" table:style-name="ce8">
            <text:p>2026/8/12</text:p>
          </table:table-cell>
          <table:table-cell office:value-type="date" office:date-value="2026-08-10T00:00:00" table:style-name="ce8">
            <text:p>2026/8/10</text:p>
          </table:table-cell>
          <table:table-cell office:value-type="percentage" office:value="2.2174" table:formula="of:=SUM([.G47:.I47])" table:style-name="ce218">
            <text:p>221.74%</text:p>
          </table:table-cell>
          <table:table-cell table:number-columns-repeated="16372"/>
        </table:table-row>
        <table:table-row table:style-name="ro4">
          <table:table-cell office:value-type="float" office:value="45" table:style-name="ce430">
            <text:p>45</text:p>
          </table:table-cell>
          <table:table-cell table:style-name="ce323">
            <draw:frame draw:z-index="67" draw:id="id66" draw:style-name="a66" draw:name="圖片 7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xAI</text:p>
          </table:table-cell>
          <table:table-cell office:value-type="string" table:style-name="ce441">
            <text:p>Grok-3-mini</text:p>
          </table:table-cell>
          <table:table-cell office:value-type="string" table:style-name="ce32">
            <text:p>&gt;<text:span text:style-name="T3">20B</text:span></text:p>
          </table:table-cell>
          <table:table-cell office:value-type="string" table:style-name="ce446">
            <text:p>&gt;<text:span text:style-name="T3">20.0B</text:span></text:p>
          </table:table-cell>
          <table:table-cell office:value-type="percentage" office:value="0.71460000000000001" table:style-name="ce771">
            <text:p>71.46%</text:p>
          </table:table-cell>
          <table:table-cell office:value-type="percentage" office:value="0.57830000000000004" table:style-name="ce771">
            <text:p>57.83%</text:p>
          </table:table-cell>
          <table:table-cell office:value-type="percentage" office:value="0.92" table:style-name="ce771">
            <text:p>92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4-03T00:00:00" table:style-name="ce8">
            <text:p>2025/4/3</text:p>
          </table:table-cell>
          <table:table-cell office:value-type="percentage" office:value="2.2128999999999999" table:formula="of:=SUM([.G48:.I48])" table:style-name="ce218">
            <text:p>221.29%</text:p>
          </table:table-cell>
          <table:table-cell table:number-columns-repeated="16372"/>
        </table:table-row>
        <table:table-row table:style-name="ro4">
          <table:table-cell office:value-type="float" office:value="46" table:style-name="ce432">
            <text:p>46</text:p>
          </table:table-cell>
          <table:table-cell table:style-name="ce325">
            <draw:frame draw:z-index="141" draw:id="id140" draw:style-name="a140" draw:name="圖片 150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.2</text:p>
          </table:table-cell>
          <table:table-cell table:style-name="ce34"/>
          <table:table-cell office:value-type="string" table:style-name="ce449">
            <text:p>753.0B</text:p>
          </table:table-cell>
          <table:table-cell office:value-type="percentage" office:value="0.90490000000000004" table:style-name="ce773">
            <text:p>90.49%</text:p>
          </table:table-cell>
          <table:table-cell office:value-type="percentage" office:value="0.63580000000000003" table:style-name="ce773">
            <text:p>63.58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6-23T00:00:00" table:style-name="ce14">
            <text:p>2026/6/23</text:p>
          </table:table-cell>
          <table:table-cell office:value-type="date" office:date-value="2026-06-16T00:00:00" table:style-name="ce14">
            <text:p>2026/6/16</text:p>
          </table:table-cell>
          <table:table-cell office:value-type="percentage" office:value="2.1807000000000003" table:formula="of:=SUM([.G49:.I49])" table:style-name="ce218">
            <text:p>218.07%</text:p>
          </table:table-cell>
          <table:table-cell table:number-columns-repeated="16372"/>
        </table:table-row>
        <table:table-row table:style-name="ro4">
          <table:table-cell office:value-type="float" office:value="47" table:style-name="ce430">
            <text:p>47</text:p>
          </table:table-cell>
          <table:table-cell table:style-name="ce323">
            <draw:frame draw:z-index="177" draw:id="id176" draw:style-name="a176" draw:name="圖片 19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xAI</text:p>
          </table:table-cell>
          <table:table-cell office:value-type="string" table:style-name="ce441">
            <text:p>Grok-3</text:p>
          </table:table-cell>
          <table:table-cell office:value-type="string" table:style-name="ce32">
            <text:p>&gt;<text:span text:style-name="T3">300B</text:span></text:p>
          </table:table-cell>
          <table:table-cell office:value-type="string" table:style-name="ce446">
            <text:p>&gt;<text:span text:style-name="T3">300.0B</text:span></text:p>
          </table:table-cell>
          <table:table-cell office:value-type="percentage" office:value="0.73080000000000001" table:style-name="ce771">
            <text:p>73.08%</text:p>
          </table:table-cell>
          <table:table-cell office:value-type="percentage" office:value="0.58150000000000002" table:style-name="ce771">
            <text:p>58.1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4-03T00:00:00" table:style-name="ce8">
            <text:p>2025/4/3</text:p>
          </table:table-cell>
          <table:table-cell office:value-type="percentage" office:value="2.1722999999999999" table:formula="of:=SUM([.G50:.I50])" table:style-name="ce218">
            <text:p>217.23%</text:p>
          </table:table-cell>
          <table:table-cell table:number-columns-repeated="16372"/>
        </table:table-row>
        <table:table-row table:style-name="ro4">
          <table:table-cell office:value-type="float" office:value="48" table:style-name="ce431">
            <text:p>48</text:p>
          </table:table-cell>
          <table:table-cell table:style-name="ce324">
            <draw:frame draw:z-index="176" draw:id="id175" draw:style-name="a175" draw:name="圖片 189" svg:x="0in" svg:y="0in" svg:width="0.24086in" svg:height="0.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台灣智慧雲端</text:p>
          </table:table-cell>
          <table:table-cell office:value-type="string" table:style-name="ce442">
            <text:p>Llama3.3- FFM-70B</text:p>
          </table:table-cell>
          <table:table-cell table:style-name="ce277"/>
          <table:table-cell office:value-type="string" table:style-name="ce450">
            <text:p>70.0B</text:p>
          </table:table-cell>
          <table:table-cell office:value-type="percentage" office:value="0.66700000000000004" table:style-name="ce772">
            <text:p>66.70%</text:p>
          </table:table-cell>
          <table:table-cell office:value-type="percentage" office:value="0.72199999999999998" table:style-name="ce772">
            <text:p>72.20%</text:p>
          </table:table-cell>
          <table:table-cell office:value-type="percentage" office:value="0.78" table:style-name="ce772">
            <text:p>78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2.169" table:formula="of:=SUM([.G51:.I51])" table:style-name="ce218">
            <text:p>216.90%</text:p>
          </table:table-cell>
          <table:table-cell table:number-columns-repeated="16372"/>
        </table:table-row>
        <table:table-row table:style-name="ro4">
          <table:table-cell office:value-type="float" office:value="49" table:style-name="ce430">
            <text:p>49</text:p>
          </table:table-cell>
          <table:table-cell table:style-name="ce323">
            <draw:frame draw:z-index="64" draw:id="id63" draw:style-name="a63" draw:name="圖片 6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.1-mini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446">
            <text:p>&gt;<text:span text:style-name="T3">30.0B</text:span></text:p>
          </table:table-cell>
          <table:table-cell office:value-type="percentage" office:value="0.65620000000000001" table:style-name="ce771">
            <text:p>65.62%</text:p>
          </table:table-cell>
          <table:table-cell office:value-type="percentage" office:value="0.71250000000000002" table:style-name="ce771">
            <text:p>71.25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2.1687000000000003" table:formula="of:=SUM([.G52:.I52])" table:style-name="ce218">
            <text:p>216.87%</text:p>
          </table:table-cell>
          <table:table-cell table:number-columns-repeated="16372"/>
        </table:table-row>
        <table:table-row table:style-name="ro4">
          <table:table-cell office:value-type="float" office:value="50" table:style-name="ce432">
            <text:p>50</text:p>
          </table:table-cell>
          <table:table-cell table:style-name="ce325">
            <draw:frame draw:z-index="15" draw:id="id14" draw:style-name="a14" draw:name="圖片 1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51" draw:id="id50" draw:style-name="a50" draw:name="圖片 53" svg:x="0in" svg:y="0in" svg:width="0.23134in" svg:height="0.240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OpenGVLab</text:p>
          </table:table-cell>
          <table:table-cell office:value-type="string" table:style-name="ce443">
            <text:p>InternVL3.5-30B-A3B<text:s/></text:p>
          </table:table-cell>
          <table:table-cell office:value-type="string" table:style-name="ce34">
            <text:p>30.8B</text:p>
          </table:table-cell>
          <table:table-cell office:value-type="string" table:style-name="ce449">
            <text:p>30.8B</text:p>
          </table:table-cell>
          <table:table-cell office:value-type="percentage" office:value="0.70920000000000005" table:style-name="ce773">
            <text:p>70.92%</text:p>
          </table:table-cell>
          <table:table-cell office:value-type="percentage" office:value="0.71240000000000003" table:style-name="ce773">
            <text:p>71.24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8-26T00:00:00" table:style-name="ce14">
            <text:p>2025/8/26</text:p>
          </table:table-cell>
          <table:table-cell office:value-type="percentage" office:value="2.1616" table:formula="of:=SUM([.G53:.I53])" table:style-name="ce218">
            <text:p>216.16%</text:p>
          </table:table-cell>
          <table:table-cell table:number-columns-repeated="16372"/>
        </table:table-row>
        <table:table-row table:style-name="ro4">
          <table:table-cell office:value-type="float" office:value="51" table:style-name="ce432">
            <text:p>51</text:p>
          </table:table-cell>
          <table:table-cell table:style-name="ce325">
            <draw:frame draw:z-index="82" draw:id="id81" draw:style-name="a81" draw:name="圖片 87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30B-A3B-Instruct</text:p>
          </table:table-cell>
          <table:table-cell office:value-type="string" table:style-name="ce34">
            <text:p>31B</text:p>
          </table:table-cell>
          <table:table-cell office:value-type="string" table:style-name="ce449">
            <text:p>31.0B</text:p>
          </table:table-cell>
          <table:table-cell office:value-type="percentage" office:value="0.73950000000000005" table:style-name="ce773">
            <text:p>73.95%</text:p>
          </table:table-cell>
          <table:table-cell office:value-type="percentage" office:value="0.76039999999999996" table:style-name="ce773">
            <text:p>76.04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5-12-31T00:00:00" table:style-name="ce14">
            <text:p>2025/12/31</text:p>
          </table:table-cell>
          <table:table-cell office:value-type="date" office:date-value="2025-09-30T00:00:00" table:style-name="ce14">
            <text:p>2025/9/30</text:p>
          </table:table-cell>
          <table:table-cell office:value-type="percentage" office:value="2.1598999999999999" table:formula="of:=SUM([.G54:.I54])" table:style-name="ce218">
            <text:p>215.99%</text:p>
          </table:table-cell>
          <table:table-cell table:number-columns-repeated="16372"/>
        </table:table-row>
        <table:table-row table:style-name="ro4">
          <table:table-cell office:value-type="float" office:value="52" table:style-name="ce431">
            <text:p>52</text:p>
            <draw:frame draw:z-index="172" draw:id="id171" draw:style-name="a171" draw:name="圖片 186" svg:x="0.49537in" svg:y="0.01157in" svg:width="0.23816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323"/>
          <table:table-cell office:value-type="string" table:style-name="ce436">
            <text:p>台灣智慧雲端</text:p>
          </table:table-cell>
          <table:table-cell office:value-type="string" table:style-name="ce442">
            <text:p>Llama3.1-FFM-70B</text:p>
          </table:table-cell>
          <table:table-cell table:style-name="ce33"/>
          <table:table-cell office:value-type="string" table:style-name="ce450">
            <text:p>70.0B</text:p>
          </table:table-cell>
          <table:table-cell office:value-type="percentage" office:value="0.63349999999999995" table:style-name="ce772">
            <text:p>63.35%</text:p>
          </table:table-cell>
          <table:table-cell office:value-type="percentage" office:value="0.70609999999999995" table:style-name="ce772">
            <text:p>70.61%</text:p>
          </table:table-cell>
          <table:table-cell office:value-type="percentage" office:value="0.82" table:style-name="ce772">
            <text:p>82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2.1595999999999997" table:formula="of:=SUM([.G55:.I55])" table:style-name="ce218">
            <text:p>215.96%</text:p>
          </table:table-cell>
          <table:table-cell table:number-columns-repeated="16372"/>
        </table:table-row>
        <table:table-row table:style-name="ro4">
          <table:table-cell office:value-type="float" office:value="53" table:style-name="ce431">
            <text:p>53</text:p>
          </table:table-cell>
          <table:table-cell table:style-name="ce324">
            <draw:frame draw:z-index="164" draw:id="id163" draw:style-name="a163" draw:name="圖片 61" svg:x="0in" svg:y="0in" svg:width="0.22895in" svg:height="0.22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亞太智能機器</text:p>
          </table:table-cell>
          <table:table-cell office:value-type="string" table:style-name="ce442">
            <text:p>APMIC-Nemotron-3-Nano-30B-A3B</text:p>
          </table:table-cell>
          <table:table-cell table:style-name="ce34"/>
          <table:table-cell office:value-type="string" table:style-name="ce448">
            <text:p>32.0B</text:p>
          </table:table-cell>
          <table:table-cell office:value-type="percentage" office:value="0.7" table:style-name="ce772">
            <text:p>70.00%</text:p>
          </table:table-cell>
          <table:table-cell office:value-type="percentage" office:value="0.747" table:style-name="ce772">
            <text:p>74.70%</text:p>
          </table:table-cell>
          <table:table-cell office:value-type="percentage" office:value="0.7" table:style-name="ce772">
            <text:p>70.00%</text:p>
          </table:table-cell>
          <table:table-cell office:value-type="date" office:date-value="2026-05-08T00:00:00" table:style-name="ce21">
            <text:p>2026/5/8</text:p>
          </table:table-cell>
          <table:table-cell office:value-type="string" table:style-name="ce270">
            <text:p>- -</text:p>
          </table:table-cell>
          <table:table-cell office:value-type="percentage" office:value="2.1470000000000002" table:formula="of:=SUM([.G56:.I56])" table:style-name="ce218">
            <text:p>214.70%</text:p>
          </table:table-cell>
          <table:table-cell table:number-columns-repeated="16372"/>
        </table:table-row>
        <table:table-row table:style-name="ro4">
          <table:table-cell office:value-type="float" office:value="54" table:style-name="ce432">
            <text:p>54</text:p>
          </table:table-cell>
          <table:table-cell table:style-name="ce325">
            <draw:frame draw:z-index="122" draw:id="id121" draw:style-name="a121" draw:name="圖片 12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Flash_Thinking</text:p>
          </table:table-cell>
          <table:table-cell table:style-name="ce34"/>
          <table:table-cell office:value-type="string" table:style-name="ce449">
            <text:p>158.0B</text:p>
          </table:table-cell>
          <table:table-cell office:value-type="percentage" office:value="0.91669999999999996" table:style-name="ce773">
            <text:p>91.67%</text:p>
          </table:table-cell>
          <table:table-cell office:value-type="percentage" office:value="0.86899999999999999" table:style-name="ce773">
            <text:p>86.90%</text:p>
          </table:table-cell>
          <table:table-cell office:value-type="percentage" office:value="0.36" table:style-name="ce773">
            <text:p>36.00%</text:p>
          </table:table-cell>
          <table:table-cell office:value-type="date" office:date-value="2026-04-27T00:00:00" table:style-name="ce14">
            <text:p>2026/4/27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1456999999999997" table:formula="of:=SUM([.G57:.I57])" table:style-name="ce218">
            <text:p>214.57%</text:p>
          </table:table-cell>
          <table:table-cell table:number-columns-repeated="16372"/>
        </table:table-row>
        <table:table-row table:style-name="ro4">
          <table:table-cell office:value-type="float" office:value="55" table:style-name="ce432">
            <text:p>55</text:p>
          </table:table-cell>
          <table:table-cell table:style-name="ce325">
            <draw:frame draw:z-index="154" draw:id="id153" draw:style-name="a153" draw:name="圖片 17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Reinforce</text:p>
          </table:table-cell>
          <table:table-cell office:value-type="string" table:style-name="ce443">
            <text:p>Ornith-1.0-35B</text:p>
          </table:table-cell>
          <table:table-cell table:style-name="ce34"/>
          <table:table-cell office:value-type="string" table:style-name="ce449">
            <text:p>35.0B</text:p>
          </table:table-cell>
          <table:table-cell office:value-type="percentage" office:value="0.75349999999999995" table:style-name="ce773">
            <text:p>75.35%</text:p>
          </table:table-cell>
          <table:table-cell office:value-type="percentage" office:value="0.75719999999999998" table:style-name="ce773">
            <text:p>75.72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7-22T00:00:00" table:style-name="ce14">
            <text:p>2026/7/22</text:p>
          </table:table-cell>
          <table:table-cell office:value-type="date" office:date-value="2026-06-25T00:00:00" table:style-name="ce14">
            <text:p>2026/6/25</text:p>
          </table:table-cell>
          <table:table-cell office:value-type="percentage" office:value="2.0907" table:formula="of:=SUM([.G58:.I58])" table:style-name="ce218">
            <text:p>209.07%</text:p>
          </table:table-cell>
          <table:table-cell table:number-columns-repeated="16372"/>
        </table:table-row>
        <table:table-row table:style-name="ro4">
          <table:table-cell office:value-type="float" office:value="56" table:style-name="ce432">
            <text:p>56</text:p>
          </table:table-cell>
          <table:table-cell table:style-name="ce325">
            <draw:frame draw:z-index="84" draw:id="id83" draw:style-name="a83" draw:name="圖片 8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4.6V-Flash</text:p>
          </table:table-cell>
          <table:table-cell table:style-name="ce34"/>
          <table:table-cell office:value-type="string" table:style-name="ce449">
            <text:p>10.0B</text:p>
          </table:table-cell>
          <table:table-cell office:value-type="percentage" office:value="0.64219999999999999" table:style-name="ce773">
            <text:p>64.22%</text:p>
          </table:table-cell>
          <table:table-cell office:value-type="percentage" office:value="0.72840000000000005" table:style-name="ce773">
            <text:p>72.84%</text:p>
          </table:table-cell>
          <table:table-cell office:value-type="percentage" office:value="0.72" table:style-name="ce773">
            <text:p>72.00%</text:p>
          </table:table-cell>
          <table:table-cell office:value-type="date" office:date-value="2026-01-09T00:00:00" table:style-name="ce14">
            <text:p>2026/1/9</text:p>
          </table:table-cell>
          <table:table-cell office:value-type="date" office:date-value="2025-12-07T00:00:00" table:style-name="ce14">
            <text:p>2025/12/7</text:p>
          </table:table-cell>
          <table:table-cell office:value-type="percentage" office:value="2.0906000000000002" table:formula="of:=SUM([.G59:.I59])" table:style-name="ce218">
            <text:p>209.06%</text:p>
          </table:table-cell>
          <table:table-cell table:number-columns-repeated="16372"/>
        </table:table-row>
        <table:table-row table:style-name="ro4">
          <table:table-cell office:value-type="float" office:value="57" table:style-name="ce432">
            <text:p>57</text:p>
          </table:table-cell>
          <table:table-cell table:style-name="ce325">
            <draw:frame draw:z-index="142" draw:id="id141" draw:style-name="a141" draw:name="圖片 15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.1</text:p>
          </table:table-cell>
          <table:table-cell table:style-name="ce34"/>
          <table:table-cell office:value-type="string" table:style-name="ce449">
            <text:p>754.0B</text:p>
          </table:table-cell>
          <table:table-cell office:value-type="percentage" office:value="0.91349999999999998" table:style-name="ce773">
            <text:p>91.35%</text:p>
          </table:table-cell>
          <table:table-cell office:value-type="percentage" office:value="0.63580000000000003" table:style-name="ce773">
            <text:p>63.58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24T00:00:00" table:style-name="ce14">
            <text:p>2026/6/24</text:p>
          </table:table-cell>
          <table:table-cell office:value-type="date" office:date-value="2026-04-04T00:00:00" table:style-name="ce14">
            <text:p>2026/4/4</text:p>
          </table:table-cell>
          <table:table-cell office:value-type="percentage" office:value="2.0893000000000002" table:formula="of:=SUM([.G60:.I60])" table:style-name="ce218">
            <text:p>208.93%</text:p>
          </table:table-cell>
          <table:table-cell table:number-columns-repeated="16372"/>
        </table:table-row>
        <table:table-row table:style-name="ro4">
          <table:table-cell office:value-type="float" office:value="58" table:style-name="ce430">
            <text:p>58</text:p>
          </table:table-cell>
          <table:table-cell table:style-name="ce323">
            <draw:frame draw:z-index="65" draw:id="id64" draw:style-name="a64" draw:name="圖片 6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-nano</text:p>
          </table:table-cell>
          <table:table-cell office:value-type="string" table:style-name="ce32">
            <text:p>&gt;<text:span text:style-name="T3">10B</text:span></text:p>
          </table:table-cell>
          <table:table-cell office:value-type="string" table:style-name="ce446">
            <text:p>&gt;<text:span text:style-name="T3">10.0B</text:span></text:p>
          </table:table-cell>
          <table:table-cell office:value-type="percentage" office:value="0.62270000000000003" table:style-name="ce771">
            <text:p>62.27%</text:p>
          </table:table-cell>
          <table:table-cell office:value-type="percentage" office:value="0.73799999999999999" table:style-name="ce771">
            <text:p>73.80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0807000000000002" table:formula="of:=SUM([.G61:.I61])" table:style-name="ce218">
            <text:p>208.07%</text:p>
          </table:table-cell>
          <table:table-cell table:number-columns-repeated="16372"/>
        </table:table-row>
        <table:table-row table:style-name="ro4">
          <table:table-cell office:value-type="float" office:value="59" table:style-name="ce432">
            <text:p>59</text:p>
          </table:table-cell>
          <table:table-cell table:style-name="ce325">
            <draw:frame draw:z-index="109" draw:id="id108" draw:style-name="a108" draw:name="圖片 11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9B</text:p>
          </table:table-cell>
          <table:table-cell table:style-name="ce34"/>
          <table:table-cell office:value-type="string" table:style-name="ce449">
            <text:p>10.0B</text:p>
          </table:table-cell>
          <table:table-cell office:value-type="percentage" office:value="0.76970000000000005" table:style-name="ce773">
            <text:p>76.97%</text:p>
          </table:table-cell>
          <table:table-cell office:value-type="percentage" office:value="0.78910000000000002" table:style-name="ce773">
            <text:p>78.91%</text:p>
          </table:table-cell>
          <table:table-cell office:value-type="percentage" office:value="0.48" table:style-name="ce773">
            <text:p>48.00%</text:p>
          </table:table-cell>
          <table:table-cell office:value-type="date" office:date-value="2026-03-19T00:00:00" table:style-name="ce14">
            <text:p>2026/3/19</text:p>
          </table:table-cell>
          <table:table-cell office:value-type="date" office:date-value="2026-02-27T00:00:00" table:style-name="ce14">
            <text:p>2026/2/27</text:p>
          </table:table-cell>
          <table:table-cell office:value-type="percentage" office:value="2.0388000000000002" table:formula="of:=SUM([.G62:.I62])" table:style-name="ce218">
            <text:p>203.88%</text:p>
          </table:table-cell>
          <table:table-cell table:number-columns-repeated="16372"/>
        </table:table-row>
        <table:table-row table:style-name="ro4">
          <table:table-cell office:value-type="float" office:value="60" table:style-name="ce433">
            <text:p>60</text:p>
          </table:table-cell>
          <table:table-cell table:style-name="ce327">
            <draw:frame draw:z-index="170" draw:id="id169" draw:style-name="a169" draw:name="圖片 159" svg:x="0.00072in" svg:y="0in" svg:width="0.21734in" svg:height="0.22043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EmperoAI</text:p>
          </table:table-cell>
          <table:table-cell office:value-type="string" table:style-name="ce444">
            <text:p>Qwythos-9B-v2</text:p>
          </table:table-cell>
          <table:table-cell table:style-name="ce35"/>
          <table:table-cell office:value-type="string" table:style-name="ce451">
            <text:p>10.0B</text:p>
          </table:table-cell>
          <table:table-cell office:value-type="percentage" office:value="0.78600000000000003" table:style-name="ce774">
            <text:p>78.60%</text:p>
          </table:table-cell>
          <table:table-cell office:value-type="percentage" office:value="0.73799999999999999" table:style-name="ce774">
            <text:p>73.80%</text:p>
          </table:table-cell>
          <table:table-cell office:value-type="percentage" office:value="0.5" table:style-name="ce774">
            <text:p>50.00%</text:p>
          </table:table-cell>
          <table:table-cell office:value-type="date" office:date-value="2026-08-13T00:00:00" table:style-name="ce26">
            <text:p>2026/8/13</text:p>
          </table:table-cell>
          <table:table-cell office:value-type="date" office:date-value="2026-07-09T00:00:00" table:style-name="ce26">
            <text:p>2026/7/9</text:p>
          </table:table-cell>
          <table:table-cell office:value-type="percentage" office:value="2.024" table:formula="of:=SUM([.G63:.I63])" table:style-name="ce218">
            <text:p>202.40%</text:p>
          </table:table-cell>
          <table:table-cell table:number-columns-repeated="16372"/>
        </table:table-row>
        <table:table-row table:style-name="ro4">
          <table:table-cell office:value-type="float" office:value="61" table:style-name="ce430">
            <text:p>61</text:p>
          </table:table-cell>
          <table:table-cell table:style-name="ce323">
            <draw:frame draw:z-index="131" draw:id="id130" draw:style-name="a130" draw:name="圖片 13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.5-Flash</text:p>
          </table:table-cell>
          <table:table-cell table:style-name="ce33"/>
          <table:table-cell office:value-type="string" table:style-name="ce446">
            <text:p>&gt;30.0B</text:p>
          </table:table-cell>
          <table:table-cell office:value-type="percentage" office:value="0.96760000000000002" table:style-name="ce771">
            <text:p>96.76%</text:p>
          </table:table-cell>
          <table:table-cell office:value-type="percentage" office:value="0.89459999999999995" table:style-name="ce771">
            <text:p>89.46%</text:p>
          </table:table-cell>
          <table:table-cell office:value-type="percentage" office:value="0.14000000000000001" table:style-name="ce771">
            <text:p>14.00%</text:p>
          </table:table-cell>
          <table:table-cell office:value-type="date" office:date-value="2026-05-22T00:00:00" table:style-name="ce8">
            <text:p>2026/5/22</text:p>
          </table:table-cell>
          <table:table-cell office:value-type="date" office:date-value="2026-05-19T00:00:00" table:style-name="ce8">
            <text:p>2026/5/19</text:p>
          </table:table-cell>
          <table:table-cell office:value-type="percentage" office:value="2.0022000000000002" table:formula="of:=SUM([.G64:.I64])" table:style-name="ce218">
            <text:p>200.22%</text:p>
          </table:table-cell>
          <table:table-cell table:number-columns-repeated="16372"/>
        </table:table-row>
        <table:table-row table:style-name="ro4">
          <table:table-cell office:value-type="float" office:value="62" table:style-name="ce432">
            <text:p>62</text:p>
          </table:table-cell>
          <table:table-cell table:style-name="ce325">
            <draw:frame draw:z-index="81" draw:id="id80" draw:style-name="a80" draw:name="圖片 8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8B-Instruct</text:p>
          </table:table-cell>
          <table:table-cell office:value-type="string" table:style-name="ce34">
            <text:p>8B</text:p>
          </table:table-cell>
          <table:table-cell office:value-type="string" table:style-name="ce449">
            <text:p>8.0B</text:p>
          </table:table-cell>
          <table:table-cell office:value-type="percentage" office:value="0.70050000000000001" table:style-name="ce773">
            <text:p>70.05%</text:p>
          </table:table-cell>
          <table:table-cell office:value-type="percentage" office:value="0.69" table:style-name="ce773">
            <text:p>69.00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12-30T00:00:00" table:style-name="ce14">
            <text:p>2025/12/30</text:p>
          </table:table-cell>
          <table:table-cell office:value-type="date" office:date-value="2025-10-11T00:00:00" table:style-name="ce14">
            <text:p>2025/10/11</text:p>
          </table:table-cell>
          <table:table-cell office:value-type="percentage" office:value="1.9904999999999999" table:formula="of:=SUM([.G65:.I65])" table:style-name="ce218">
            <text:p>199.05%</text:p>
          </table:table-cell>
          <table:table-cell table:number-columns-repeated="16372"/>
        </table:table-row>
        <table:table-row table:style-name="ro4">
          <table:table-cell office:value-type="float" office:value="63" table:style-name="ce434">
            <text:p>63</text:p>
          </table:table-cell>
          <table:table-cell table:style-name="ce326">
            <draw:frame draw:z-index="125" draw:id="id124" draw:style-name="a124" draw:name="圖片 133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439">
            <text:p>VIDraft</text:p>
          </table:table-cell>
          <table:table-cell office:value-type="string" table:style-name="ce445">
            <text:p>Darwin-9B-Opus</text:p>
          </table:table-cell>
          <table:table-cell table:style-name="ce274"/>
          <table:table-cell office:value-type="string" table:style-name="ce452">
            <text:p>9.0B</text:p>
          </table:table-cell>
          <table:table-cell office:value-type="percentage" office:value="0.70709999999999995" table:style-name="ce775">
            <text:p>70.71%</text:p>
          </table:table-cell>
          <table:table-cell office:value-type="percentage" office:value="0.77949999999999997" table:style-name="ce775">
            <text:p>77.95%</text:p>
          </table:table-cell>
          <table:table-cell office:value-type="percentage" office:value="0.5" table:style-name="ce775">
            <text:p>50.00%</text:p>
          </table:table-cell>
          <table:table-cell office:value-type="date" office:date-value="2026-05-08T00:00:00" table:style-name="ce271">
            <text:p>2026/5/8</text:p>
          </table:table-cell>
          <table:table-cell office:value-type="date" office:date-value="2026-04-04T00:00:00" table:style-name="ce271">
            <text:p>2026/4/4</text:p>
          </table:table-cell>
          <table:table-cell office:value-type="percentage" office:value="1.9865999999999999" table:formula="of:=SUM([.G66:.I66])" table:style-name="ce218">
            <text:p>198.66%</text:p>
          </table:table-cell>
          <table:table-cell table:number-columns-repeated="16372"/>
        </table:table-row>
        <table:table-row table:style-name="ro4">
          <table:table-cell office:value-type="float" office:value="64" table:style-name="ce433">
            <text:p>64</text:p>
          </table:table-cell>
          <table:table-cell table:style-name="ce327">
            <draw:frame draw:z-index="52" draw:id="id51" draw:style-name="a51" draw:name="圖片 54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Mistral</text:p>
          </table:table-cell>
          <table:table-cell office:value-type="string" table:style-name="ce444">
            <text:p>Mistral-Small-3.1</text:p>
          </table:table-cell>
          <table:table-cell office:value-type="string" table:style-name="ce35">
            <text:p>24B</text:p>
          </table:table-cell>
          <table:table-cell office:value-type="string" table:style-name="ce451">
            <text:p>24.0B</text:p>
          </table:table-cell>
          <table:table-cell office:value-type="percentage" office:value="0.62919999999999998" table:style-name="ce774">
            <text:p>62.92%</text:p>
          </table:table-cell>
          <table:table-cell office:value-type="percentage" office:value="0.55269999999999997" table:style-name="ce774">
            <text:p>55.27%</text:p>
          </table:table-cell>
          <table:table-cell office:value-type="percentage" office:value="0.8" table:style-name="ce774">
            <text:p>80.00%</text:p>
          </table:table-cell>
          <table:table-cell office:value-type="date" office:date-value="2025-09-04T00:00:00" table:style-name="ce26">
            <text:p>2025/9/4</text:p>
          </table:table-cell>
          <table:table-cell office:value-type="date" office:date-value="2025-03-18T00:00:00" table:style-name="ce26">
            <text:p>2025/3/18</text:p>
          </table:table-cell>
          <table:table-cell office:value-type="percentage" office:value="1.9819" table:formula="of:=SUM([.G67:.I67])" table:style-name="ce218">
            <text:p>198.19%</text:p>
          </table:table-cell>
          <table:table-cell table:number-columns-repeated="16372"/>
        </table:table-row>
        <table:table-row table:style-name="ro4">
          <table:table-cell office:value-type="float" office:value="65" table:style-name="ce431">
            <text:p>65</text:p>
          </table:table-cell>
          <table:table-cell table:style-name="ce324">
            <draw:frame draw:z-index="44" draw:id="id43" draw:style-name="a43" draw:name="圖片 45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TAIDE</text:p>
          </table:table-cell>
          <table:table-cell office:value-type="string" table:style-name="ce442">
            <text:p>Gemma-3-TAIDE-12b</text:p>
          </table:table-cell>
          <table:table-cell office:value-type="string" table:style-name="ce36">
            <text:p>12B</text:p>
          </table:table-cell>
          <table:table-cell office:value-type="string" table:style-name="ce448">
            <text:p>12.0B</text:p>
          </table:table-cell>
          <table:table-cell office:value-type="percentage" office:value="0.54490000000000005" table:style-name="ce772">
            <text:p>54.49%</text:p>
          </table:table-cell>
          <table:table-cell office:value-type="percentage" office:value="0.58779999999999999" table:style-name="ce772">
            <text:p>58.78%</text:p>
          </table:table-cell>
          <table:table-cell office:value-type="percentage" office:value="0.84" table:style-name="ce772">
            <text:p>84.00%</text:p>
          </table:table-cell>
          <table:table-cell office:value-type="date" office:date-value="2025-08-28T00:00:00" table:style-name="ce21">
            <text:p>2025/8/28</text:p>
          </table:table-cell>
          <table:table-cell office:value-type="date" office:date-value="2025-08-22T00:00:00" table:style-name="ce21">
            <text:p>2025/8/22</text:p>
          </table:table-cell>
          <table:table-cell office:value-type="percentage" office:value="1.9727000000000001" table:formula="of:=SUM([.G68:.I68])" table:style-name="ce218">
            <text:p>197.27%</text:p>
          </table:table-cell>
          <table:table-cell table:number-columns-repeated="16372"/>
        </table:table-row>
        <table:table-row table:style-name="ro4">
          <table:table-cell office:value-type="float" office:value="66" table:style-name="ce430">
            <text:p>66</text:p>
          </table:table-cell>
          <table:table-cell table:style-name="ce323">
            <draw:frame draw:z-index="145" draw:id="id144" draw:style-name="a144" draw:name="圖片 15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NVIDIA</text:p>
          </table:table-cell>
          <table:table-cell office:value-type="string" table:style-name="ce441">
            <text:p>Nemotron-3-Super-120B-A12B</text:p>
          </table:table-cell>
          <table:table-cell table:style-name="ce33"/>
          <table:table-cell office:value-type="string" table:style-name="ce446">
            <text:p>124.0B</text:p>
          </table:table-cell>
          <table:table-cell office:value-type="percentage" office:value="0.69189999999999996" table:style-name="ce771">
            <text:p>69.19%</text:p>
          </table:table-cell>
          <table:table-cell office:value-type="percentage" office:value="0.57830000000000004" table:style-name="ce771">
            <text:p>57.83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7-07T00:00:00" table:style-name="ce8">
            <text:p>2026/7/7</text:p>
          </table:table-cell>
          <table:table-cell office:value-type="date" office:date-value="2026-03-10T00:00:00" table:style-name="ce8">
            <text:p>2026/3/10</text:p>
          </table:table-cell>
          <table:table-cell office:value-type="percentage" office:value="1.9702" table:formula="of:=SUM([.G69:.I69])" table:style-name="ce218">
            <text:p>197.02%</text:p>
          </table:table-cell>
          <table:table-cell table:number-columns-repeated="16372"/>
        </table:table-row>
        <table:table-row table:style-name="ro4">
          <table:table-cell office:value-type="float" office:value="67" table:style-name="ce682">
            <text:p>67</text:p>
          </table:table-cell>
          <table:table-cell table:style-name="ce323">
            <draw:frame draw:z-index="114" draw:id="id113" draw:style-name="a113" draw:name="圖片 12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83">
            <text:p>Google</text:p>
          </table:table-cell>
          <table:table-cell office:value-type="string" table:style-name="ce684">
            <text:p>Gemma-4-E4B-it</text:p>
          </table:table-cell>
          <table:table-cell table:style-name="ce33"/>
          <table:table-cell office:value-type="string" table:style-name="ce685">
            <text:p>8.0B</text:p>
          </table:table-cell>
          <table:table-cell office:value-type="percentage" office:value="0.56320000000000003" table:style-name="ce771">
            <text:p>56.32%</text:p>
          </table:table-cell>
          <table:table-cell office:value-type="percentage" office:value="0.64539999999999997" table:style-name="ce771">
            <text:p>64.54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6-04-09T00:00:00" table:style-name="ce8">
            <text:p>2026/4/9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1.9686000000000001" table:formula="of:=SUM([.G70:.I70])" table:style-name="ce218">
            <text:p>196.86%</text:p>
          </table:table-cell>
          <table:table-cell table:number-columns-repeated="16372"/>
        </table:table-row>
        <table:table-row table:style-name="ro4">
          <table:table-cell office:value-type="float" office:value="68" table:style-name="ce432">
            <text:p>68</text:p>
          </table:table-cell>
          <table:table-cell table:style-name="ce325">
            <draw:frame draw:z-index="59" draw:id="id58" draw:style-name="a58" draw:name="圖片 6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Reasoner</text:p>
          </table:table-cell>
          <table:table-cell office:value-type="string" table:style-name="ce34">
            <text:p>685B</text:p>
          </table:table-cell>
          <table:table-cell office:value-type="string" table:style-name="ce449">
            <text:p>685.0B</text:p>
          </table:table-cell>
          <table:table-cell office:value-type="percentage" office:value="0.83779999999999999" table:style-name="ce773">
            <text:p>83.78%</text:p>
          </table:table-cell>
          <table:table-cell office:value-type="percentage" office:value="0.61980000000000002" table:style-name="ce773">
            <text:p>61.98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5-11-21T00:00:00" table:style-name="ce14">
            <text:p>2025/11/21</text:p>
          </table:table-cell>
          <table:table-cell office:value-type="date" office:date-value="2025-09-29T00:00:00" table:style-name="ce14">
            <text:p>2025/9/29</text:p>
          </table:table-cell>
          <table:table-cell office:value-type="percentage" office:value="1.9576" table:formula="of:=SUM([.G71:.I71])" table:style-name="ce218">
            <text:p>195.76%</text:p>
          </table:table-cell>
          <table:table-cell table:number-columns-repeated="16372"/>
        </table:table-row>
        <table:table-row table:style-name="ro4">
          <table:table-cell office:value-type="float" office:value="69" table:style-name="ce432">
            <text:p>69</text:p>
          </table:table-cell>
          <table:table-cell table:style-name="ce325">
            <draw:frame draw:z-index="16" draw:id="id15" draw:style-name="a15" draw:name="圖片 1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R1</text:p>
          </table:table-cell>
          <table:table-cell office:value-type="string" table:style-name="ce34">
            <text:p>671B</text:p>
          </table:table-cell>
          <table:table-cell office:value-type="string" table:style-name="ce449">
            <text:p>671.0B</text:p>
          </table:table-cell>
          <table:table-cell office:value-type="percentage" office:value="0.76380000000000003" table:style-name="ce773">
            <text:p>76.38%</text:p>
          </table:table-cell>
          <table:table-cell office:value-type="percentage" office:value="0.58819999999999995" table:style-name="ce773">
            <text:p>58.82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5-03-28T00:00:00" table:style-name="ce14">
            <text:p>2025/3/28</text:p>
          </table:table-cell>
          <table:table-cell office:value-type="date" office:date-value="2025-01-20T00:00:00" table:style-name="ce14">
            <text:p>2025/1/20</text:p>
          </table:table-cell>
          <table:table-cell office:value-type="percentage" office:value="1.9319999999999999" table:formula="of:=SUM([.G72:.I72])" table:style-name="ce218">
            <text:p>193.20%</text:p>
          </table:table-cell>
          <table:table-cell table:number-columns-repeated="16372"/>
        </table:table-row>
        <table:table-row table:style-name="ro4">
          <table:table-cell office:value-type="float" office:value="70" table:style-name="ce430">
            <text:p>70</text:p>
          </table:table-cell>
          <table:table-cell table:style-name="ce323">
            <draw:frame draw:z-index="3" draw:id="id2" draw:style-name="a2" draw:name="圖片 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Llama-3.1-70B</text:p>
          </table:table-cell>
          <table:table-cell office:value-type="string" table:style-name="ce33">
            <text:p>70B</text:p>
          </table:table-cell>
          <table:table-cell office:value-type="string" table:style-name="ce446">
            <text:p>70.0B</text:p>
          </table:table-cell>
          <table:table-cell office:value-type="percentage" office:value="0.5968" table:style-name="ce771">
            <text:p>59.68%</text:p>
          </table:table-cell>
          <table:table-cell office:value-type="percentage" office:value="0.46650000000000003" table:style-name="ce771">
            <text:p>46.6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4-07-16T00:00:00" table:style-name="ce8">
            <text:p>2024/7/16</text:p>
          </table:table-cell>
          <table:table-cell office:value-type="percentage" office:value="1.9232999999999998" table:formula="of:=SUM([.G73:.I73])" table:style-name="ce218">
            <text:p>192.33%</text:p>
          </table:table-cell>
          <table:table-cell table:number-columns-repeated="16372"/>
        </table:table-row>
        <table:table-row table:style-name="ro4">
          <table:table-cell office:value-type="float" office:value="71" table:style-name="ce432">
            <text:p>71</text:p>
          </table:table-cell>
          <table:table-cell table:style-name="ce325">
            <draw:frame draw:z-index="17" draw:id="id16" draw:style-name="a16" draw:name="圖片 17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2.5-VL</text:p>
          </table:table-cell>
          <table:table-cell office:value-type="string" table:style-name="ce34">
            <text:p>8.29B</text:p>
          </table:table-cell>
          <table:table-cell office:value-type="string" table:style-name="ce449">
            <text:p>8.3B</text:p>
          </table:table-cell>
          <table:table-cell office:value-type="percentage" office:value="0.64219999999999999" table:style-name="ce773">
            <text:p>64.22%</text:p>
          </table:table-cell>
          <table:table-cell office:value-type="percentage" office:value="0.63900000000000001" table:style-name="ce773">
            <text:p>63.90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5-29T00:00:00" table:style-name="ce14">
            <text:p>2025/5/29</text:p>
          </table:table-cell>
          <table:table-cell office:value-type="percentage" office:value="1.9212000000000002" table:formula="of:=SUM([.G74:.I74])" table:style-name="ce218">
            <text:p>192.12%</text:p>
          </table:table-cell>
          <table:table-cell table:number-columns-repeated="16372"/>
        </table:table-row>
        <table:table-row table:style-name="ro4">
          <table:table-cell office:value-type="float" office:value="72" table:style-name="ce431">
            <text:p>72</text:p>
          </table:table-cell>
          <table:table-cell table:style-name="ce323">
            <draw:frame draw:z-index="171" draw:id="id170" draw:style-name="a170" draw:name="圖片 185" svg:x="0in" svg:y="0.00579in" svg:width="0.23372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台灣智慧雲端</text:p>
          </table:table-cell>
          <table:table-cell office:value-type="string" table:style-name="ce442">
            <text:p>Llama3.2- FFM-11B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50">
            <text:p>11.0B</text:p>
          </table:table-cell>
          <table:table-cell office:value-type="percentage" office:value="0.4768" table:style-name="ce772">
            <text:p>47.68%</text:p>
          </table:table-cell>
          <table:table-cell office:value-type="percentage" office:value="0.56230000000000002" table:style-name="ce772">
            <text:p>56.23%</text:p>
          </table:table-cell>
          <table:table-cell office:value-type="percentage" office:value="0.88" table:style-name="ce772">
            <text:p>88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1.9190999999999998" table:formula="of:=SUM([.G75:.I75])" table:style-name="ce218">
            <text:p>191.91%</text:p>
          </table:table-cell>
          <table:table-cell table:number-columns-repeated="16372"/>
        </table:table-row>
        <table:table-row table:style-name="ro4">
          <table:table-cell office:value-type="float" office:value="73" table:style-name="ce432">
            <text:p>73</text:p>
          </table:table-cell>
          <table:table-cell table:style-name="ce325">
            <draw:frame draw:z-index="108" draw:id="id107" draw:style-name="a107" draw:name="圖片 11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4B</text:p>
          </table:table-cell>
          <table:table-cell table:style-name="ce34"/>
          <table:table-cell office:value-type="string" table:style-name="ce449">
            <text:p>4.0B</text:p>
          </table:table-cell>
          <table:table-cell office:value-type="percentage" office:value="0.71460000000000001" table:style-name="ce773">
            <text:p>71.46%</text:p>
          </table:table-cell>
          <table:table-cell office:value-type="percentage" office:value="0.74439999999999995" table:style-name="ce773">
            <text:p>74.44%</text:p>
          </table:table-cell>
          <table:table-cell office:value-type="percentage" office:value="0.46" table:style-name="ce773">
            <text:p>46.00%</text:p>
          </table:table-cell>
          <table:table-cell office:value-type="date" office:date-value="2026-03-18T00:00:00" table:style-name="ce14">
            <text:p>2026/3/18</text:p>
          </table:table-cell>
          <table:table-cell office:value-type="date" office:date-value="2026-02-27T00:00:00" table:style-name="ce14">
            <text:p>2026/2/27</text:p>
          </table:table-cell>
          <table:table-cell office:value-type="percentage" office:value="1.919" table:formula="of:=SUM([.G76:.I76])" table:style-name="ce218">
            <text:p>191.90%</text:p>
          </table:table-cell>
          <table:table-cell table:number-columns-repeated="16372"/>
        </table:table-row>
        <table:table-row table:style-name="ro4">
          <table:table-cell office:value-type="float" office:value="74" table:style-name="ce432">
            <text:p>74</text:p>
          </table:table-cell>
          <table:table-cell table:style-name="ce339">
            <draw:frame draw:z-index="18" draw:id="id17" draw:style-name="a17" draw:name="圖片 18" svg:x="0in" svg:y="0in" svg:width="0.23134in" svg:height="0.23994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30B-A3B-Instruct-2507</text:p>
          </table:table-cell>
          <table:table-cell office:value-type="string" table:style-name="ce34">
            <text:p>30.5B</text:p>
          </table:table-cell>
          <table:table-cell office:value-type="string" table:style-name="ce449">
            <text:p>30.5B</text:p>
          </table:table-cell>
          <table:table-cell office:value-type="percentage" office:value="0.7157" table:style-name="ce773">
            <text:p>71.57%</text:p>
          </table:table-cell>
          <table:table-cell office:value-type="percentage" office:value="0.53669999999999995" table:style-name="ce773">
            <text:p>53.67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7-29T00:00:00" table:style-name="ce14">
            <text:p>2025/7/29</text:p>
          </table:table-cell>
          <table:table-cell office:value-type="percentage" office:value="1.9123999999999999" table:formula="of:=SUM([.G77:.I77])" table:style-name="ce218">
            <text:p>191.24%</text:p>
          </table:table-cell>
          <table:table-cell table:number-columns-repeated="16372"/>
        </table:table-row>
        <table:table-row table:style-name="ro4">
          <table:table-cell office:value-type="float" office:value="75" table:style-name="ce430">
            <text:p>75</text:p>
          </table:table-cell>
          <table:table-cell table:style-name="ce323">
            <draw:frame draw:z-index="139" draw:id="id138" draw:style-name="a138" draw:name="圖片 14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Haiku-4.5</text:p>
          </table:table-cell>
          <table:table-cell table:style-name="ce32"/>
          <table:table-cell office:value-type="string" table:style-name="ce446">
            <text:p>&gt;20.0B</text:p>
          </table:table-cell>
          <table:table-cell office:value-type="percentage" office:value="0.67569999999999997" table:style-name="ce771">
            <text:p>67.57%</text:p>
          </table:table-cell>
          <table:table-cell office:value-type="percentage" office:value="0.61660000000000004" table:style-name="ce771">
            <text:p>61.66%</text:p>
          </table:table-cell>
          <table:table-cell office:value-type="percentage" office:value="0.62" table:style-name="ce771">
            <text:p>62.00%</text:p>
          </table:table-cell>
          <table:table-cell office:value-type="date" office:date-value="2026-06-15T00:00:00" table:style-name="ce8">
            <text:p>2026/6/15</text:p>
          </table:table-cell>
          <table:table-cell office:value-type="date" office:date-value="2025-10-15T00:00:00" table:style-name="ce8">
            <text:p>2025/10/15</text:p>
          </table:table-cell>
          <table:table-cell office:value-type="percentage" office:value="1.9123000000000001" table:formula="of:=SUM([.G78:.I78])" table:style-name="ce218">
            <text:p>191.23%</text:p>
          </table:table-cell>
          <table:table-cell table:number-columns-repeated="16372"/>
        </table:table-row>
        <table:table-row table:style-name="ro4">
          <table:table-cell office:value-type="float" office:value="76" table:style-name="ce433">
            <text:p>76</text:p>
          </table:table-cell>
          <table:table-cell table:style-name="ce327">
            <draw:frame draw:z-index="85" draw:id="id84" draw:style-name="a84" draw:name="圖片 90" svg:x="0in" svg:y="0.01042in" svg:width="0.22687in" svg:height="0.2108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Mistral</text:p>
          </table:table-cell>
          <table:table-cell office:value-type="string" table:style-name="ce444">
            <text:p>Devstral-Small-2</text:p>
          </table:table-cell>
          <table:table-cell table:style-name="ce35"/>
          <table:table-cell office:value-type="string" table:style-name="ce451">
            <text:p>24.0B</text:p>
          </table:table-cell>
          <table:table-cell office:value-type="percentage" office:value="0.56110000000000004" table:style-name="ce774">
            <text:p>56.11%</text:p>
          </table:table-cell>
          <table:table-cell office:value-type="percentage" office:value="0.52400000000000002" table:style-name="ce774">
            <text:p>52.40%</text:p>
          </table:table-cell>
          <table:table-cell office:value-type="percentage" office:value="0.82" table:style-name="ce774">
            <text:p>82.00%</text:p>
          </table:table-cell>
          <table:table-cell office:value-type="date" office:date-value="2026-01-07T00:00:00" table:style-name="ce26">
            <text:p>2026/1/7</text:p>
          </table:table-cell>
          <table:table-cell office:value-type="date" office:date-value="2025-12-09T00:00:00" table:style-name="ce26">
            <text:p>2025/12/9</text:p>
          </table:table-cell>
          <table:table-cell office:value-type="percentage" office:value="1.9051" table:formula="of:=SUM([.G79:.I79])" table:style-name="ce218">
            <text:p>190.51%</text:p>
          </table:table-cell>
          <table:table-cell table:number-columns-repeated="16372"/>
        </table:table-row>
        <table:table-row table:style-name="ro4">
          <table:table-cell office:value-type="float" office:value="77" table:style-name="ce432">
            <text:p>77</text:p>
          </table:table-cell>
          <table:table-cell table:style-name="ce325">
            <draw:frame draw:z-index="19" draw:id="id18" draw:style-name="a18" draw:name="圖片 1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3.2-Exp</text:p>
          </table:table-cell>
          <table:table-cell office:value-type="string" table:style-name="ce34">
            <text:p>685B</text:p>
          </table:table-cell>
          <table:table-cell office:value-type="string" table:style-name="ce449">
            <text:p>685.0B</text:p>
          </table:table-cell>
          <table:table-cell office:value-type="percentage" office:value="0.76439999999999997" table:style-name="ce773">
            <text:p>76.44%</text:p>
          </table:table-cell>
          <table:table-cell office:value-type="percentage" office:value="0.59740000000000004" table:style-name="ce773">
            <text:p>59.74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10-02T00:00:00" table:style-name="ce14">
            <text:p>2025/10/2</text:p>
          </table:table-cell>
          <table:table-cell office:value-type="date" office:date-value="2025-09-29T00:00:00" table:style-name="ce14">
            <text:p>2025/9/29</text:p>
          </table:table-cell>
          <table:table-cell office:value-type="percentage" office:value="1.9018000000000002" table:formula="of:=SUM([.G80:.I80])" table:style-name="ce218">
            <text:p>190.18%</text:p>
          </table:table-cell>
          <table:table-cell table:number-columns-repeated="16372"/>
        </table:table-row>
        <table:table-row table:style-name="ro4">
          <table:table-cell office:value-type="float" office:value="78" table:style-name="ce432">
            <text:p>78</text:p>
          </table:table-cell>
          <table:table-cell table:style-name="ce325">
            <draw:frame draw:z-index="80" draw:id="id79" draw:style-name="a79" draw:name="圖片 8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4B-Instruct</text:p>
          </table:table-cell>
          <table:table-cell office:value-type="string" table:style-name="ce34">
            <text:p>4B</text:p>
          </table:table-cell>
          <table:table-cell office:value-type="string" table:style-name="ce449">
            <text:p>4.0B</text:p>
          </table:table-cell>
          <table:table-cell office:value-type="percentage" office:value="0.63890000000000002" table:style-name="ce773">
            <text:p>63.89%</text:p>
          </table:table-cell>
          <table:table-cell office:value-type="percentage" office:value="0.65810000000000002" table:style-name="ce773">
            <text:p>65.81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12-29T00:00:00" table:style-name="ce14">
            <text:p>2025/12/29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8970000000000002" table:formula="of:=SUM([.G81:.I81])" table:style-name="ce218">
            <text:p>189.70%</text:p>
          </table:table-cell>
          <table:table-cell table:number-columns-repeated="16372"/>
        </table:table-row>
        <table:table-row table:style-name="ro4">
          <table:table-cell office:value-type="float" office:value="79" table:style-name="ce686">
            <text:p>79</text:p>
          </table:table-cell>
          <table:table-cell table:style-name="ce327">
            <draw:frame draw:z-index="45" draw:id="id44" draw:style-name="a44" draw:name="圖片 47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87">
            <text:p>Mistral</text:p>
          </table:table-cell>
          <table:table-cell office:value-type="string" table:style-name="ce689">
            <text:p>Mistral-Small-3.2</text:p>
          </table:table-cell>
          <table:table-cell office:value-type="string" table:style-name="ce35">
            <text:p>24B</text:p>
          </table:table-cell>
          <table:table-cell office:value-type="string" table:style-name="ce688">
            <text:p>24.0B</text:p>
          </table:table-cell>
          <table:table-cell office:value-type="percentage" office:value="0.65410000000000001" table:style-name="ce774">
            <text:p>65.41%</text:p>
          </table:table-cell>
          <table:table-cell office:value-type="percentage" office:value="0.51119999999999999" table:style-name="ce774">
            <text:p>51.12%</text:p>
          </table:table-cell>
          <table:table-cell office:value-type="percentage" office:value="0.72" table:style-name="ce774">
            <text:p>72.00%</text:p>
          </table:table-cell>
          <table:table-cell office:value-type="date" office:date-value="2025-10-17T00:00:00" table:style-name="ce26">
            <text:p>2025/10/17</text:p>
          </table:table-cell>
          <table:table-cell office:value-type="date" office:date-value="2025-06-20T00:00:00" table:style-name="ce26">
            <text:p>2025/6/20</text:p>
          </table:table-cell>
          <table:table-cell office:value-type="percentage" office:value="1.8853" table:formula="of:=SUM([.G82:.I82])" table:style-name="ce218">
            <text:p>188.53%</text:p>
          </table:table-cell>
          <table:table-cell table:number-columns-repeated="16372"/>
        </table:table-row>
        <table:table-row table:style-name="ro4">
          <table:table-cell office:value-type="float" office:value="80" table:style-name="ce696">
            <text:p>80</text:p>
          </table:table-cell>
          <table:table-cell table:style-name="ce325">
            <draw:frame draw:z-index="182" draw:id="id181" draw:style-name="a181" draw:name="圖片 131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97">
            <text:p>美團</text:p>
          </table:table-cell>
          <table:table-cell office:value-type="string" table:style-name="ce691">
            <text:p>LongCat-2.0</text:p>
          </table:table-cell>
          <table:table-cell table:style-name="ce34"/>
          <table:table-cell office:value-type="string" table:style-name="ce690">
            <text:p>1800.0B</text:p>
          </table:table-cell>
          <table:table-cell office:value-type="percentage" office:value="0.82920000000000005" table:style-name="ce773">
            <text:p>82.92%</text:p>
          </table:table-cell>
          <table:table-cell office:value-type="percentage" office:value="0.61009999999999998" table:style-name="ce773">
            <text:p>61.01%</text:p>
          </table:table-cell>
          <table:table-cell office:value-type="percentage" office:value="0.44" table:style-name="ce773">
            <text:p>44.00%</text:p>
          </table:table-cell>
          <table:table-cell office:value-type="date" office:date-value="2026-08-26T00:00:00" table:style-name="ce14">
            <text:p>2026/8/26</text:p>
          </table:table-cell>
          <table:table-cell office:value-type="date" office:date-value="2026-07-05T00:00:00" table:style-name="ce14">
            <text:p>2026/7/5</text:p>
          </table:table-cell>
          <table:table-cell office:value-type="percentage" office:value="1.8793" table:formula="of:=SUM([.G83:.I83])" table:style-name="ce218">
            <text:p>187.93%</text:p>
          </table:table-cell>
          <table:table-cell table:number-columns-repeated="16372"/>
        </table:table-row>
        <table:table-row table:style-name="ro4">
          <table:table-cell office:value-type="float" office:value="81" table:style-name="ce516">
            <text:p>81</text:p>
          </table:table-cell>
          <table:table-cell table:style-name="ce323">
            <draw:frame draw:z-index="68" draw:id="id67" draw:style-name="a67" draw:name="圖片 7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98">
            <text:p>Anthropic</text:p>
          </table:table-cell>
          <table:table-cell office:value-type="string" table:style-name="ce693">
            <text:p>Claude-3-Haiku</text:p>
          </table:table-cell>
          <table:table-cell office:value-type="string" table:style-name="ce32">
            <text:p>&gt;<text:span text:style-name="T3">6B</text:span></text:p>
          </table:table-cell>
          <table:table-cell office:value-type="string" table:style-name="ce692">
            <text:p>&gt;<text:span text:style-name="T3">6.0B</text:span></text:p>
          </table:table-cell>
          <table:table-cell office:value-type="percentage" office:value="0.50700000000000001" table:style-name="ce771">
            <text:p>50.70%</text:p>
          </table:table-cell>
          <table:table-cell office:value-type="percentage" office:value="0.6038" table:style-name="ce771">
            <text:p>60.38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4-03-07T00:00:00" table:style-name="ce8">
            <text:p>2024/3/7</text:p>
          </table:table-cell>
          <table:table-cell office:value-type="percentage" office:value="1.8708" table:formula="of:=SUM([.G84:.I84])" table:style-name="ce218">
            <text:p>187.08%</text:p>
          </table:table-cell>
          <table:table-cell table:number-columns-repeated="16372"/>
        </table:table-row>
        <table:table-row table:style-name="ro4">
          <table:table-cell office:value-type="float" office:value="82" table:style-name="ce512">
            <text:p>82</text:p>
          </table:table-cell>
          <table:table-cell table:style-name="ce323">
            <draw:frame draw:z-index="57" draw:id="id56" draw:style-name="a56" draw:name="圖片 5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700">
            <text:p>OpenAI</text:p>
          </table:table-cell>
          <table:table-cell office:value-type="string" table:style-name="ce695">
            <text:p>gpt-oss-20b</text:p>
          </table:table-cell>
          <table:table-cell office:value-type="string" table:style-name="ce33">
            <text:p>20.9B</text:p>
          </table:table-cell>
          <table:table-cell office:value-type="string" table:style-name="ce694">
            <text:p>20.9B</text:p>
          </table:table-cell>
          <table:table-cell office:value-type="percentage" office:value="0.51239999999999997" table:style-name="ce771">
            <text:p>51.24%</text:p>
          </table:table-cell>
          <table:table-cell office:value-type="percentage" office:value="0.54630000000000001" table:style-name="ce771">
            <text:p>54.63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1.8587" table:formula="of:=SUM([.G85:.I85])" table:style-name="ce218">
            <text:p>185.87%</text:p>
          </table:table-cell>
          <table:table-cell table:number-columns-repeated="16372"/>
        </table:table-row>
        <table:table-row table:style-name="ro4">
          <table:table-cell office:value-type="float" office:value="83" table:style-name="ce513">
            <text:p>83</text:p>
          </table:table-cell>
          <table:table-cell table:style-name="ce323">
            <draw:frame draw:z-index="134" draw:id="id133" draw:style-name="a133" draw:name="圖片 14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99">
            <text:p>IBM</text:p>
          </table:table-cell>
          <table:table-cell office:value-type="string" table:style-name="ce702">
            <text:p>granite-4.1-30b</text:p>
          </table:table-cell>
          <table:table-cell table:style-name="ce33"/>
          <table:table-cell office:value-type="string" table:style-name="ce701">
            <text:p>29.0B</text:p>
          </table:table-cell>
          <table:table-cell office:value-type="percentage" office:value="0.55569999999999997" table:style-name="ce771">
            <text:p>55.57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8T00:00:00" table:style-name="ce8">
            <text:p>2026/5/28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8573000000000002" table:formula="of:=SUM([.G86:.I86])" table:style-name="ce218">
            <text:p>185.73%</text:p>
          </table:table-cell>
          <table:table-cell table:number-columns-repeated="16372"/>
        </table:table-row>
        <table:table-row table:style-name="ro4">
          <table:table-cell office:value-type="float" office:value="84" table:style-name="ce514">
            <text:p>84</text:p>
          </table:table-cell>
          <table:table-cell table:style-name="ce325">
            <draw:frame draw:z-index="20" draw:id="id19" draw:style-name="a19" draw:name="圖片 2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89">
            <text:p>DeepSeek</text:p>
          </table:table-cell>
          <table:table-cell office:value-type="string" table:style-name="ce594">
            <text:p>DeepSeek-V3.1</text:p>
          </table:table-cell>
          <table:table-cell office:value-type="string" table:style-name="ce34">
            <text:p>685B</text:p>
          </table:table-cell>
          <table:table-cell office:value-type="string" table:style-name="ce703">
            <text:p>685.0B</text:p>
          </table:table-cell>
          <table:table-cell office:value-type="percentage" office:value="0.74919999999999998" table:style-name="ce773">
            <text:p>74.92%</text:p>
          </table:table-cell>
          <table:table-cell office:value-type="percentage" office:value="0.58150000000000002" table:style-name="ce773">
            <text:p>58.15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15T00:00:00" table:style-name="ce14">
            <text:p>2025/9/15</text:p>
          </table:table-cell>
          <table:table-cell office:value-type="date" office:date-value="2025-08-21T00:00:00" table:style-name="ce14">
            <text:p>2025/8/21</text:p>
          </table:table-cell>
          <table:table-cell office:value-type="percentage" office:value="1.8507" table:formula="of:=SUM([.G87:.I87])" table:style-name="ce218">
            <text:p>185.07%</text:p>
          </table:table-cell>
          <table:table-cell table:number-columns-repeated="16372"/>
        </table:table-row>
        <table:table-row table:style-name="ro4">
          <table:table-cell office:value-type="float" office:value="85" table:style-name="ce515">
            <text:p>85</text:p>
          </table:table-cell>
          <table:table-cell table:style-name="ce323">
            <draw:frame draw:z-index="183" draw:id="id182" draw:style-name="a182" draw:name="圖片 180" svg:x="0in" svg:y="0in" svg:width="0.22573in" svg:height="0.243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90">
            <text:p>Poolside</text:p>
          </table:table-cell>
          <table:table-cell office:value-type="string" table:style-name="ce595">
            <text:p>Laguna-S-2.1</text:p>
          </table:table-cell>
          <table:table-cell table:style-name="ce33"/>
          <table:table-cell office:value-type="string" table:style-name="ce704">
            <text:p>118.0B</text:p>
          </table:table-cell>
          <table:table-cell office:value-type="percentage" office:value="0.59889999999999999" table:style-name="ce771">
            <text:p>59.89%</text:p>
          </table:table-cell>
          <table:table-cell office:value-type="percentage" office:value="0.5272" table:style-name="ce771">
            <text:p>52.72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8-27T00:00:00" table:style-name="ce8">
            <text:p>2026/8/27</text:p>
          </table:table-cell>
          <table:table-cell office:value-type="date" office:date-value="2026-07-21T00:00:00" table:style-name="ce8">
            <text:p>2026/7/21</text:p>
          </table:table-cell>
          <table:table-cell office:value-type="percentage" office:value="1.8261000000000001" table:formula="of:=SUM([.G88:.I88])" table:style-name="ce218">
            <text:p>182.61%</text:p>
          </table:table-cell>
          <table:table-cell table:number-columns-repeated="16372"/>
        </table:table-row>
        <table:table-row table:style-name="ro4">
          <table:table-cell office:value-type="float" office:value="86" table:style-name="ce505">
            <text:p>86</text:p>
          </table:table-cell>
          <table:table-cell table:style-name="ce327">
            <draw:frame draw:z-index="91" draw:id="id90" draw:style-name="a90" draw:name="圖片 96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591">
            <text:p>Mistral</text:p>
          </table:table-cell>
          <table:table-cell office:value-type="string" table:style-name="ce596">
            <text:p>Ministral-3-14B-Reasoning-2512</text:p>
          </table:table-cell>
          <table:table-cell table:style-name="ce35"/>
          <table:table-cell office:value-type="string" table:style-name="ce705">
            <text:p>14.0B</text:p>
          </table:table-cell>
          <table:table-cell office:value-type="percentage" office:value="0.59789999999999999" table:style-name="ce774">
            <text:p>59.79%</text:p>
          </table:table-cell>
          <table:table-cell office:value-type="percentage" office:value="0.52710000000000001" table:style-name="ce774">
            <text:p>52.71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23T00:00:00" table:style-name="ce26">
            <text:p>2026/1/23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825" table:formula="of:=SUM([.G89:.I89])" table:style-name="ce218">
            <text:p>182.50%</text:p>
          </table:table-cell>
          <table:table-cell table:number-columns-repeated="16372"/>
        </table:table-row>
        <table:table-row table:style-name="ro4">
          <table:table-cell office:value-type="float" office:value="87" table:style-name="ce506">
            <text:p>87</text:p>
          </table:table-cell>
          <table:table-cell table:style-name="ce325">
            <draw:frame draw:z-index="21" draw:id="id20" draw:style-name="a20" draw:name="圖片 2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92">
            <text:p>Pokee AI</text:p>
          </table:table-cell>
          <table:table-cell office:value-type="string" table:style-name="ce597">
            <text:p>pokee_research_7b</text:p>
          </table:table-cell>
          <table:table-cell office:value-type="string" table:style-name="ce34">
            <text:p>8B</text:p>
          </table:table-cell>
          <table:table-cell office:value-type="string" table:style-name="ce706">
            <text:p>8.0B</text:p>
          </table:table-cell>
          <table:table-cell office:value-type="percentage" office:value="0.58919999999999995" table:style-name="ce773">
            <text:p>58.92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5-11-04T00:00:00" table:style-name="ce14">
            <text:p>2025/11/4</text:p>
          </table:table-cell>
          <table:table-cell office:value-type="date" office:date-value="2025-10-18T00:00:00" table:style-name="ce14">
            <text:p>2025/10/18</text:p>
          </table:table-cell>
          <table:table-cell office:value-type="percentage" office:value="1.8219999999999998" table:formula="of:=SUM([.G90:.I90])" table:style-name="ce218">
            <text:p>182.20%</text:p>
          </table:table-cell>
          <table:table-cell table:number-columns-repeated="16372"/>
        </table:table-row>
        <table:table-row table:style-name="ro4">
          <table:table-cell office:value-type="float" office:value="88" table:style-name="ce507">
            <text:p>88</text:p>
          </table:table-cell>
          <table:table-cell table:style-name="ce325">
            <draw:frame draw:z-index="161" draw:id="id160" draw:style-name="a160" draw:name="圖片 181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93">
            <text:p>OpenBMB</text:p>
          </table:table-cell>
          <table:table-cell office:value-type="string" table:style-name="ce598">
            <text:p>MiniCPM-V-4.5</text:p>
          </table:table-cell>
          <table:table-cell table:style-name="ce34"/>
          <table:table-cell office:value-type="string" table:style-name="ce707">
            <text:p>9.0B</text:p>
          </table:table-cell>
          <table:table-cell office:value-type="percentage" office:value="0.57950000000000002" table:style-name="ce773">
            <text:p>57.95%</text:p>
          </table:table-cell>
          <table:table-cell office:value-type="percentage" office:value="0.56230000000000002" table:style-name="ce773">
            <text:p>56.23%</text:p>
          </table:table-cell>
          <table:table-cell office:value-type="percentage" office:value="0.68" table:style-name="ce773">
            <text:p>68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5-08-25T00:00:00" table:style-name="ce14">
            <text:p>2025/8/25</text:p>
          </table:table-cell>
          <table:table-cell office:value-type="percentage" office:value="1.8218000000000001" table:formula="of:=SUM([.G91:.I91])" table:style-name="ce218">
            <text:p>182.18%</text:p>
          </table:table-cell>
          <table:table-cell table:number-columns-repeated="16372"/>
        </table:table-row>
        <table:table-row table:style-name="ro4">
          <table:table-cell office:value-type="float" office:value="89" table:style-name="ce508">
            <text:p>89</text:p>
          </table:table-cell>
          <table:table-cell table:style-name="ce339">
            <draw:frame draw:z-index="22" draw:id="id21" draw:style-name="a21" draw:name="圖片 22" svg:x="0in" svg:y="0.02228in" svg:width="0.23134in" svg:height="0.21717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4" draw:id="id3" draw:style-name="a3" draw:name="圖片 4" svg:x="0in" svg:y="0.22396in" svg:width="0.22573in" svg:height="0.24947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office:value-type="string" table:style-name="ce577">
            <text:p>阿里巴巴</text:p>
          </table:table-cell>
          <table:table-cell office:value-type="string" table:style-name="ce581">
            <text:p>Qwen3-30B-A3B-Thinking-2507</text:p>
          </table:table-cell>
          <table:table-cell office:value-type="string" table:style-name="ce34">
            <text:p>30.5B</text:p>
          </table:table-cell>
          <table:table-cell office:value-type="string" table:style-name="ce708">
            <text:p>30.5B</text:p>
          </table:table-cell>
          <table:table-cell office:value-type="percentage" office:value="0.73950000000000005" table:style-name="ce773">
            <text:p>73.95%</text:p>
          </table:table-cell>
          <table:table-cell office:value-type="percentage" office:value="0.58150000000000002" table:style-name="ce773">
            <text:p>58.15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5-10-23T00:00:00" table:style-name="ce14">
            <text:p>2025/10/23</text:p>
          </table:table-cell>
          <table:table-cell office:value-type="date" office:date-value="2025-07-29T00:00:00" table:style-name="ce14">
            <text:p>2025/7/29</text:p>
          </table:table-cell>
          <table:table-cell office:value-type="percentage" office:value="1.8210000000000002" table:formula="of:=SUM([.G92:.I92])" table:style-name="ce218">
            <text:p>182.10%</text:p>
          </table:table-cell>
          <table:table-cell table:number-columns-repeated="16372"/>
        </table:table-row>
        <table:table-row table:style-name="ro4">
          <table:table-cell office:value-type="float" office:value="90" table:style-name="ce509">
            <text:p>90</text:p>
          </table:table-cell>
          <table:table-cell table:style-name="ce323"/>
          <table:table-cell office:value-type="string" table:style-name="ce578">
            <text:p>OpenAI</text:p>
          </table:table-cell>
          <table:table-cell office:value-type="string" table:style-name="ce582">
            <text:p>gpt-oss-120b</text:p>
          </table:table-cell>
          <table:table-cell office:value-type="string" table:style-name="ce33">
            <text:p>117B</text:p>
          </table:table-cell>
          <table:table-cell office:value-type="string" table:style-name="ce709">
            <text:p>117.0B</text:p>
          </table:table-cell>
          <table:table-cell office:value-type="percentage" office:value="0.69299999999999995" table:style-name="ce771">
            <text:p>69.30%</text:p>
          </table:table-cell>
          <table:table-cell office:value-type="percentage" office:value="0.5655" table:style-name="ce771">
            <text:p>56.55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1.8185" table:formula="of:=SUM([.G93:.I93])" table:style-name="ce218">
            <text:p>181.85%</text:p>
          </table:table-cell>
          <table:table-cell table:number-columns-repeated="16372"/>
        </table:table-row>
        <table:table-row table:style-name="ro5">
          <table:table-cell office:value-type="float" office:value="91" table:style-name="ce510">
            <text:p>91</text:p>
          </table:table-cell>
          <table:table-cell table:style-name="ce361">
            <draw:frame draw:z-index="187" draw:id="id186" draw:style-name="a186" draw:name="圖片 162" svg:x="0.00579in" svg:y="0.01157in" svg:width="0.21412in" svg:height="0.22762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office:value-type="string" table:style-name="ce579">
            <text:p>Bad Theory Labs</text:p>
          </table:table-cell>
          <table:table-cell office:value-type="string" table:style-name="ce583">
            <text:p>BTL-4</text:p>
          </table:table-cell>
          <table:table-cell table:style-name="ce363"/>
          <table:table-cell office:value-type="string" table:style-name="ce710">
            <text:p>35.0B</text:p>
          </table:table-cell>
          <table:table-cell office:value-type="percentage" office:value="0.76759999999999995" table:style-name="ce776">
            <text:p>76.76%</text:p>
          </table:table-cell>
          <table:table-cell office:value-type="percentage" office:value="0.58789999999999998" table:style-name="ce776">
            <text:p>58.79%</text:p>
          </table:table-cell>
          <table:table-cell office:value-type="percentage" office:value="0.46" table:style-name="ce776">
            <text:p>46.00%</text:p>
          </table:table-cell>
          <table:table-cell office:value-type="date" office:date-value="2026-08-25T00:00:00" table:style-name="ce366">
            <text:p>2026/8/25</text:p>
          </table:table-cell>
          <table:table-cell office:value-type="date" office:date-value="2026-08-05T00:00:00" table:style-name="ce366">
            <text:p>2026/8/5</text:p>
          </table:table-cell>
          <table:table-cell office:value-type="percentage" office:value="1.8154999999999999" table:formula="of:=SUM([.G94:.I94])" table:style-name="ce218">
            <text:p>181.55%</text:p>
          </table:table-cell>
          <table:table-cell table:number-columns-repeated="16372"/>
        </table:table-row>
        <table:table-row table:style-name="ro4">
          <table:table-cell office:value-type="float" office:value="92" table:style-name="ce511">
            <text:p>92</text:p>
          </table:table-cell>
          <table:table-cell table:style-name="ce327">
            <draw:frame draw:z-index="46" draw:id="id45" draw:style-name="a45" draw:name="圖片 48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580">
            <text:p>dphn</text:p>
          </table:table-cell>
          <table:table-cell office:value-type="string" table:style-name="ce584">
            <text:p>Dolphin-Mistral-24B</text:p>
          </table:table-cell>
          <table:table-cell office:value-type="string" table:style-name="ce35">
            <text:p>23.6B</text:p>
          </table:table-cell>
          <table:table-cell office:value-type="string" table:style-name="ce711">
            <text:p>23.6B</text:p>
          </table:table-cell>
          <table:table-cell office:value-type="percentage" office:value="0.52859999999999996" table:style-name="ce774">
            <text:p>52.86%</text:p>
          </table:table-cell>
          <table:table-cell office:value-type="percentage" office:value="0.50480000000000003" table:style-name="ce774">
            <text:p>50.48%</text:p>
          </table:table-cell>
          <table:table-cell office:value-type="percentage" office:value="0.78" table:style-name="ce774">
            <text:p>78.00%</text:p>
          </table:table-cell>
          <table:table-cell office:value-type="date" office:date-value="2025-09-25T00:00:00" table:style-name="ce26">
            <text:p>2025/9/25</text:p>
          </table:table-cell>
          <table:table-cell office:value-type="date" office:date-value="2025-06-12T00:00:00" table:style-name="ce26">
            <text:p>2025/6/12</text:p>
          </table:table-cell>
          <table:table-cell office:value-type="percentage" office:value="1.8133999999999999" table:formula="of:=SUM([.G95:.I95])" table:style-name="ce218">
            <text:p>181.34%</text:p>
          </table:table-cell>
          <table:table-cell table:number-columns-repeated="16372"/>
        </table:table-row>
        <table:table-row table:style-name="ro4">
          <table:table-cell office:value-type="float" office:value="93" table:style-name="ce497">
            <text:p>93</text:p>
          </table:table-cell>
          <table:table-cell table:style-name="ce323">
            <draw:frame draw:z-index="168" draw:id="id167" draw:style-name="a167" draw:name="圖片 6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85">
            <text:p>NVIDIA</text:p>
          </table:table-cell>
          <table:table-cell office:value-type="string" table:style-name="ce586">
            <text:p>Nemotron-3.5-Lightning-30B-A3B</text:p>
          </table:table-cell>
          <table:table-cell table:style-name="ce33"/>
          <table:table-cell office:value-type="string" table:style-name="ce712">
            <text:p>32.0B</text:p>
          </table:table-cell>
          <table:table-cell office:value-type="percentage" office:value="0.54149999999999998" table:style-name="ce771">
            <text:p>54.15%</text:p>
          </table:table-cell>
          <table:table-cell office:value-type="percentage" office:value="0.52080000000000004" table:style-name="ce771">
            <text:p>52.08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6-08-11T00:00:00" table:style-name="ce8">
            <text:p>2026/8/11</text:p>
          </table:table-cell>
          <table:table-cell office:value-type="date" office:date-value="2026-08-01T00:00:00" table:style-name="ce8">
            <text:p>2026/8/1</text:p>
          </table:table-cell>
          <table:table-cell office:value-type="percentage" office:value="1.8023" table:formula="of:=SUM([.G96:.I96])" table:style-name="ce218">
            <text:p>180.23%</text:p>
          </table:table-cell>
          <table:table-cell table:number-columns-repeated="16372"/>
        </table:table-row>
        <table:table-row table:style-name="ro4">
          <table:table-cell office:value-type="float" office:value="94" table:style-name="ce498">
            <text:p>94</text:p>
          </table:table-cell>
          <table:table-cell table:style-name="ce325">
            <draw:frame draw:z-index="155" draw:id="id154" draw:style-name="a154" draw:name="圖片 173" svg:x="0in" svg:y="0in" svg:width="0.23134in" svg:height="0.2162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87">
            <text:p>DeepReinforce</text:p>
          </table:table-cell>
          <table:table-cell office:value-type="string" table:style-name="ce588">
            <text:p>Ornith-1.0-9B</text:p>
          </table:table-cell>
          <table:table-cell table:style-name="ce34"/>
          <table:table-cell office:value-type="string" table:style-name="ce713">
            <text:p>9.0B</text:p>
          </table:table-cell>
          <table:table-cell office:value-type="percentage" office:value="0.63239999999999996" table:style-name="ce773">
            <text:p>63.24%</text:p>
          </table:table-cell>
          <table:table-cell office:value-type="percentage" office:value="0.64539999999999997" table:style-name="ce773">
            <text:p>64.54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6-07-21T00:00:00" table:style-name="ce14">
            <text:p>2026/7/21</text:p>
          </table:table-cell>
          <table:table-cell office:value-type="date" office:date-value="2026-06-25T00:00:00" table:style-name="ce14">
            <text:p>2026/6/25</text:p>
          </table:table-cell>
          <table:table-cell office:value-type="percentage" office:value="1.7978000000000001" table:formula="of:=SUM([.G97:.I97])" table:style-name="ce218">
            <text:p>179.78%</text:p>
          </table:table-cell>
          <table:table-cell table:number-columns-repeated="16372"/>
        </table:table-row>
        <table:table-row table:style-name="ro4">
          <table:table-cell office:value-type="float" office:value="95" table:style-name="ce499">
            <text:p>95</text:p>
          </table:table-cell>
          <table:table-cell table:style-name="ce325">
            <draw:frame draw:z-index="47" draw:id="id46" draw:style-name="a46" draw:name="圖片 49" svg:x="0in" svg:y="0in" svg:width="0.23134in" svg:height="0.2408in" style:rel-width="scale" style:rel-height="scale">
              <draw:image xlink:href="media/image4.png" xlink:type="simple" xlink:show="embed" xlink:actuate="onLoad"/>
              <svg:title/>
              <svg:desc/>
            </draw:frame>
            <draw:frame draw:z-index="23" draw:id="id22" draw:style-name="a22" draw:name="圖片 23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52">
            <text:p>阿里巴巴</text:p>
          </table:table-cell>
          <table:table-cell office:value-type="string" table:style-name="ce549">
            <text:p>Qwen3-14B</text:p>
          </table:table-cell>
          <table:table-cell office:value-type="string" table:style-name="ce34">
            <text:p>14B</text:p>
          </table:table-cell>
          <table:table-cell office:value-type="string" table:style-name="ce714">
            <text:p>14.0B</text:p>
          </table:table-cell>
          <table:table-cell office:value-type="percentage" office:value="0.63570000000000004" table:style-name="ce773">
            <text:p>63.57%</text:p>
          </table:table-cell>
          <table:table-cell office:value-type="percentage" office:value="0.55589999999999995" table:style-name="ce773">
            <text:p>55.59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28T00:00:00" table:style-name="ce14">
            <text:p>2025/4/28</text:p>
          </table:table-cell>
          <table:table-cell office:value-type="percentage" office:value="1.7915999999999999" table:formula="of:=SUM([.G98:.I98])" table:style-name="ce218">
            <text:p>179.16%</text:p>
          </table:table-cell>
          <table:table-cell table:number-columns-repeated="16372"/>
        </table:table-row>
        <table:table-row table:style-name="ro4">
          <table:table-cell office:value-type="float" office:value="96" table:style-name="ce500">
            <text:p>96</text:p>
          </table:table-cell>
          <table:table-cell table:style-name="ce323">
            <draw:frame draw:z-index="173" draw:id="id172" draw:style-name="a172" draw:name="圖片 188" svg:x="0.00463in" svg:y="0.0162in" svg:width="0.23198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553">
            <text:p>台灣智慧雲端</text:p>
          </table:table-cell>
          <table:table-cell office:value-type="string" table:style-name="ce550">
            <text:p>Llama3.1-FFM -8B</text:p>
          </table:table-cell>
          <table:table-cell table:style-name="ce33"/>
          <table:table-cell office:value-type="string" table:style-name="ce715">
            <text:p>8.0B</text:p>
          </table:table-cell>
          <table:table-cell office:value-type="percentage" office:value="0.46379999999999999" table:style-name="ce772">
            <text:p>46.38%</text:p>
          </table:table-cell>
          <table:table-cell office:value-type="percentage" office:value="0.52400000000000002" table:style-name="ce772">
            <text:p>52.40%</text:p>
          </table:table-cell>
          <table:table-cell office:value-type="percentage" office:value="0.8" table:style-name="ce772">
            <text:p>80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1.7878000000000001" table:formula="of:=SUM([.G99:.I99])" table:style-name="ce218">
            <text:p>178.78%</text:p>
          </table:table-cell>
          <table:table-cell table:number-columns-repeated="16372"/>
        </table:table-row>
        <table:table-row table:style-name="ro4">
          <table:table-cell office:value-type="float" office:value="97" table:style-name="ce501">
            <text:p>97</text:p>
          </table:table-cell>
          <table:table-cell table:style-name="ce323">
            <draw:frame draw:z-index="128" draw:id="id127" draw:style-name="a127" draw:name="圖片 13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54">
            <text:p>NVIDIA</text:p>
          </table:table-cell>
          <table:table-cell office:value-type="string" table:style-name="ce551">
            <text:p>Nemotron-Cascade-2-30B-A3B</text:p>
          </table:table-cell>
          <table:table-cell table:style-name="ce33"/>
          <table:table-cell office:value-type="string" table:style-name="ce716">
            <text:p>32.0B</text:p>
          </table:table-cell>
          <table:table-cell office:value-type="percentage" office:value="0.55779999999999996" table:style-name="ce771">
            <text:p>55.78%</text:p>
          </table:table-cell>
          <table:table-cell office:value-type="percentage" office:value="0.55589999999999995" table:style-name="ce771">
            <text:p>55.59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5-14T00:00:00" table:style-name="ce8">
            <text:p>2026/5/14</text:p>
          </table:table-cell>
          <table:table-cell office:value-type="date" office:date-value="2026-03-18T00:00:00" table:style-name="ce8">
            <text:p>2026/3/18</text:p>
          </table:table-cell>
          <table:table-cell office:value-type="percentage" office:value="1.7736999999999998" table:formula="of:=SUM([.G100:.I100])" table:style-name="ce218">
            <text:p>177.37%</text:p>
          </table:table-cell>
          <table:table-cell table:number-columns-repeated="16372"/>
        </table:table-row>
        <table:table-row table:style-name="ro4">
          <table:table-cell office:value-type="float" office:value="98" table:style-name="ce502">
            <text:p>98</text:p>
          </table:table-cell>
          <table:table-cell table:style-name="ce327">
            <draw:frame draw:z-index="48" draw:id="id47" draw:style-name="a47" draw:name="圖片 50" svg:x="0in" svg:y="0.01042in" svg:width="0.22687in" svg:height="0.2108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18">
            <text:p>Mistral</text:p>
          </table:table-cell>
          <table:table-cell office:value-type="string" table:style-name="ce555">
            <text:p>Magistral-Small-2506</text:p>
          </table:table-cell>
          <table:table-cell office:value-type="string" table:style-name="ce35">
            <text:p>23.6B</text:p>
          </table:table-cell>
          <table:table-cell office:value-type="string" table:style-name="ce717">
            <text:p>23.6B</text:p>
          </table:table-cell>
          <table:table-cell office:value-type="percentage" office:value="0.52759999999999996" table:style-name="ce774">
            <text:p>52.76%</text:p>
          </table:table-cell>
          <table:table-cell office:value-type="percentage" office:value="0.47920000000000001" table:style-name="ce774">
            <text:p>47.92%</text:p>
          </table:table-cell>
          <table:table-cell office:value-type="percentage" office:value="0.76" table:style-name="ce774">
            <text:p>76.00%</text:p>
          </table:table-cell>
          <table:table-cell office:value-type="date" office:date-value="2025-09-02T00:00:00" table:style-name="ce26">
            <text:p>2025/9/2</text:p>
          </table:table-cell>
          <table:table-cell office:value-type="date" office:date-value="2025-06-10T00:00:00" table:style-name="ce26">
            <text:p>2025/6/10</text:p>
          </table:table-cell>
          <table:table-cell office:value-type="percentage" office:value="1.7667999999999999" table:formula="of:=SUM([.G101:.I101])" table:style-name="ce218">
            <text:p>176.68%</text:p>
          </table:table-cell>
          <table:table-cell table:number-columns-repeated="16372"/>
        </table:table-row>
        <table:table-row table:style-name="ro4">
          <table:table-cell office:value-type="float" office:value="99" table:style-name="ce503">
            <text:p>99</text:p>
          </table:table-cell>
          <table:table-cell table:style-name="ce323">
            <draw:frame draw:z-index="63" draw:id="id62" draw:style-name="a62" draw:name="圖片 67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9">
            <text:p>OpenAI</text:p>
          </table:table-cell>
          <table:table-cell office:value-type="string" table:style-name="ce556">
            <text:p>GPT-4.1-nano</text:p>
          </table:table-cell>
          <table:table-cell office:value-type="string" table:style-name="ce32">
            <text:p>&gt;<text:span text:style-name="T3">5B</text:span></text:p>
          </table:table-cell>
          <table:table-cell office:value-type="string" table:style-name="ce718">
            <text:p>&gt;<text:span text:style-name="T3">5.0B</text:span></text:p>
          </table:table-cell>
          <table:table-cell office:value-type="percentage" office:value="0.45190000000000002" table:style-name="ce771">
            <text:p>45.19%</text:p>
          </table:table-cell>
          <table:table-cell office:value-type="percentage" office:value="0.59430000000000005" table:style-name="ce771">
            <text:p>59.43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1.7662" table:formula="of:=SUM([.G102:.I102])" table:style-name="ce218">
            <text:p>176.62%</text:p>
          </table:table-cell>
          <table:table-cell table:number-columns-repeated="16372"/>
        </table:table-row>
        <table:table-row table:style-name="ro4">
          <table:table-cell office:value-type="float" office:value="100" table:style-name="ce503">
            <text:p>100</text:p>
          </table:table-cell>
          <table:table-cell table:style-name="ce323">
            <draw:frame draw:z-index="70" draw:id="id69" draw:style-name="a69" draw:name="圖片 7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9">
            <text:p>NVIDIA</text:p>
          </table:table-cell>
          <table:table-cell office:value-type="string" table:style-name="ce556">
            <text:p>Nemotron-Nano-12B</text:p>
          </table:table-cell>
          <table:table-cell office:value-type="string" table:style-name="ce33">
            <text:p>12B</text:p>
          </table:table-cell>
          <table:table-cell office:value-type="string" table:style-name="ce718">
            <text:p>12.0B</text:p>
          </table:table-cell>
          <table:table-cell office:value-type="percentage" office:value="0.56430000000000002" table:style-name="ce771">
            <text:p>56.43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5-12-04T00:00:00" table:style-name="ce8">
            <text:p>2025/12/4</text:p>
          </table:table-cell>
          <table:table-cell office:value-type="date" office:date-value="2025-08-21T00:00:00" table:style-name="ce8">
            <text:p>2025/8/21</text:p>
          </table:table-cell>
          <table:table-cell office:value-type="percentage" office:value="1.7659" table:formula="of:=SUM([.G103:.I103])" table:style-name="ce218">
            <text:p>176.59%</text:p>
          </table:table-cell>
          <table:table-cell table:number-columns-repeated="16372"/>
        </table:table-row>
        <table:table-row table:style-name="ro4">
          <table:table-cell office:value-type="float" office:value="101" table:style-name="ce504">
            <text:p>101</text:p>
          </table:table-cell>
          <table:table-cell table:style-name="ce326">
            <draw:frame draw:z-index="126" draw:id="id125" draw:style-name="a125" draw:name="圖片 134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612">
            <text:p>VIDraft</text:p>
          </table:table-cell>
          <table:table-cell office:value-type="string" table:style-name="ce557">
            <text:p>Darwin-4B-David</text:p>
          </table:table-cell>
          <table:table-cell table:style-name="ce274"/>
          <table:table-cell office:value-type="string" table:style-name="ce719">
            <text:p>4.0B</text:p>
          </table:table-cell>
          <table:table-cell office:value-type="percentage" office:value="0.52" table:style-name="ce775">
            <text:p>52.00%</text:p>
          </table:table-cell>
          <table:table-cell office:value-type="percentage" office:value="0.4824" table:style-name="ce775">
            <text:p>48.24%</text:p>
          </table:table-cell>
          <table:table-cell office:value-type="percentage" office:value="0.76" table:style-name="ce775">
            <text:p>76.00%</text:p>
          </table:table-cell>
          <table:table-cell office:value-type="date" office:date-value="2026-05-05T00:00:00" table:style-name="ce271">
            <text:p>2026/5/5</text:p>
          </table:table-cell>
          <table:table-cell office:value-type="date" office:date-value="2026-04-10T00:00:00" table:style-name="ce271">
            <text:p>2026/4/10</text:p>
          </table:table-cell>
          <table:table-cell office:value-type="percentage" office:value="1.7624" table:formula="of:=SUM([.G104:.I104])" table:style-name="ce218">
            <text:p>176.24%</text:p>
          </table:table-cell>
          <table:table-cell table:number-columns-repeated="16372"/>
        </table:table-row>
        <table:table-row table:style-name="ro4">
          <table:table-cell office:value-type="float" office:value="102" table:style-name="ce480">
            <text:p>102</text:p>
          </table:table-cell>
          <table:table-cell table:style-name="ce323">
            <draw:frame draw:z-index="77" draw:id="id76" draw:style-name="a76" draw:name="圖片 82" svg:x="0in" svg:y="0in" svg:width="0.22573in" svg:height="0.2451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3">
            <text:p>NVIDIA</text:p>
          </table:table-cell>
          <table:table-cell office:value-type="string" table:style-name="ce558">
            <text:p>Orchestrator-8B</text:p>
          </table:table-cell>
          <table:table-cell office:value-type="string" table:style-name="ce33">
            <text:p>8B</text:p>
          </table:table-cell>
          <table:table-cell office:value-type="string" table:style-name="ce720">
            <text:p>8.0B</text:p>
          </table:table-cell>
          <table:table-cell office:value-type="percentage" office:value="0.65620000000000001" table:style-name="ce771">
            <text:p>65.62%</text:p>
          </table:table-cell>
          <table:table-cell office:value-type="percentage" office:value="0.54310000000000003" table:style-name="ce771">
            <text:p>54.31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12-24T00:00:00" table:style-name="ce8">
            <text:p>2025/12/24</text:p>
          </table:table-cell>
          <table:table-cell office:value-type="date" office:date-value="2025-11-27T00:00:00" table:style-name="ce8">
            <text:p>2025/11/27</text:p>
          </table:table-cell>
          <table:table-cell office:value-type="percentage" office:value="1.7593000000000001" table:formula="of:=SUM([.G105:.I105])" table:style-name="ce218">
            <text:p>175.93%</text:p>
          </table:table-cell>
          <table:table-cell table:number-columns-repeated="16372"/>
        </table:table-row>
        <table:table-row table:style-name="ro4">
          <table:table-cell office:value-type="float" office:value="103" table:style-name="ce481">
            <text:p>103</text:p>
          </table:table-cell>
          <table:table-cell table:style-name="ce325">
            <draw:frame draw:z-index="24" draw:id="id23" draw:style-name="a23" draw:name="圖片 24" svg:x="0in" svg:y="0in" svg:width="0.21412in" svg:height="0.23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14">
            <text:p>阿里巴巴</text:p>
          </table:table-cell>
          <table:table-cell office:value-type="string" table:style-name="ce542">
            <text:p>Qwen3-4B-Thinking-2507</text:p>
          </table:table-cell>
          <table:table-cell office:value-type="string" table:style-name="ce34">
            <text:p>4.02B</text:p>
          </table:table-cell>
          <table:table-cell office:value-type="string" table:style-name="ce721">
            <text:p>4.0B</text:p>
          </table:table-cell>
          <table:table-cell office:value-type="percentage" office:value="0.67349999999999999" table:style-name="ce773">
            <text:p>67.35%</text:p>
          </table:table-cell>
          <table:table-cell office:value-type="percentage" office:value="0.5655" table:style-name="ce773">
            <text:p>56.55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10-21T00:00:00" table:style-name="ce14">
            <text:p>2025/10/21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7589999999999999" table:formula="of:=SUM([.G106:.I106])" table:style-name="ce218">
            <text:p>175.90%</text:p>
          </table:table-cell>
          <table:table-cell table:number-columns-repeated="16372"/>
        </table:table-row>
        <table:table-row table:style-name="ro6">
          <table:table-cell office:value-type="float" office:value="104" table:style-name="ce482">
            <text:p>104</text:p>
          </table:table-cell>
          <table:table-cell table:style-name="ce325">
            <draw:frame draw:z-index="188" draw:id="id187" draw:style-name="a187" draw:name="圖片 198" svg:x="0in" svg:y="0.01157in" svg:width="0.21412in" svg:height="0.23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15">
            <text:p>零一万物</text:p>
          </table:table-cell>
          <table:table-cell office:value-type="string" table:style-name="ce543">
            <text:p>Yi-1.5-9B-Chat</text:p>
          </table:table-cell>
          <table:table-cell office:value-type="string" table:style-name="ce34">
            <text:p>9B</text:p>
          </table:table-cell>
          <table:table-cell office:value-type="string" table:style-name="ce722">
            <text:p>9.0B</text:p>
          </table:table-cell>
          <table:table-cell office:value-type="percentage" office:value="0.56759999999999999" table:style-name="ce773">
            <text:p>56.76%</text:p>
          </table:table-cell>
          <table:table-cell office:value-type="percentage" office:value="0.42809999999999998" table:style-name="ce773">
            <text:p>42.81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5-09-04T00:00:00" table:style-name="ce14">
            <text:p>2025/9/4</text:p>
          </table:table-cell>
          <table:table-cell office:value-type="date" office:date-value="2024-05-12T00:00:00" table:style-name="ce14">
            <text:p>2024/5/12</text:p>
          </table:table-cell>
          <table:table-cell office:value-type="percentage" office:value="1.7557" table:formula="of:=SUM([.G107:.I107])" table:style-name="ce218">
            <text:p>175.57%</text:p>
          </table:table-cell>
          <table:table-cell table:number-columns-repeated="16372"/>
        </table:table-row>
        <table:table-row table:style-name="ro4">
          <table:table-cell office:value-type="float" office:value="105" table:style-name="ce483">
            <text:p>105</text:p>
          </table:table-cell>
          <table:table-cell table:style-name="ce327">
            <draw:frame draw:z-index="112" draw:id="id111" draw:style-name="a111" draw:name="圖片 119" svg:x="0in" svg:y="0.01042in" svg:width="0.22687in" svg:height="0.2108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16">
            <text:p>Mistral</text:p>
          </table:table-cell>
          <table:table-cell office:value-type="string" table:style-name="ce544">
            <text:p>Magistral-Small-2509</text:p>
          </table:table-cell>
          <table:table-cell table:style-name="ce35"/>
          <table:table-cell office:value-type="string" table:style-name="ce723">
            <text:p>24.0B</text:p>
          </table:table-cell>
          <table:table-cell office:value-type="percentage" office:value="0.54269999999999996" table:style-name="ce774">
            <text:p>54.27%</text:p>
          </table:table-cell>
          <table:table-cell office:value-type="percentage" office:value="0.46960000000000002" table:style-name="ce774">
            <text:p>46.96%</text:p>
          </table:table-cell>
          <table:table-cell office:value-type="percentage" office:value="0.74" table:style-name="ce774">
            <text:p>74.00%</text:p>
          </table:table-cell>
          <table:table-cell office:value-type="date" office:date-value="2026-04-02T00:00:00" table:style-name="ce26">
            <text:p>2026/4/2</text:p>
          </table:table-cell>
          <table:table-cell office:value-type="date" office:date-value="2025-09-17T00:00:00" table:style-name="ce26">
            <text:p>2025/9/17</text:p>
          </table:table-cell>
          <table:table-cell office:value-type="percentage" office:value="1.7523" table:formula="of:=SUM([.G108:.I108])" table:style-name="ce218">
            <text:p>175.23%</text:p>
          </table:table-cell>
          <table:table-cell table:number-columns-repeated="16372"/>
        </table:table-row>
        <table:table-row table:style-name="ro4">
          <table:table-cell office:value-type="float" office:value="106" table:style-name="ce484">
            <text:p>106</text:p>
          </table:table-cell>
          <table:table-cell table:style-name="ce323">
            <draw:frame draw:z-index="146" draw:id="id145" draw:style-name="a145" draw:name="圖片 15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7">
            <text:p>NVIDIA</text:p>
          </table:table-cell>
          <table:table-cell office:value-type="string" table:style-name="ce545">
            <text:p>Nemotron-3-Nano-Omni-30B-A3B</text:p>
          </table:table-cell>
          <table:table-cell table:style-name="ce33"/>
          <table:table-cell office:value-type="string" table:style-name="ce724">
            <text:p>33.0B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52080000000000004" table:style-name="ce771">
            <text:p>52.08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08T00:00:00" table:style-name="ce8">
            <text:p>2026/7/8</text:p>
          </table:table-cell>
          <table:table-cell office:value-type="date" office:date-value="2026-04-20T00:00:00" table:style-name="ce8">
            <text:p>2026/4/20</text:p>
          </table:table-cell>
          <table:table-cell office:value-type="percentage" office:value="1.7424000000000002" table:formula="of:=SUM([.G109:.I109])" table:style-name="ce218">
            <text:p>174.24%</text:p>
          </table:table-cell>
          <table:table-cell table:number-columns-repeated="16372"/>
        </table:table-row>
        <table:table-row table:style-name="ro4">
          <table:table-cell office:value-type="float" office:value="107" table:style-name="ce485">
            <text:p>107</text:p>
          </table:table-cell>
          <table:table-cell table:style-name="ce327">
            <draw:frame draw:z-index="90" draw:id="id89" draw:style-name="a89" draw:name="圖片 95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20">
            <text:p>Mistral</text:p>
          </table:table-cell>
          <table:table-cell office:value-type="string" table:style-name="ce546">
            <text:p>Ministral-3-8B-Reasoning-2512</text:p>
          </table:table-cell>
          <table:table-cell table:style-name="ce35"/>
          <table:table-cell office:value-type="string" table:style-name="ce725">
            <text:p>9.0B</text:p>
          </table:table-cell>
          <table:table-cell office:value-type="percentage" office:value="0.57399999999999995" table:style-name="ce774">
            <text:p>57.40%</text:p>
          </table:table-cell>
          <table:table-cell office:value-type="percentage" office:value="0.51759999999999995" table:style-name="ce774">
            <text:p>51.76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1-21T00:00:00" table:style-name="ce26">
            <text:p>2026/1/21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7315999999999998" table:formula="of:=SUM([.G110:.I110])" table:style-name="ce218">
            <text:p>173.16%</text:p>
          </table:table-cell>
          <table:table-cell table:number-columns-repeated="16372"/>
        </table:table-row>
        <table:table-row table:style-name="ro4">
          <table:table-cell office:value-type="float" office:value="108" table:style-name="ce485">
            <text:p>108</text:p>
          </table:table-cell>
          <table:table-cell table:style-name="ce327">
            <draw:frame draw:z-index="89" draw:id="id88" draw:style-name="a88" draw:name="圖片 94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20">
            <text:p>Mistral</text:p>
          </table:table-cell>
          <table:table-cell office:value-type="string" table:style-name="ce546">
            <text:p>Ministral-3-3B-Reasoning-2512</text:p>
          </table:table-cell>
          <table:table-cell table:style-name="ce35"/>
          <table:table-cell office:value-type="string" table:style-name="ce725">
            <text:p>4.0B</text:p>
          </table:table-cell>
          <table:table-cell office:value-type="percentage" office:value="0.45079999999999998" table:style-name="ce774">
            <text:p>45.08%</text:p>
          </table:table-cell>
          <table:table-cell office:value-type="percentage" office:value="0.47289999999999999" table:style-name="ce774">
            <text:p>47.29%</text:p>
          </table:table-cell>
          <table:table-cell office:value-type="percentage" office:value="0.8" table:style-name="ce774">
            <text:p>80.00%</text:p>
          </table:table-cell>
          <table:table-cell office:value-type="date" office:date-value="2026-01-19T00:00:00" table:style-name="ce26">
            <text:p>2026/1/19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7237" table:formula="of:=SUM([.G111:.I111])" table:style-name="ce218">
            <text:p>172.37%</text:p>
          </table:table-cell>
          <table:table-cell table:number-columns-repeated="16372"/>
        </table:table-row>
        <table:table-row table:style-name="ro4">
          <table:table-cell office:value-type="float" office:value="109" table:style-name="ce460">
            <text:p>109</text:p>
          </table:table-cell>
          <table:table-cell table:style-name="ce323">
            <draw:frame draw:z-index="113" draw:id="id112" draw:style-name="a112" draw:name="圖片 12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1">
            <text:p>Google</text:p>
          </table:table-cell>
          <table:table-cell office:value-type="string" table:style-name="ce547">
            <text:p>Gemma-4-E2B-it</text:p>
          </table:table-cell>
          <table:table-cell table:style-name="ce33"/>
          <table:table-cell office:value-type="string" table:style-name="ce726">
            <text:p>5.0B</text:p>
          </table:table-cell>
          <table:table-cell office:value-type="percentage" office:value="0.46489999999999998" table:style-name="ce771">
            <text:p>46.49%</text:p>
          </table:table-cell>
          <table:table-cell office:value-type="percentage" office:value="0.51759999999999995" table:style-name="ce771">
            <text:p>51.76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6-04-08T00:00:00" table:style-name="ce8">
            <text:p>2026/4/8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1.7224999999999999" table:formula="of:=SUM([.G112:.I112])" table:style-name="ce218">
            <text:p>172.25%</text:p>
          </table:table-cell>
          <table:table-cell table:number-columns-repeated="16372"/>
        </table:table-row>
        <table:table-row table:style-name="ro4">
          <table:table-cell office:value-type="float" office:value="110" table:style-name="ce461">
            <text:p>110</text:p>
          </table:table-cell>
          <table:table-cell table:style-name="ce323">
            <draw:frame draw:z-index="5" draw:id="id4" draw:style-name="a4" draw:name="圖片 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2">
            <text:p>META</text:p>
          </table:table-cell>
          <table:table-cell office:value-type="string" table:style-name="ce548">
            <text:p>Llama-3.1-8B</text:p>
          </table:table-cell>
          <table:table-cell office:value-type="string" table:style-name="ce33">
            <text:p>8B</text:p>
          </table:table-cell>
          <table:table-cell office:value-type="string" table:style-name="ce727">
            <text:p>8.0B</text:p>
          </table:table-cell>
          <table:table-cell office:value-type="percentage" office:value="0.4703" table:style-name="ce771">
            <text:p>47.03%</text:p>
          </table:table-cell>
          <table:table-cell office:value-type="percentage" office:value="0.40899999999999997" table:style-name="ce771">
            <text:p>40.90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4-07-23T00:00:00" table:style-name="ce8">
            <text:p>2024/7/23</text:p>
          </table:table-cell>
          <table:table-cell office:value-type="percentage" office:value="1.7193000000000001" table:formula="of:=SUM([.G113:.I113])" table:style-name="ce218">
            <text:p>171.93%</text:p>
          </table:table-cell>
          <table:table-cell table:number-columns-repeated="16372"/>
        </table:table-row>
        <table:table-row table:style-name="ro4">
          <table:table-cell office:value-type="float" office:value="111" table:style-name="ce461">
            <text:p>111</text:p>
          </table:table-cell>
          <table:table-cell table:style-name="ce323">
            <draw:frame draw:z-index="92" draw:id="id91" draw:style-name="a91" draw:name="圖片 9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2">
            <text:p>NVIDIA</text:p>
          </table:table-cell>
          <table:table-cell office:value-type="string" table:style-name="ce548">
            <text:p>Nemotron-Cascade-8B-Thinking</text:p>
          </table:table-cell>
          <table:table-cell table:style-name="ce33"/>
          <table:table-cell office:value-type="string" table:style-name="ce727">
            <text:p>8.0B</text:p>
          </table:table-cell>
          <table:table-cell office:value-type="percentage" office:value="0.57079999999999997" table:style-name="ce771">
            <text:p>57.08%</text:p>
          </table:table-cell>
          <table:table-cell office:value-type="percentage" office:value="0.50800000000000001" table:style-name="ce771">
            <text:p>50.80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6-01-27T00:00:00" table:style-name="ce8">
            <text:p>2026/1/27</text:p>
          </table:table-cell>
          <table:table-cell office:value-type="date" office:date-value="2025-12-08T00:00:00" table:style-name="ce8">
            <text:p>2025/12/8</text:p>
          </table:table-cell>
          <table:table-cell office:value-type="percentage" office:value="1.7187999999999999" table:formula="of:=SUM([.G114:.I114])" table:style-name="ce218">
            <text:p>171.88%</text:p>
          </table:table-cell>
          <table:table-cell table:number-columns-repeated="16372"/>
        </table:table-row>
        <table:table-row table:style-name="ro4">
          <table:table-cell office:value-type="float" office:value="112" table:style-name="ce462">
            <text:p>112</text:p>
          </table:table-cell>
          <table:table-cell table:style-name="ce325">
            <draw:frame draw:z-index="25" draw:id="id24" draw:style-name="a24" draw:name="圖片 26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3">
            <text:p>阿里巴巴</text:p>
          </table:table-cell>
          <table:table-cell office:value-type="string" table:style-name="ce517">
            <text:p>QwQ</text:p>
          </table:table-cell>
          <table:table-cell office:value-type="string" table:style-name="ce34">
            <text:p>32B</text:p>
          </table:table-cell>
          <table:table-cell office:value-type="string" table:style-name="ce728">
            <text:p>32.0B</text:p>
          </table:table-cell>
          <table:table-cell office:value-type="percentage" office:value="0.65300000000000002" table:style-name="ce773">
            <text:p>65.30%</text:p>
          </table:table-cell>
          <table:table-cell office:value-type="percentage" office:value="0.52400000000000002" table:style-name="ce773">
            <text:p>52.4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09-15T00:00:00" table:style-name="ce14">
            <text:p>2025/9/15</text:p>
          </table:table-cell>
          <table:table-cell office:value-type="date" office:date-value="2025-03-05T00:00:00" table:style-name="ce14">
            <text:p>2025/3/5</text:p>
          </table:table-cell>
          <table:table-cell office:value-type="percentage" office:value="1.7170000000000001" table:formula="of:=SUM([.G115:.I115])" table:style-name="ce218">
            <text:p>171.70%</text:p>
          </table:table-cell>
          <table:table-cell table:number-columns-repeated="16372"/>
        </table:table-row>
        <table:table-row table:style-name="ro4">
          <table:table-cell office:value-type="float" office:value="113" table:style-name="ce462">
            <text:p>113</text:p>
          </table:table-cell>
          <table:table-cell table:style-name="ce325">
            <draw:frame draw:z-index="160" draw:id="id159" draw:style-name="a159" draw:name="圖片 165" svg:x="0in" svg:y="0in" svg:width="0.21738in" svg:height="0.2256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3">
            <text:p>OpenBMB</text:p>
          </table:table-cell>
          <table:table-cell office:value-type="string" table:style-name="ce517">
            <text:p>MiniCPM-V-4.6</text:p>
          </table:table-cell>
          <table:table-cell table:style-name="ce34"/>
          <table:table-cell office:value-type="string" table:style-name="ce729">
            <text:p>1.0B</text:p>
          </table:table-cell>
          <table:table-cell office:value-type="percentage" office:value="0.49299999999999999" table:style-name="ce773">
            <text:p>49.30%</text:p>
          </table:table-cell>
          <table:table-cell office:value-type="percentage" office:value="0.54310000000000003" table:style-name="ce773">
            <text:p>54.31%</text:p>
          </table:table-cell>
          <table:table-cell office:value-type="percentage" office:value="0.68" table:style-name="ce773">
            <text:p>68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6-05-11T00:00:00" table:style-name="ce14">
            <text:p>2026/5/11</text:p>
          </table:table-cell>
          <table:table-cell office:value-type="percentage" office:value="1.7161" table:formula="of:=SUM([.G116:.I116])" table:style-name="ce218">
            <text:p>171.61%</text:p>
          </table:table-cell>
          <table:table-cell table:number-columns-repeated="16372"/>
        </table:table-row>
        <table:table-row table:style-name="ro4">
          <table:table-cell office:value-type="float" office:value="114" table:style-name="ce463">
            <text:p>114</text:p>
          </table:table-cell>
          <table:table-cell table:style-name="ce323">
            <draw:frame draw:z-index="6" draw:id="id5" draw:style-name="a5" draw:name="圖片 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4">
            <text:p>Google</text:p>
          </table:table-cell>
          <table:table-cell office:value-type="string" table:style-name="ce518">
            <text:p>Gemma-3-12b-it</text:p>
          </table:table-cell>
          <table:table-cell office:value-type="string" table:style-name="ce33">
            <text:p>12B</text:p>
          </table:table-cell>
          <table:table-cell office:value-type="string" table:style-name="ce730">
            <text:p>12.0B</text:p>
          </table:table-cell>
          <table:table-cell office:value-type="percentage" office:value="0.5232" table:style-name="ce771">
            <text:p>52.32%</text:p>
          </table:table-cell>
          <table:table-cell office:value-type="percentage" office:value="0.49199999999999999" table:style-name="ce771">
            <text:p>49.20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3-12T00:00:00" table:style-name="ce8">
            <text:p>2025/3/12</text:p>
          </table:table-cell>
          <table:table-cell office:value-type="percentage" office:value="1.6952000000000003" table:formula="of:=SUM([.G117:.I117])" table:style-name="ce218">
            <text:p>169.52%</text:p>
          </table:table-cell>
          <table:table-cell table:number-columns-repeated="16372"/>
        </table:table-row>
        <table:table-row table:style-name="ro4">
          <table:table-cell office:value-type="float" office:value="115" table:style-name="ce463">
            <text:p>115</text:p>
          </table:table-cell>
          <table:table-cell table:style-name="ce323">
            <draw:frame draw:z-index="60" draw:id="id59" draw:style-name="a59" draw:name="圖片 6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4">
            <text:p>Anthropic</text:p>
          </table:table-cell>
          <table:table-cell office:value-type="string" table:style-name="ce518">
            <text:p>Claude-3.5-Haiku</text:p>
          </table:table-cell>
          <table:table-cell office:value-type="string" table:style-name="ce32">
            <text:p>&gt;<text:span text:style-name="T3">8B</text:span></text:p>
          </table:table-cell>
          <table:table-cell office:value-type="string" table:style-name="ce731">
            <text:p>&gt;<text:span text:style-name="T3">8.0B</text:span></text:p>
          </table:table-cell>
          <table:table-cell office:value-type="percentage" office:value="0.4335" table:style-name="ce771">
            <text:p>43.35%</text:p>
          </table:table-cell>
          <table:table-cell office:value-type="percentage" office:value="0.45369999999999999" table:style-name="ce771">
            <text:p>45.37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4-10-22T00:00:00" table:style-name="ce8">
            <text:p>2024/10/22</text:p>
          </table:table-cell>
          <table:table-cell office:value-type="percentage" office:value="1.6872" table:formula="of:=SUM([.G118:.I118])" table:style-name="ce218">
            <text:p>168.72%</text:p>
          </table:table-cell>
          <table:table-cell table:number-columns-repeated="16372"/>
        </table:table-row>
        <table:table-row table:style-name="ro4">
          <table:table-cell office:value-type="float" office:value="116" table:style-name="ce464">
            <text:p>116</text:p>
          </table:table-cell>
          <table:table-cell table:style-name="ce325">
            <draw:frame draw:z-index="26" draw:id="id25" draw:style-name="a25" draw:name="圖片 27" svg:x="0in" svg:y="0in" svg:width="0.22351in" svg:height="0.2314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5">
            <text:p>商汤科技</text:p>
          </table:table-cell>
          <table:table-cell office:value-type="string" table:style-name="ce519">
            <text:p>internlm2.5-7b-chat</text:p>
          </table:table-cell>
          <table:table-cell office:value-type="string" table:style-name="ce34">
            <text:p>7B</text:p>
          </table:table-cell>
          <table:table-cell office:value-type="string" table:style-name="ce732">
            <text:p>7.0B</text:p>
          </table:table-cell>
          <table:table-cell office:value-type="percentage" office:value="0.55889999999999995" table:style-name="ce773">
            <text:p>55.89%</text:p>
          </table:table-cell>
          <table:table-cell office:value-type="percentage" office:value="0.42809999999999998" table:style-name="ce773">
            <text:p>42.81%</text:p>
          </table:table-cell>
          <table:table-cell office:value-type="percentage" office:value="0.7" table:style-name="ce773">
            <text:p>70.00%</text:p>
          </table:table-cell>
          <table:table-cell office:value-type="date" office:date-value="2025-09-04T00:00:00" table:style-name="ce14">
            <text:p>2025/9/4</text:p>
          </table:table-cell>
          <table:table-cell office:value-type="date" office:date-value="2024-06-27T00:00:00" table:style-name="ce14">
            <text:p>2024/6/27</text:p>
          </table:table-cell>
          <table:table-cell office:value-type="percentage" office:value="1.6869999999999998" table:formula="of:=SUM([.G119:.I119])" table:style-name="ce218">
            <text:p>168.70%</text:p>
          </table:table-cell>
          <table:table-cell table:number-columns-repeated="16372"/>
        </table:table-row>
        <table:table-row table:style-name="ro4">
          <table:table-cell office:value-type="float" office:value="117" table:style-name="ce465">
            <text:p>117</text:p>
          </table:table-cell>
          <table:table-cell table:style-name="ce325">
            <draw:frame draw:z-index="27" draw:id="id26" draw:style-name="a26" draw:name="圖片 28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6">
            <text:p>OpenBMB</text:p>
          </table:table-cell>
          <table:table-cell office:value-type="string" table:style-name="ce520">
            <text:p>MiniCPM4</text:p>
          </table:table-cell>
          <table:table-cell office:value-type="string" table:style-name="ce34">
            <text:p>8.19B</text:p>
          </table:table-cell>
          <table:table-cell office:value-type="string" table:style-name="ce733">
            <text:p>8.2B</text:p>
          </table:table-cell>
          <table:table-cell office:value-type="percentage" office:value="0.65300000000000002" table:style-name="ce773">
            <text:p>65.30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6-05T00:00:00" table:style-name="ce14">
            <text:p>2025/6/5</text:p>
          </table:table-cell>
          <table:table-cell office:value-type="percentage" office:value="1.6858" table:formula="of:=SUM([.G120:.I120])" table:style-name="ce218">
            <text:p>168.58%</text:p>
          </table:table-cell>
          <table:table-cell table:number-columns-repeated="16372"/>
        </table:table-row>
        <table:table-row table:style-name="ro4">
          <table:table-cell office:value-type="float" office:value="118" table:style-name="ce466">
            <text:p>118</text:p>
          </table:table-cell>
          <table:table-cell table:style-name="ce323">
            <draw:frame draw:z-index="7" draw:id="id6" draw:style-name="a6" draw:name="圖片 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7">
            <text:p>Google</text:p>
          </table:table-cell>
          <table:table-cell office:value-type="string" table:style-name="ce521">
            <text:p>Gemma-3n-E4B-it</text:p>
          </table:table-cell>
          <table:table-cell office:value-type="string" table:style-name="ce33">
            <text:p>8.39B</text:p>
          </table:table-cell>
          <table:table-cell office:value-type="string" table:style-name="ce734">
            <text:p>8.4B</text:p>
          </table:table-cell>
          <table:table-cell office:value-type="percentage" office:value="0.45190000000000002" table:style-name="ce771">
            <text:p>45.19%</text:p>
          </table:table-cell>
          <table:table-cell office:value-type="percentage" office:value="0.43130000000000002" table:style-name="ce771">
            <text:p>43.13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6-26T00:00:00" table:style-name="ce8">
            <text:p>2025/6/26</text:p>
          </table:table-cell>
          <table:table-cell office:value-type="percentage" office:value="1.6832" table:formula="of:=SUM([.G121:.I121])" table:style-name="ce218">
            <text:p>168.32%</text:p>
          </table:table-cell>
          <table:table-cell table:number-columns-repeated="16372"/>
        </table:table-row>
        <table:table-row table:style-name="ro4">
          <table:table-cell office:value-type="float" office:value="119" table:style-name="ce465">
            <text:p>119</text:p>
          </table:table-cell>
          <table:table-cell table:style-name="ce325">
            <draw:frame draw:z-index="28" draw:id="id27" draw:style-name="a27" draw:name="圖片 2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6">
            <text:p>智譜AI</text:p>
          </table:table-cell>
          <table:table-cell office:value-type="string" table:style-name="ce520">
            <text:p>GLM-4-32B-0414</text:p>
          </table:table-cell>
          <table:table-cell office:value-type="string" table:style-name="ce34">
            <text:p>32B</text:p>
          </table:table-cell>
          <table:table-cell office:value-type="string" table:style-name="ce733">
            <text:p>32.0B</text:p>
          </table:table-cell>
          <table:table-cell office:value-type="percentage" office:value="0.52539999999999998" table:style-name="ce773">
            <text:p>52.54%</text:p>
          </table:table-cell>
          <table:table-cell office:value-type="percentage" office:value="0.35139999999999999" table:style-name="ce773">
            <text:p>35.14%</text:p>
          </table:table-cell>
          <table:table-cell office:value-type="percentage" office:value="0.8" table:style-name="ce773">
            <text:p>8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4-06-04T00:00:00" table:style-name="ce14">
            <text:p>2024/6/4</text:p>
          </table:table-cell>
          <table:table-cell office:value-type="percentage" office:value="1.6768000000000001" table:formula="of:=SUM([.G122:.I122])" table:style-name="ce218">
            <text:p>167.68%</text:p>
          </table:table-cell>
          <table:table-cell table:number-columns-repeated="16372"/>
        </table:table-row>
        <table:table-row table:style-name="ro4">
          <table:table-cell office:value-type="float" office:value="120" table:style-name="ce467">
            <text:p>120</text:p>
          </table:table-cell>
          <table:table-cell table:style-name="ce325">
            <draw:frame draw:z-index="29" draw:id="id28" draw:style-name="a28" draw:name="圖片 3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8">
            <text:p>阿里巴巴</text:p>
          </table:table-cell>
          <table:table-cell office:value-type="string" table:style-name="ce522">
            <text:p>Qwen3-8B</text:p>
          </table:table-cell>
          <table:table-cell office:value-type="string" table:style-name="ce34">
            <text:p>8B</text:p>
          </table:table-cell>
          <table:table-cell office:value-type="string" table:style-name="ce735">
            <text:p>8.0B</text:p>
          </table:table-cell>
          <table:table-cell office:value-type="percentage" office:value="0.63460000000000005" table:style-name="ce773">
            <text:p>63.46%</text:p>
          </table:table-cell>
          <table:table-cell office:value-type="percentage" office:value="0.51439999999999997" table:style-name="ce773">
            <text:p>51.44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28T00:00:00" table:style-name="ce14">
            <text:p>2025/4/28</text:p>
          </table:table-cell>
          <table:table-cell office:value-type="percentage" office:value="1.669" table:formula="of:=SUM([.G123:.I123])" table:style-name="ce218">
            <text:p>166.90%</text:p>
          </table:table-cell>
          <table:table-cell table:number-columns-repeated="16372"/>
        </table:table-row>
        <table:table-row table:style-name="ro4">
          <table:table-cell office:value-type="float" office:value="121" table:style-name="ce468">
            <text:p>121</text:p>
          </table:table-cell>
          <table:table-cell table:style-name="ce323">
            <draw:frame draw:z-index="78" draw:id="id77" draw:style-name="a77" draw:name="圖片 83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9">
            <text:p>NVIDIA</text:p>
          </table:table-cell>
          <table:table-cell office:value-type="string" table:style-name="ce523">
            <text:p>Nemotron-3-Nano-30B-A3B</text:p>
          </table:table-cell>
          <table:table-cell office:value-type="string" table:style-name="ce33">
            <text:p>32B</text:p>
          </table:table-cell>
          <table:table-cell office:value-type="string" table:style-name="ce736">
            <text:p>32.0B</text:p>
          </table:table-cell>
          <table:table-cell office:value-type="percentage" office:value="0.49619999999999997" table:style-name="ce771">
            <text:p>49.62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12-22T00:00:00" table:style-name="ce8">
            <text:p>2025/12/22</text:p>
          </table:table-cell>
          <table:table-cell office:value-type="date" office:date-value="2025-12-03T00:00:00" table:style-name="ce8">
            <text:p>2025/12/3</text:p>
          </table:table-cell>
          <table:table-cell office:value-type="percentage" office:value="1.6577999999999999" table:formula="of:=SUM([.G124:.I124])" table:style-name="ce218">
            <text:p>165.78%</text:p>
          </table:table-cell>
          <table:table-cell table:number-columns-repeated="16372"/>
        </table:table-row>
        <table:table-row table:style-name="ro4">
          <table:table-cell office:value-type="float" office:value="122" table:style-name="ce469">
            <text:p>122</text:p>
          </table:table-cell>
          <table:table-cell table:style-name="ce325">
            <draw:frame draw:z-index="30" draw:id="id29" draw:style-name="a29" draw:name="圖片 31" svg:x="0in" svg:y="0in" svg:width="0.22351in" svg:height="0.2314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0">
            <text:p>阿里巴巴</text:p>
          </table:table-cell>
          <table:table-cell office:value-type="string" table:style-name="ce524">
            <text:p>Qwen3-4B-Instruct-2507</text:p>
          </table:table-cell>
          <table:table-cell office:value-type="string" table:style-name="ce34">
            <text:p>4.02B</text:p>
          </table:table-cell>
          <table:table-cell office:value-type="string" table:style-name="ce737">
            <text:p>4.0B</text:p>
          </table:table-cell>
          <table:table-cell office:value-type="percentage" office:value="0.6119" table:style-name="ce773">
            <text:p>61.19%</text:p>
          </table:table-cell>
          <table:table-cell office:value-type="percentage" office:value="0.50480000000000003" table:style-name="ce773">
            <text:p>50.48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10-20T00:00:00" table:style-name="ce14">
            <text:p>2025/10/20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6567000000000001" table:formula="of:=SUM([.G125:.I125])" table:style-name="ce218">
            <text:p>165.67%</text:p>
          </table:table-cell>
          <table:table-cell table:number-columns-repeated="16372"/>
        </table:table-row>
        <table:table-row table:style-name="ro4">
          <table:table-cell office:value-type="float" office:value="123" table:style-name="ce470">
            <text:p>123</text:p>
          </table:table-cell>
          <table:table-cell table:style-name="ce325">
            <draw:frame draw:z-index="137" draw:id="id136" draw:style-name="a136" draw:name="圖片 146" svg:x="0in" svg:y="0in" svg:width="0.21792in" svg:height="0.2256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1">
            <text:p>上海人工智能實驗室</text:p>
          </table:table-cell>
          <table:table-cell office:value-type="string" table:style-name="ce525">
            <text:p>Intern-S1-mini</text:p>
          </table:table-cell>
          <table:table-cell table:style-name="ce34"/>
          <table:table-cell office:value-type="string" table:style-name="ce738">
            <text:p>9.0B</text:p>
          </table:table-cell>
          <table:table-cell office:value-type="percentage" office:value="0.47239999999999999" table:style-name="ce773">
            <text:p>47.24%</text:p>
          </table:table-cell>
          <table:table-cell office:value-type="percentage" office:value="0.63900000000000001" table:style-name="ce773">
            <text:p>63.9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09T00:00:00" table:style-name="ce14">
            <text:p>2026/6/9</text:p>
          </table:table-cell>
          <table:table-cell office:value-type="date" office:date-value="2025-08-18T00:00:00" table:style-name="ce14">
            <text:p>2025/8/18</text:p>
          </table:table-cell>
          <table:table-cell office:value-type="percentage" office:value="1.6514" table:formula="of:=SUM([.G126:.I126])" table:style-name="ce218">
            <text:p>165.14%</text:p>
          </table:table-cell>
          <table:table-cell table:number-columns-repeated="16372"/>
        </table:table-row>
        <table:table-row table:style-name="ro4">
          <table:table-cell office:value-type="float" office:value="124" table:style-name="ce471">
            <text:p>124</text:p>
          </table:table-cell>
          <table:table-cell table:style-name="ce323">
            <draw:frame draw:z-index="133" draw:id="id132" draw:style-name="a132" draw:name="圖片 141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2">
            <text:p>IBM</text:p>
          </table:table-cell>
          <table:table-cell office:value-type="string" table:style-name="ce526">
            <text:p>granite-4.1-8b</text:p>
          </table:table-cell>
          <table:table-cell table:style-name="ce33"/>
          <table:table-cell office:value-type="string" table:style-name="ce739">
            <text:p>9.0B</text:p>
          </table:table-cell>
          <table:table-cell office:value-type="percentage" office:value="0.43030000000000002" table:style-name="ce771">
            <text:p>43.03%</text:p>
          </table:table-cell>
          <table:table-cell office:value-type="percentage" office:value="0.41849999999999998" table:style-name="ce771">
            <text:p>41.85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6T00:00:00" table:style-name="ce8">
            <text:p>2026/5/26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6488" table:formula="of:=SUM([.G127:.I127])" table:style-name="ce218">
            <text:p>164.88%</text:p>
          </table:table-cell>
          <table:table-cell table:number-columns-repeated="16372"/>
        </table:table-row>
        <table:table-row table:style-name="ro4">
          <table:table-cell office:value-type="float" office:value="125" table:style-name="ce471">
            <text:p>125</text:p>
          </table:table-cell>
          <table:table-cell table:style-name="ce323">
            <draw:frame draw:z-index="147" draw:id="id146" draw:style-name="a146" draw:name="圖片 15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2">
            <text:p>NVIDIA</text:p>
          </table:table-cell>
          <table:table-cell office:value-type="string" table:style-name="ce526">
            <text:p>Nemotron-3-Nano-4B</text:p>
          </table:table-cell>
          <table:table-cell table:style-name="ce33"/>
          <table:table-cell office:value-type="string" table:style-name="ce739">
            <text:p>4.0B</text:p>
          </table:table-cell>
          <table:table-cell office:value-type="percentage" office:value="0.47349999999999998" table:style-name="ce771">
            <text:p>47.35%</text:p>
          </table:table-cell>
          <table:table-cell office:value-type="percentage" office:value="0.44729999999999998" table:style-name="ce771">
            <text:p>44.73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09T00:00:00" table:style-name="ce8">
            <text:p>2026/7/9</text:p>
          </table:table-cell>
          <table:table-cell office:value-type="date" office:date-value="2026-03-07T00:00:00" table:style-name="ce8">
            <text:p>2026/3/7</text:p>
          </table:table-cell>
          <table:table-cell office:value-type="percentage" office:value="1.6408" table:formula="of:=SUM([.G128:.I128])" table:style-name="ce218">
            <text:p>164.08%</text:p>
          </table:table-cell>
          <table:table-cell table:number-columns-repeated="16372"/>
        </table:table-row>
        <table:table-row table:style-name="ro4">
          <table:table-cell office:value-type="float" office:value="126" table:style-name="ce472">
            <text:p>126</text:p>
          </table:table-cell>
          <table:table-cell table:style-name="ce327">
            <draw:frame draw:z-index="88" draw:id="id87" draw:style-name="a87" draw:name="圖片 93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33">
            <text:p>Mistral</text:p>
          </table:table-cell>
          <table:table-cell office:value-type="string" table:style-name="ce527">
            <text:p>Ministral-3-14B-Instruct-2512</text:p>
          </table:table-cell>
          <table:table-cell table:style-name="ce35"/>
          <table:table-cell office:value-type="string" table:style-name="ce740">
            <text:p>14.0B</text:p>
          </table:table-cell>
          <table:table-cell office:value-type="percentage" office:value="0.52" table:style-name="ce774">
            <text:p>52.00%</text:p>
          </table:table-cell>
          <table:table-cell office:value-type="percentage" office:value="0.47599999999999998" table:style-name="ce774">
            <text:p>47.60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1-16T00:00:00" table:style-name="ce26">
            <text:p>2026/1/16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6360000000000001" table:formula="of:=SUM([.G129:.I129])" table:style-name="ce218">
            <text:p>163.60%</text:p>
          </table:table-cell>
          <table:table-cell table:number-columns-repeated="16372"/>
        </table:table-row>
        <table:table-row table:style-name="ro4">
          <table:table-cell office:value-type="float" office:value="127" table:style-name="ce453">
            <text:p>127</text:p>
          </table:table-cell>
          <table:table-cell table:style-name="ce327">
            <draw:frame draw:z-index="87" draw:id="id86" draw:style-name="a86" draw:name="圖片 92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34">
            <text:p>Mistral</text:p>
          </table:table-cell>
          <table:table-cell office:value-type="string" table:style-name="ce528">
            <text:p>Ministral-3-8B-Instruct-2512</text:p>
          </table:table-cell>
          <table:table-cell table:style-name="ce35"/>
          <table:table-cell office:value-type="string" table:style-name="ce741">
            <text:p>9.0B</text:p>
          </table:table-cell>
          <table:table-cell office:value-type="percentage" office:value="0.53620000000000001" table:style-name="ce774">
            <text:p>53.62%</text:p>
          </table:table-cell>
          <table:table-cell office:value-type="percentage" office:value="0.38979999999999998" table:style-name="ce774">
            <text:p>38.98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14T00:00:00" table:style-name="ce26">
            <text:p>2026/1/14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6259999999999999" table:formula="of:=SUM([.G130:.I130])" table:style-name="ce218">
            <text:p>162.60%</text:p>
          </table:table-cell>
          <table:table-cell table:number-columns-repeated="16372"/>
        </table:table-row>
        <table:table-row table:style-name="ro4">
          <table:table-cell office:value-type="float" office:value="128" table:style-name="ce454">
            <text:p>128</text:p>
          </table:table-cell>
          <table:table-cell table:style-name="ce323">
            <draw:frame draw:z-index="132" draw:id="id131" draw:style-name="a131" draw:name="圖片 14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5">
            <text:p>IBM</text:p>
          </table:table-cell>
          <table:table-cell office:value-type="string" table:style-name="ce529">
            <text:p>granite-4.1-3b</text:p>
          </table:table-cell>
          <table:table-cell table:style-name="ce33"/>
          <table:table-cell office:value-type="string" table:style-name="ce742">
            <text:p>3.0B</text:p>
          </table:table-cell>
          <table:table-cell office:value-type="percentage" office:value="0.44429999999999997" table:style-name="ce771">
            <text:p>44.43%</text:p>
          </table:table-cell>
          <table:table-cell office:value-type="percentage" office:value="0.35780000000000001" table:style-name="ce771">
            <text:p>35.78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6-05-25T00:00:00" table:style-name="ce8">
            <text:p>2026/5/25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6221000000000001" table:formula="of:=SUM([.G131:.I131])" table:style-name="ce218">
            <text:p>162.21%</text:p>
          </table:table-cell>
          <table:table-cell table:number-columns-repeated="16372"/>
        </table:table-row>
        <table:table-row table:style-name="ro4">
          <table:table-cell office:value-type="float" office:value="129" table:style-name="ce455">
            <text:p>129</text:p>
          </table:table-cell>
          <table:table-cell table:style-name="ce325">
            <draw:frame draw:z-index="79" draw:id="id78" draw:style-name="a78" draw:name="圖片 84" svg:x="0in" svg:y="0in" svg:width="0.21412in" svg:height="0.221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6">
            <text:p>阿里巴巴</text:p>
          </table:table-cell>
          <table:table-cell office:value-type="string" table:style-name="ce530">
            <text:p>Qwen3-VL-2B-Instruct</text:p>
          </table:table-cell>
          <table:table-cell office:value-type="string" table:style-name="ce34">
            <text:p>2B</text:p>
          </table:table-cell>
          <table:table-cell office:value-type="string" table:style-name="ce743">
            <text:p>2.0B</text:p>
          </table:table-cell>
          <table:table-cell office:value-type="percentage" office:value="0.4551" table:style-name="ce773">
            <text:p>45.51%</text:p>
          </table:table-cell>
          <table:table-cell office:value-type="percentage" office:value="0.51759999999999995" table:style-name="ce773">
            <text:p>51.76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5-12-29T00:00:00" table:style-name="ce14">
            <text:p>2025/12/29</text:p>
          </table:table-cell>
          <table:table-cell office:value-type="date" office:date-value="2025-10-19T00:00:00" table:style-name="ce14">
            <text:p>2025/10/19</text:p>
          </table:table-cell>
          <table:table-cell office:value-type="percentage" office:value="1.6126999999999998" table:formula="of:=SUM([.G132:.I132])" table:style-name="ce218">
            <text:p>161.27%</text:p>
          </table:table-cell>
          <table:table-cell table:number-columns-repeated="16372"/>
        </table:table-row>
        <table:table-row table:style-name="ro4">
          <table:table-cell office:value-type="float" office:value="130" table:style-name="ce456">
            <text:p>130</text:p>
          </table:table-cell>
          <table:table-cell table:style-name="ce323">
            <draw:frame draw:z-index="175" draw:id="id174" draw:style-name="a174" draw:name="圖片 17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7">
            <text:p>LiquidAI</text:p>
          </table:table-cell>
          <table:table-cell office:value-type="string" table:style-name="ce531">
            <text:p>LFM2.5-2.6B</text:p>
          </table:table-cell>
          <table:table-cell table:style-name="ce33"/>
          <table:table-cell office:value-type="string" table:style-name="ce744">
            <text:p>3.0B</text:p>
          </table:table-cell>
          <table:table-cell office:value-type="percentage" office:value="0.42049999999999998" table:style-name="ce771">
            <text:p>42.05%</text:p>
          </table:table-cell>
          <table:table-cell office:value-type="percentage" office:value="0.41849999999999998" table:style-name="ce771">
            <text:p>41.85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6-08-18T00:00:00" table:style-name="ce8">
            <text:p>2026/8/18</text:p>
          </table:table-cell>
          <table:table-cell office:value-type="date" office:date-value="2026-08-04T00:00:00" table:style-name="ce8">
            <text:p>2026/8/4</text:p>
          </table:table-cell>
          <table:table-cell office:value-type="percentage" office:value="1.599" table:formula="of:=SUM([.G133:.I133])" table:style-name="ce218">
            <text:p>159.90%</text:p>
          </table:table-cell>
          <table:table-cell table:number-columns-repeated="16372"/>
        </table:table-row>
        <table:table-row table:style-name="ro4">
          <table:table-cell office:value-type="float" office:value="131" table:style-name="ce457">
            <text:p>131</text:p>
          </table:table-cell>
          <table:table-cell table:style-name="ce323">
            <draw:frame draw:z-index="93" draw:id="id92" draw:style-name="a92" draw:name="圖片 9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8">
            <text:p>NVIDIA</text:p>
          </table:table-cell>
          <table:table-cell office:value-type="string" table:style-name="ce532">
            <text:p>Nemotron-Cascade-14B-Thinking</text:p>
          </table:table-cell>
          <table:table-cell table:style-name="ce33"/>
          <table:table-cell office:value-type="string" table:style-name="ce745">
            <text:p>15.0B</text:p>
          </table:table-cell>
          <table:table-cell office:value-type="percentage" office:value="0.62160000000000004" table:style-name="ce771">
            <text:p>62.16%</text:p>
          </table:table-cell>
          <table:table-cell office:value-type="percentage" office:value="0.46970000000000001" table:style-name="ce771">
            <text:p>46.97%</text:p>
          </table:table-cell>
          <table:table-cell office:value-type="percentage" office:value="0.48" table:style-name="ce771">
            <text:p>48.00%</text:p>
          </table:table-cell>
          <table:table-cell office:value-type="date" office:date-value="2026-01-29T00:00:00" table:style-name="ce8">
            <text:p>2026/1/29</text:p>
          </table:table-cell>
          <table:table-cell office:value-type="date" office:date-value="2025-12-08T00:00:00" table:style-name="ce8">
            <text:p>2025/12/8</text:p>
          </table:table-cell>
          <table:table-cell office:value-type="percentage" office:value="1.5712999999999999" table:formula="of:=SUM([.G134:.I134])" table:style-name="ce218">
            <text:p>157.13%</text:p>
          </table:table-cell>
          <table:table-cell table:number-columns-repeated="16372"/>
        </table:table-row>
        <table:table-row table:style-name="ro4">
          <table:table-cell office:value-type="float" office:value="132" table:style-name="ce458">
            <text:p>132</text:p>
          </table:table-cell>
          <table:table-cell table:style-name="ce323">
            <draw:frame draw:z-index="174" draw:id="id173" draw:style-name="a173" draw:name="圖片 17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9">
            <text:p>LiquidAI</text:p>
          </table:table-cell>
          <table:table-cell office:value-type="string" table:style-name="ce533">
            <text:p>LFM2.5-8B-A1B</text:p>
          </table:table-cell>
          <table:table-cell table:style-name="ce33"/>
          <table:table-cell office:value-type="string" table:style-name="ce746">
            <text:p>8.0B</text:p>
          </table:table-cell>
          <table:table-cell office:value-type="percentage" office:value="0.40649999999999997" table:style-name="ce771">
            <text:p>40.65%</text:p>
          </table:table-cell>
          <table:table-cell office:value-type="percentage" office:value="0.42809999999999998" table:style-name="ce771">
            <text:p>42.8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8-20T00:00:00" table:style-name="ce8">
            <text:p>2026/8/20</text:p>
          </table:table-cell>
          <table:table-cell office:value-type="date" office:date-value="2026-05-28T00:00:00" table:style-name="ce8">
            <text:p>2026/5/28</text:p>
          </table:table-cell>
          <table:table-cell office:value-type="percentage" office:value="1.5546" table:formula="of:=SUM([.G135:.I135])" table:style-name="ce218">
            <text:p>155.46%</text:p>
          </table:table-cell>
          <table:table-cell table:number-columns-repeated="16372"/>
        </table:table-row>
        <table:table-row table:style-name="ro4">
          <table:table-cell office:value-type="float" office:value="133" table:style-name="ce459">
            <text:p>133</text:p>
          </table:table-cell>
          <table:table-cell table:style-name="ce323">
            <draw:frame draw:z-index="8" draw:id="id7" draw:style-name="a7" draw:name="圖片 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0">
            <text:p>Microsoft</text:p>
          </table:table-cell>
          <table:table-cell office:value-type="string" table:style-name="ce534">
            <text:p>phi-4-mini-instruct</text:p>
          </table:table-cell>
          <table:table-cell office:value-type="string" table:style-name="ce33">
            <text:p>4B</text:p>
          </table:table-cell>
          <table:table-cell office:value-type="string" table:style-name="ce755">
            <text:p>4.0B</text:p>
          </table:table-cell>
          <table:table-cell office:value-type="percentage" office:value="0.38700000000000001" table:style-name="ce771">
            <text:p>38.70%</text:p>
          </table:table-cell>
          <table:table-cell office:value-type="percentage" office:value="0.34189999999999998" table:style-name="ce771">
            <text:p>34.19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5-11-13T00:00:00" table:style-name="ce8">
            <text:p>2025/11/13</text:p>
          </table:table-cell>
          <table:table-cell office:value-type="date" office:date-value="2025-02-19T00:00:00" table:style-name="ce8">
            <text:p>2025/2/19</text:p>
          </table:table-cell>
          <table:table-cell office:value-type="percentage" office:value="1.5488999999999999" table:formula="of:=SUM([.G136:.I136])" table:style-name="ce218">
            <text:p>154.89%</text:p>
          </table:table-cell>
          <table:table-cell table:number-columns-repeated="16372"/>
        </table:table-row>
        <table:table-row table:style-name="ro4">
          <table:table-cell office:value-type="float" office:value="134" table:style-name="ce473">
            <text:p>134</text:p>
          </table:table-cell>
          <table:table-cell table:style-name="ce323">
            <draw:frame draw:z-index="9" draw:id="id8" draw:style-name="a8" draw:name="圖片 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31" draw:id="id30" draw:style-name="a30" draw:name="圖片 32" svg:x="0in" svg:y="0.22922in" svg:width="0.23134in" svg:height="0.225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1">
            <text:p>IBM</text:p>
          </table:table-cell>
          <table:table-cell office:value-type="string" table:style-name="ce535">
            <text:p>granite-4.0-h-small</text:p>
          </table:table-cell>
          <table:table-cell office:value-type="string" table:style-name="ce33">
            <text:p>32.2B</text:p>
          </table:table-cell>
          <table:table-cell office:value-type="string" table:style-name="ce756">
            <text:p>32.2B</text:p>
          </table:table-cell>
          <table:table-cell office:value-type="percentage" office:value="0.38919999999999999" table:style-name="ce771">
            <text:p>38.92%</text:p>
          </table:table-cell>
          <table:table-cell office:value-type="percentage" office:value="0.3962" table:style-name="ce771">
            <text:p>39.62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5-10-30T00:00:00" table:style-name="ce8">
            <text:p>2025/10/30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5253999999999999" table:formula="of:=SUM([.G137:.I137])" table:style-name="ce218">
            <text:p>152.54%</text:p>
          </table:table-cell>
          <table:table-cell table:number-columns-repeated="16372"/>
        </table:table-row>
        <table:table-row table:style-name="ro4">
          <table:table-cell office:value-type="float" office:value="135" table:style-name="ce474">
            <text:p>135</text:p>
          </table:table-cell>
          <table:table-cell table:style-name="ce325"/>
          <table:table-cell office:value-type="string" table:style-name="ce642">
            <text:p>百度</text:p>
          </table:table-cell>
          <table:table-cell office:value-type="string" table:style-name="ce536">
            <text:p>ERNIE-4.5-21B-A3B-Thinking</text:p>
          </table:table-cell>
          <table:table-cell office:value-type="string" table:style-name="ce34">
            <text:p>21.8B</text:p>
          </table:table-cell>
          <table:table-cell office:value-type="string" table:style-name="ce757">
            <text:p>21.8B</text:p>
          </table:table-cell>
          <table:table-cell office:value-type="percentage" office:value="0.56759999999999999" table:style-name="ce773">
            <text:p>56.76%</text:p>
          </table:table-cell>
          <table:table-cell office:value-type="percentage" office:value="0.43769999999999998" table:style-name="ce773">
            <text:p>43.77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19T00:00:00" table:style-name="ce14">
            <text:p>2025/9/19</text:p>
          </table:table-cell>
          <table:table-cell office:value-type="date" office:date-value="2025-09-08T00:00:00" table:style-name="ce14">
            <text:p>2025/9/8</text:p>
          </table:table-cell>
          <table:table-cell office:value-type="percentage" office:value="1.5253000000000001" table:formula="of:=SUM([.G138:.I138])" table:style-name="ce218">
            <text:p>152.53%</text:p>
          </table:table-cell>
          <table:table-cell table:number-columns-repeated="16372"/>
        </table:table-row>
        <table:table-row table:style-name="ro4">
          <table:table-cell office:value-type="float" office:value="136" table:style-name="ce474">
            <text:p>136</text:p>
          </table:table-cell>
          <table:table-cell table:style-name="ce325">
            <draw:frame draw:z-index="97" draw:id="id96" draw:style-name="a96" draw:name="圖片 102" svg:x="0in" svg:y="0in" svg:width="0.22909in" svg:height="0.2372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2">
            <text:p>阿里雲飛天實驗室</text:p>
          </table:table-cell>
          <table:table-cell office:value-type="string" table:style-name="ce536">
            <text:p>DASD-4B-Thinking</text:p>
          </table:table-cell>
          <table:table-cell table:style-name="ce34"/>
          <table:table-cell office:value-type="string" table:style-name="ce757">
            <text:p>4.0B</text:p>
          </table:table-cell>
          <table:table-cell office:value-type="percentage" office:value="0.43030000000000002" table:style-name="ce773">
            <text:p>43.03%</text:p>
          </table:table-cell>
          <table:table-cell office:value-type="percentage" office:value="0.44729999999999998" table:style-name="ce773">
            <text:p>44.73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2-10T00:00:00" table:style-name="ce14">
            <text:p>2026/2/10</text:p>
          </table:table-cell>
          <table:table-cell office:value-type="date" office:date-value="2025-12-26T00:00:00" table:style-name="ce14">
            <text:p>2025/12/26</text:p>
          </table:table-cell>
          <table:table-cell office:value-type="percentage" office:value="1.5175999999999998" table:formula="of:=SUM([.G139:.I139])" table:style-name="ce218">
            <text:p>151.76%</text:p>
          </table:table-cell>
          <table:table-cell table:number-columns-repeated="16372"/>
        </table:table-row>
        <table:table-row table:style-name="ro4">
          <table:table-cell office:value-type="float" office:value="137" table:style-name="ce475">
            <text:p>137</text:p>
          </table:table-cell>
          <table:table-cell table:style-name="ce325">
            <draw:frame draw:z-index="120" draw:id="id119" draw:style-name="a119" draw:name="圖片 127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3">
            <text:p>階躍AI</text:p>
          </table:table-cell>
          <table:table-cell office:value-type="string" table:style-name="ce537">
            <text:p>Step3-VL-10B</text:p>
          </table:table-cell>
          <table:table-cell table:style-name="ce34"/>
          <table:table-cell office:value-type="string" table:style-name="ce758">
            <text:p>10.0B</text:p>
          </table:table-cell>
          <table:table-cell office:value-type="percentage" office:value="0.47460000000000002" table:style-name="ce773">
            <text:p>47.46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6-04-22T00:00:00" table:style-name="ce14">
            <text:p>2026/4/22</text:p>
          </table:table-cell>
          <table:table-cell office:value-type="date" office:date-value="2026-01-13T00:00:00" table:style-name="ce14">
            <text:p>2026/1/13</text:p>
          </table:table-cell>
          <table:table-cell office:value-type="percentage" office:value="1.5074000000000001" table:formula="of:=SUM([.G140:.I140])" table:style-name="ce218">
            <text:p>150.74%</text:p>
          </table:table-cell>
          <table:table-cell table:number-columns-repeated="16372"/>
        </table:table-row>
        <table:table-row table:style-name="ro4">
          <table:table-cell office:value-type="float" office:value="138" table:style-name="ce476">
            <text:p>138</text:p>
          </table:table-cell>
          <table:table-cell table:style-name="ce323">
            <draw:frame draw:z-index="10" draw:id="id9" draw:style-name="a9" draw:name="圖片 10" svg:x="0in" svg:y="0.01042in" svg:width="0.22573in" svg:height="0.229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4">
            <text:p>IBM</text:p>
          </table:table-cell>
          <table:table-cell office:value-type="string" table:style-name="ce538">
            <text:p>granite-3.3-8b</text:p>
          </table:table-cell>
          <table:table-cell office:value-type="string" table:style-name="ce33">
            <text:p>8.17B</text:p>
          </table:table-cell>
          <table:table-cell office:value-type="string" table:style-name="ce759">
            <text:p>8.2B</text:p>
          </table:table-cell>
          <table:table-cell office:value-type="percentage" office:value="0.28970000000000001" table:style-name="ce771">
            <text:p>28.97%</text:p>
          </table:table-cell>
          <table:table-cell office:value-type="percentage" office:value="0.30990000000000001" table:style-name="ce771">
            <text:p>30.99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09T00:00:00" table:style-name="ce8">
            <text:p>2025/4/9</text:p>
          </table:table-cell>
          <table:table-cell office:value-type="percentage" office:value="1.4996" table:formula="of:=SUM([.G141:.I141])" table:style-name="ce218">
            <text:p>149.96%</text:p>
          </table:table-cell>
          <table:table-cell table:number-columns-repeated="16372"/>
        </table:table-row>
        <table:table-row table:style-name="ro4">
          <table:table-cell office:value-type="float" office:value="139" table:style-name="ce477">
            <text:p>139</text:p>
          </table:table-cell>
          <table:table-cell table:style-name="ce327"/>
          <table:table-cell office:value-type="string" table:style-name="ce645">
            <text:p>DavidAU</text:p>
          </table:table-cell>
          <table:table-cell office:value-type="string" table:style-name="ce539">
            <text:p>GPT-oss-20b-uncensored</text:p>
          </table:table-cell>
          <table:table-cell table:style-name="ce35"/>
          <table:table-cell office:value-type="string" table:style-name="ce760">
            <text:p>21.0B</text:p>
          </table:table-cell>
          <table:table-cell office:value-type="percentage" office:value="0.38919999999999999" table:style-name="ce774">
            <text:p>38.92%</text:p>
          </table:table-cell>
          <table:table-cell office:value-type="percentage" office:value="0.40889999999999999" table:style-name="ce774">
            <text:p>40.89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3-05T00:00:00" table:style-name="ce26">
            <text:p>2026/3/5</text:p>
          </table:table-cell>
          <table:table-cell office:value-type="date" office:date-value="2025-11-17T00:00:00" table:style-name="ce26">
            <text:p>2025/11/17</text:p>
          </table:table-cell>
          <table:table-cell office:value-type="percentage" office:value="1.4981" table:formula="of:=SUM([.G142:.I142])" table:style-name="ce218">
            <text:p>149.81%</text:p>
          </table:table-cell>
          <table:table-cell table:number-columns-repeated="16372"/>
        </table:table-row>
        <table:table-row table:style-name="ro4">
          <table:table-cell office:value-type="float" office:value="140" table:style-name="ce478">
            <text:p>140</text:p>
          </table:table-cell>
          <table:table-cell table:style-name="ce323">
            <draw:frame draw:z-index="11" draw:id="id10" draw:style-name="a10" draw:name="圖片 1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6">
            <text:p>IBM</text:p>
          </table:table-cell>
          <table:table-cell office:value-type="string" table:style-name="ce540">
            <text:p>granite-4.0-h-micro</text:p>
          </table:table-cell>
          <table:table-cell office:value-type="string" table:style-name="ce33">
            <text:p>3.19B</text:p>
          </table:table-cell>
          <table:table-cell office:value-type="string" table:style-name="ce761">
            <text:p>3.2B</text:p>
          </table:table-cell>
          <table:table-cell office:value-type="percentage" office:value="0.37840000000000001" table:style-name="ce771">
            <text:p>37.84%</text:p>
          </table:table-cell>
          <table:table-cell office:value-type="percentage" office:value="0.39939999999999998" table:style-name="ce771">
            <text:p>39.94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0-27T00:00:00" table:style-name="ce8">
            <text:p>2025/10/27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4978" table:formula="of:=SUM([.G143:.I143])" table:style-name="ce218">
            <text:p>149.78%</text:p>
          </table:table-cell>
          <table:table-cell table:number-columns-repeated="16372"/>
        </table:table-row>
        <table:table-row table:style-name="ro4">
          <table:table-cell office:value-type="float" office:value="141" table:style-name="ce479">
            <text:p>141</text:p>
          </table:table-cell>
          <table:table-cell table:style-name="ce323">
            <draw:frame draw:z-index="12" draw:id="id11" draw:style-name="a11" draw:name="圖片 12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7">
            <text:p>NVIDIA</text:p>
          </table:table-cell>
          <table:table-cell office:value-type="string" table:style-name="ce541">
            <text:p>Nemotron-Nano-9B</text:p>
          </table:table-cell>
          <table:table-cell office:value-type="string" table:style-name="ce33">
            <text:p>8.89B</text:p>
          </table:table-cell>
          <table:table-cell office:value-type="string" table:style-name="ce762">
            <text:p>8.9B</text:p>
          </table:table-cell>
          <table:table-cell office:value-type="percentage" office:value="0.4022" table:style-name="ce771">
            <text:p>40.22%</text:p>
          </table:table-cell>
          <table:table-cell office:value-type="percentage" office:value="0.37380000000000002" table:style-name="ce771">
            <text:p>37.38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09-05T00:00:00" table:style-name="ce8">
            <text:p>2025/9/5</text:p>
          </table:table-cell>
          <table:table-cell office:value-type="date" office:date-value="2025-08-12T00:00:00" table:style-name="ce8">
            <text:p>2025/8/12</text:p>
          </table:table-cell>
          <table:table-cell office:value-type="percentage" office:value="1.496" table:formula="of:=SUM([.G144:.I144])" table:style-name="ce218">
            <text:p>149.60%</text:p>
          </table:table-cell>
          <table:table-cell table:number-columns-repeated="16372"/>
        </table:table-row>
        <table:table-row table:style-name="ro4">
          <table:table-cell office:value-type="float" office:value="142" table:style-name="ce486">
            <text:p>142</text:p>
          </table:table-cell>
          <table:table-cell table:style-name="ce327">
            <draw:frame draw:z-index="94" draw:id="id93" draw:style-name="a93" draw:name="圖片 99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60">
            <text:p>dphn</text:p>
          </table:table-cell>
          <table:table-cell office:value-type="string" table:style-name="ce559">
            <text:p>Dolphin-Xgen-RL</text:p>
          </table:table-cell>
          <table:table-cell table:style-name="ce35"/>
          <table:table-cell office:value-type="string" table:style-name="ce747">
            <text:p>11.0B</text:p>
          </table:table-cell>
          <table:table-cell office:value-type="percentage" office:value="0.42380000000000001" table:style-name="ce774">
            <text:p>42.38%</text:p>
          </table:table-cell>
          <table:table-cell office:value-type="percentage" office:value="0.41849999999999998" table:style-name="ce774">
            <text:p>41.85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2-04T00:00:00" table:style-name="ce26">
            <text:p>2026/2/4</text:p>
          </table:table-cell>
          <table:table-cell office:value-type="date" office:date-value="2025-12-07T00:00:00" table:style-name="ce26">
            <text:p>2025/12/7</text:p>
          </table:table-cell>
          <table:table-cell office:value-type="percentage" office:value="1.4823" table:formula="of:=SUM([.G145:.I145])" table:style-name="ce218">
            <text:p>148.23%</text:p>
          </table:table-cell>
          <table:table-cell table:number-columns-repeated="16372"/>
        </table:table-row>
        <table:table-row table:style-name="ro4">
          <table:table-cell office:value-type="float" office:value="143" table:style-name="ce486">
            <text:p>143</text:p>
          </table:table-cell>
          <table:table-cell table:style-name="ce327">
            <draw:frame draw:z-index="86" draw:id="id85" draw:style-name="a85" draw:name="圖片 91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60">
            <text:p>Mistral</text:p>
          </table:table-cell>
          <table:table-cell office:value-type="string" table:style-name="ce559">
            <text:p>Ministral-3-3B-Instruct-2512</text:p>
          </table:table-cell>
          <table:table-cell table:style-name="ce35"/>
          <table:table-cell office:value-type="string" table:style-name="ce748">
            <text:p>4.0B</text:p>
          </table:table-cell>
          <table:table-cell office:value-type="percentage" office:value="0.39779999999999999" table:style-name="ce774">
            <text:p>39.78%</text:p>
          </table:table-cell>
          <table:table-cell office:value-type="percentage" office:value="0.38340000000000002" table:style-name="ce774">
            <text:p>38.34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12T00:00:00" table:style-name="ce26">
            <text:p>2026/1/12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4811999999999999" table:formula="of:=SUM([.G146:.I146])" table:style-name="ce218">
            <text:p>148.12%</text:p>
          </table:table-cell>
          <table:table-cell table:number-columns-repeated="16372"/>
        </table:table-row>
        <table:table-row table:style-name="ro4">
          <table:table-cell office:value-type="float" office:value="144" table:style-name="ce487">
            <text:p>144</text:p>
          </table:table-cell>
          <table:table-cell table:style-name="ce323">
            <draw:frame draw:z-index="13" draw:id="id12" draw:style-name="a12" draw:name="圖片 1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1">
            <text:p>IBM</text:p>
          </table:table-cell>
          <table:table-cell office:value-type="string" table:style-name="ce560">
            <text:p>granite-4.0-h-tiny</text:p>
          </table:table-cell>
          <table:table-cell office:value-type="string" table:style-name="ce33">
            <text:p>6.94B</text:p>
          </table:table-cell>
          <table:table-cell office:value-type="string" table:style-name="ce749">
            <text:p>6.9B</text:p>
          </table:table-cell>
          <table:table-cell office:value-type="percentage" office:value="0.44109999999999999" table:style-name="ce771">
            <text:p>44.11%</text:p>
          </table:table-cell>
          <table:table-cell office:value-type="percentage" office:value="0.34820000000000001" table:style-name="ce771">
            <text:p>34.82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5-10-28T00:00:00" table:style-name="ce8">
            <text:p>2025/10/28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4693000000000001" table:formula="of:=SUM([.G147:.I147])" table:style-name="ce218">
            <text:p>146.93%</text:p>
          </table:table-cell>
          <table:table-cell table:number-columns-repeated="16372"/>
        </table:table-row>
        <table:table-row table:style-name="ro7">
          <table:table-cell office:value-type="float" office:value="145" table:style-name="ce488">
            <text:p>145</text:p>
          </table:table-cell>
          <table:table-cell table:style-name="ce323">
            <draw:frame draw:z-index="14" draw:id="id13" draw:style-name="a13" draw:name="圖片 14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2">
            <text:p>Arcee AI</text:p>
          </table:table-cell>
          <table:table-cell office:value-type="string" table:style-name="ce561">
            <text:p>AFM-4.5B</text:p>
          </table:table-cell>
          <table:table-cell office:value-type="string" table:style-name="ce33">
            <text:p>4.62B</text:p>
          </table:table-cell>
          <table:table-cell office:value-type="string" table:style-name="ce750">
            <text:p>4.6B</text:p>
          </table:table-cell>
          <table:table-cell office:value-type="percentage" office:value="0.34489999999999998" table:style-name="ce771">
            <text:p>34.49%</text:p>
          </table:table-cell>
          <table:table-cell office:value-type="percentage" office:value="0.29709999999999998" table:style-name="ce771">
            <text:p>29.71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7-29T00:00:00" table:style-name="ce8">
            <text:p>2025/7/29</text:p>
          </table:table-cell>
          <table:table-cell office:value-type="percentage" office:value="1.4619999999999997" table:formula="of:=SUM([.G148:.I148])" table:style-name="ce218">
            <text:p>146.20%</text:p>
          </table:table-cell>
          <table:table-cell table:number-columns-repeated="16372"/>
        </table:table-row>
        <table:table-row table:style-name="ro8">
          <table:table-cell office:value-type="float" office:value="146" table:style-name="ce489">
            <text:p>146</text:p>
          </table:table-cell>
          <table:table-cell table:style-name="ce325">
            <draw:frame draw:z-index="121" draw:id="id120" draw:style-name="a120" draw:name="圖片 128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3">
            <text:p>AIDC-AI</text:p>
          </table:table-cell>
          <table:table-cell office:value-type="string" table:style-name="ce562">
            <text:p>Marco-Nano-Instruct</text:p>
          </table:table-cell>
          <table:table-cell table:style-name="ce34"/>
          <table:table-cell office:value-type="string" table:style-name="ce751">
            <text:p>8.0B</text:p>
          </table:table-cell>
          <table:table-cell office:value-type="percentage" office:value="0.41620000000000001" table:style-name="ce773">
            <text:p>41.62%</text:p>
          </table:table-cell>
          <table:table-cell office:value-type="percentage" office:value="0.41849999999999998" table:style-name="ce773">
            <text:p>41.85%</text:p>
          </table:table-cell>
          <table:table-cell office:value-type="percentage" office:value="0.62" table:style-name="ce773">
            <text:p>62.00%</text:p>
          </table:table-cell>
          <table:table-cell office:value-type="date" office:date-value="2026-04-24T00:00:00" table:style-name="ce14">
            <text:p>2026/4/24</text:p>
          </table:table-cell>
          <table:table-cell office:value-type="date" office:date-value="2026-04-03T00:00:00" table:style-name="ce14">
            <text:p>2026/4/3</text:p>
          </table:table-cell>
          <table:table-cell office:value-type="percentage" office:value="1.4546999999999999" table:formula="of:=SUM([.G149:.I149])" table:style-name="ce218">
            <text:p>145.47%</text:p>
          </table:table-cell>
          <table:table-cell table:number-columns-repeated="16372"/>
        </table:table-row>
        <table:table-row table:style-name="ro7">
          <table:table-cell office:value-type="float" office:value="147" table:style-name="ce490">
            <text:p>147</text:p>
          </table:table-cell>
          <table:table-cell table:style-name="ce327">
            <draw:frame draw:z-index="96" draw:id="id95" draw:style-name="a95" draw:name="圖片 101" svg:x="0in" svg:y="0in" svg:width="0.21412in" svg:height="0.20468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style-name="ce664">
            <text:p>TII</text:p>
          </table:table-cell>
          <table:table-cell office:value-type="string" table:style-name="ce563">
            <text:p>Falcon-H1R-7B</text:p>
          </table:table-cell>
          <table:table-cell table:style-name="ce35"/>
          <table:table-cell office:value-type="string" table:style-name="ce752">
            <text:p>8.0B</text:p>
          </table:table-cell>
          <table:table-cell office:value-type="percentage" office:value="0.33939999999999998" table:style-name="ce774">
            <text:p>33.94%</text:p>
          </table:table-cell>
          <table:table-cell office:value-type="percentage" office:value="0.4153" table:style-name="ce774">
            <text:p>41.53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2-13T00:00:00" table:style-name="ce26">
            <text:p>2026/2/13</text:p>
          </table:table-cell>
          <table:table-cell office:value-type="date" office:date-value="2026-01-05T00:00:00" table:style-name="ce26">
            <text:p>2026/1/5</text:p>
          </table:table-cell>
          <table:table-cell office:value-type="percentage" office:value="1.4546999999999999" table:formula="of:=SUM([.G150:.I150])" table:style-name="ce218">
            <text:p>145.47%</text:p>
          </table:table-cell>
          <table:table-cell table:number-columns-repeated="16372"/>
        </table:table-row>
        <table:table-row table:style-name="ro4">
          <table:table-cell office:value-type="float" office:value="148" table:style-name="ce491">
            <text:p>148</text:p>
          </table:table-cell>
          <table:table-cell table:style-name="ce325">
            <draw:frame draw:z-index="100" draw:id="id99" draw:style-name="a99" draw:name="圖片 105" svg:x="0in" svg:y="0in" svg:width="0.21412in" svg:height="0.221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5">
            <text:p>智譜AI</text:p>
          </table:table-cell>
          <table:table-cell office:value-type="string" table:style-name="ce564">
            <text:p>GLM-4.7-Flash</text:p>
          </table:table-cell>
          <table:table-cell table:style-name="ce34"/>
          <table:table-cell office:value-type="string" table:style-name="ce753">
            <text:p>31.0B</text:p>
          </table:table-cell>
          <table:table-cell office:value-type="percentage" office:value="0.45079999999999998" table:style-name="ce773">
            <text:p>45.08%</text:p>
          </table:table-cell>
          <table:table-cell office:value-type="percentage" office:value="0.41849999999999998" table:style-name="ce773">
            <text:p>41.85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3-03T00:00:00" table:style-name="ce14">
            <text:p>2026/3/3</text:p>
          </table:table-cell>
          <table:table-cell office:value-type="date" office:date-value="2026-01-19T00:00:00" table:style-name="ce14">
            <text:p>2026/1/19</text:p>
          </table:table-cell>
          <table:table-cell office:value-type="percentage" office:value="1.4493" table:formula="of:=SUM([.G151:.I151])" table:style-name="ce218">
            <text:p>144.93%</text:p>
          </table:table-cell>
          <table:table-cell table:number-columns-repeated="16372"/>
        </table:table-row>
        <table:table-row table:style-name="ro7">
          <table:table-cell office:value-type="float" office:value="149" table:style-name="ce492">
            <text:p>149</text:p>
          </table:table-cell>
          <table:table-cell table:style-name="ce323">
            <draw:frame draw:z-index="75" draw:id="id74" draw:style-name="a74" draw:name="圖片 8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6">
            <text:p>Ai2</text:p>
          </table:table-cell>
          <table:table-cell office:value-type="string" table:style-name="ce565">
            <text:p>Olmo-3-32B-Think</text:p>
          </table:table-cell>
          <table:table-cell office:value-type="string" table:style-name="ce33">
            <text:p>32B</text:p>
          </table:table-cell>
          <table:table-cell office:value-type="string" table:style-name="ce754">
            <text:p>32.0B</text:p>
          </table:table-cell>
          <table:table-cell office:value-type="percentage" office:value="0.373" table:style-name="ce771">
            <text:p>37.30%</text:p>
          </table:table-cell>
          <table:table-cell office:value-type="percentage" office:value="0.43130000000000002" table:style-name="ce771">
            <text:p>43.13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2-18T00:00:00" table:style-name="ce8">
            <text:p>2025/12/18</text:p>
          </table:table-cell>
          <table:table-cell office:value-type="date" office:date-value="2025-11-20T00:00:00" table:style-name="ce8">
            <text:p>2025/11/20</text:p>
          </table:table-cell>
          <table:table-cell office:value-type="percentage" office:value="1.4443000000000001" table:formula="of:=SUM([.G152:.I152])" table:style-name="ce218">
            <text:p>144.43%</text:p>
          </table:table-cell>
          <table:table-cell table:number-columns-repeated="16372"/>
        </table:table-row>
        <table:table-row table:style-name="ro7">
          <table:table-cell office:value-type="float" office:value="150" table:style-name="ce491">
            <text:p>150</text:p>
          </table:table-cell>
          <table:table-cell table:style-name="ce325">
            <draw:frame draw:z-index="76" draw:id="id75" draw:style-name="a75" draw:name="圖片 81" svg:x="0in" svg:y="0in" svg:width="0.23134in" svg:height="0.238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5">
            <text:p>騰訊</text:p>
          </table:table-cell>
          <table:table-cell office:value-type="string" table:style-name="ce564">
            <text:p>Hunyuan-7B-Instruct</text:p>
          </table:table-cell>
          <table:table-cell office:value-type="string" table:style-name="ce34">
            <text:p>7.5B</text:p>
          </table:table-cell>
          <table:table-cell office:value-type="string" table:style-name="ce753">
            <text:p>7.5B</text:p>
          </table:table-cell>
          <table:table-cell office:value-type="percentage" office:value="0.47889999999999999" table:style-name="ce773">
            <text:p>47.89%</text:p>
          </table:table-cell>
          <table:table-cell office:value-type="percentage" office:value="0.40260000000000001" table:style-name="ce773">
            <text:p>40.26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5-09-12T00:00:00" table:style-name="ce14">
            <text:p>2025/9/12</text:p>
          </table:table-cell>
          <table:table-cell office:value-type="date" office:date-value="2025-07-30T00:00:00" table:style-name="ce14">
            <text:p>2025/7/30</text:p>
          </table:table-cell>
          <table:table-cell office:value-type="percentage" office:value="1.4415" table:formula="of:=SUM([.G153:.I153])" table:style-name="ce218">
            <text:p>144.15%</text:p>
          </table:table-cell>
          <table:table-cell table:number-columns-repeated="16372"/>
        </table:table-row>
        <table:table-row table:style-name="ro7">
          <table:table-cell office:value-type="float" office:value="151" table:style-name="ce493">
            <text:p>151</text:p>
          </table:table-cell>
          <table:table-cell table:style-name="ce323">
            <draw:frame draw:z-index="156" draw:id="id155" draw:style-name="a155" draw:name="圖片 17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7">
            <text:p>Poolside</text:p>
          </table:table-cell>
          <table:table-cell office:value-type="string" table:style-name="ce566">
            <text:p>Laguna-XS-2.1</text:p>
          </table:table-cell>
          <table:table-cell table:style-name="ce33"/>
          <table:table-cell office:value-type="string" table:style-name="ce777">
            <text:p>33.0B</text:p>
          </table:table-cell>
          <table:table-cell office:value-type="percentage" office:value="0.4476" table:style-name="ce771">
            <text:p>44.76%</text:p>
          </table:table-cell>
          <table:table-cell office:value-type="percentage" office:value="0.42170000000000002" table:style-name="ce771">
            <text:p>42.17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7-27T00:00:00" table:style-name="ce8">
            <text:p>2026/7/27</text:p>
          </table:table-cell>
          <table:table-cell office:value-type="date" office:date-value="2026-07-02T00:00:00" table:style-name="ce8">
            <text:p>2026/7/2</text:p>
          </table:table-cell>
          <table:table-cell office:value-type="percentage" office:value="1.4293" table:formula="of:=SUM([.G154:.I154])" table:style-name="ce218">
            <text:p>142.93%</text:p>
          </table:table-cell>
          <table:table-cell table:number-columns-repeated="16372"/>
        </table:table-row>
        <table:table-row table:style-name="ro4">
          <table:table-cell office:value-type="float" office:value="152" table:style-name="ce494">
            <text:p>152</text:p>
          </table:table-cell>
          <table:table-cell table:style-name="ce323">
            <draw:frame draw:z-index="49" draw:id="id48" draw:style-name="a48" draw:name="圖片 5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8">
            <text:p>LiquidAI</text:p>
          </table:table-cell>
          <table:table-cell office:value-type="string" table:style-name="ce567">
            <text:p>LFM2-2.6B</text:p>
          </table:table-cell>
          <table:table-cell office:value-type="string" table:style-name="ce33">
            <text:p>2.57B</text:p>
          </table:table-cell>
          <table:table-cell office:value-type="string" table:style-name="ce778">
            <text:p>2.6B</text:p>
          </table:table-cell>
          <table:table-cell office:value-type="percentage" office:value="0.3503" table:style-name="ce771">
            <text:p>35.03%</text:p>
          </table:table-cell>
          <table:table-cell office:value-type="percentage" office:value="0.377" table:style-name="ce771">
            <text:p>37.70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5-10-09T00:00:00" table:style-name="ce8">
            <text:p>2025/10/9</text:p>
          </table:table-cell>
          <table:table-cell office:value-type="date" office:date-value="2025-09-23T00:00:00" table:style-name="ce8">
            <text:p>2025/9/23</text:p>
          </table:table-cell>
          <table:table-cell office:value-type="percentage" office:value="1.4273" table:formula="of:=SUM([.G155:.I155])" table:style-name="ce218">
            <text:p>142.73%</text:p>
          </table:table-cell>
          <table:table-cell table:number-columns-repeated="16372"/>
        </table:table-row>
        <table:table-row table:style-name="ro4">
          <table:table-cell office:value-type="float" office:value="153" table:style-name="ce495">
            <text:p>153</text:p>
          </table:table-cell>
          <table:table-cell table:style-name="ce323">
            <draw:frame draw:z-index="118" draw:id="id117" draw:style-name="a117" draw:name="圖片 12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9">
            <text:p>LiquidAI</text:p>
          </table:table-cell>
          <table:table-cell office:value-type="string" table:style-name="ce568">
            <text:p>LFM2-24B-A2B</text:p>
          </table:table-cell>
          <table:table-cell table:style-name="ce33"/>
          <table:table-cell office:value-type="string" table:style-name="ce779">
            <text:p>24.0B</text:p>
          </table:table-cell>
          <table:table-cell office:value-type="percentage" office:value="0.36220000000000002" table:style-name="ce771">
            <text:p>36.22%</text:p>
          </table:table-cell>
          <table:table-cell office:value-type="percentage" office:value="0.40260000000000001" table:style-name="ce771">
            <text:p>40.26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4-16T00:00:00" table:style-name="ce8">
            <text:p>2026/4/16</text:p>
          </table:table-cell>
          <table:table-cell office:value-type="date" office:date-value="2026-02-24T00:00:00" table:style-name="ce8">
            <text:p>2026/2/24</text:p>
          </table:table-cell>
          <table:table-cell office:value-type="percentage" office:value="1.4248000000000001" table:formula="of:=SUM([.G156:.I156])" table:style-name="ce218">
            <text:p>142.48%</text:p>
          </table:table-cell>
          <table:table-cell table:number-columns-repeated="16372"/>
        </table:table-row>
        <table:table-row table:style-name="ro4">
          <table:table-cell office:value-type="float" office:value="154" table:style-name="ce496">
            <text:p>154</text:p>
          </table:table-cell>
          <table:table-cell table:style-name="ce327"/>
          <table:table-cell office:value-type="string" table:style-name="ce670">
            <text:p>DavidAU</text:p>
          </table:table-cell>
          <table:table-cell office:value-type="string" table:style-name="ce569">
            <text:p>GLM-4.7-Flash-Uncensored</text:p>
          </table:table-cell>
          <table:table-cell table:style-name="ce35"/>
          <table:table-cell office:value-type="string" table:style-name="ce780">
            <text:p>30.0B</text:p>
          </table:table-cell>
          <table:table-cell office:value-type="percentage" office:value="0.40649999999999997" table:style-name="ce774">
            <text:p>40.65%</text:p>
          </table:table-cell>
          <table:table-cell office:value-type="percentage" office:value="0.40889999999999999" table:style-name="ce774">
            <text:p>40.89%</text:p>
          </table:table-cell>
          <table:table-cell office:value-type="percentage" office:value="0.56000000000000005" table:style-name="ce774">
            <text:p>56.00%</text:p>
          </table:table-cell>
          <table:table-cell office:value-type="date" office:date-value="2026-03-04T00:00:00" table:style-name="ce26">
            <text:p>2026/3/4</text:p>
          </table:table-cell>
          <table:table-cell office:value-type="date" office:date-value="2026-01-22T00:00:00" table:style-name="ce26">
            <text:p>2026/1/22</text:p>
          </table:table-cell>
          <table:table-cell office:value-type="percentage" office:value="1.3754" table:formula="of:=SUM([.G157:.I157])" table:style-name="ce218">
            <text:p>137.54%</text:p>
          </table:table-cell>
          <table:table-cell table:number-columns-repeated="16372"/>
        </table:table-row>
        <table:table-row table:style-name="ro4">
          <table:table-cell office:value-type="float" office:value="155" table:style-name="ce425">
            <text:p>155</text:p>
          </table:table-cell>
          <table:table-cell table:style-name="ce323">
            <draw:frame draw:z-index="157" draw:id="id156" draw:style-name="a156" draw:name="圖片 176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8">
            <text:p>Poolside</text:p>
          </table:table-cell>
          <table:table-cell office:value-type="string" table:style-name="ce570">
            <text:p>Laguna-XS.2</text:p>
          </table:table-cell>
          <table:table-cell table:style-name="ce33"/>
          <table:table-cell office:value-type="string" table:style-name="ce781">
            <text:p>33.0B</text:p>
          </table:table-cell>
          <table:table-cell office:value-type="percentage" office:value="0.42599999999999999" table:style-name="ce771">
            <text:p>42.60%</text:p>
          </table:table-cell>
          <table:table-cell office:value-type="percentage" office:value="0.40889999999999999" table:style-name="ce771">
            <text:p>40.89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6-07-30T00:00:00" table:style-name="ce8">
            <text:p>2026/7/30</text:p>
          </table:table-cell>
          <table:table-cell office:value-type="date" office:date-value="2026-04-28T00:00:00" table:style-name="ce8">
            <text:p>2026/4/28</text:p>
          </table:table-cell>
          <table:table-cell office:value-type="percentage" office:value="1.3749" table:formula="of:=SUM([.G158:.I158])" table:style-name="ce218">
            <text:p>137.49%</text:p>
          </table:table-cell>
          <table:table-cell table:number-columns-repeated="16372"/>
        </table:table-row>
        <table:table-row table:style-name="ro4">
          <table:table-cell office:value-type="float" office:value="156" table:style-name="ce425">
            <text:p>156</text:p>
          </table:table-cell>
          <table:table-cell table:style-name="ce323">
            <draw:frame draw:z-index="117" draw:id="id116" draw:style-name="a116" draw:name="圖片 124" svg:x="0in" svg:y="0in" svg:width="0.22573in" svg:height="0.2319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8">
            <text:p>LiquidAI</text:p>
          </table:table-cell>
          <table:table-cell office:value-type="string" table:style-name="ce570">
            <text:p>LFM2-8B-A1B</text:p>
          </table:table-cell>
          <table:table-cell table:style-name="ce33"/>
          <table:table-cell office:value-type="string" table:style-name="ce781">
            <text:p>8.0B</text:p>
          </table:table-cell>
          <table:table-cell office:value-type="percentage" office:value="0.29949999999999999" table:style-name="ce771">
            <text:p>29.95%</text:p>
          </table:table-cell>
          <table:table-cell office:value-type="percentage" office:value="0.36099999999999999" table:style-name="ce771">
            <text:p>36.10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4-15T00:00:00" table:style-name="ce8">
            <text:p>2026/4/15</text:p>
          </table:table-cell>
          <table:table-cell office:value-type="date" office:date-value="2025-10-14T00:00:00" table:style-name="ce8">
            <text:p>2025/10/14</text:p>
          </table:table-cell>
          <table:table-cell office:value-type="percentage" office:value="1.3405" table:formula="of:=SUM([.G159:.I159])" table:style-name="ce218">
            <text:p>134.05%</text:p>
          </table:table-cell>
          <table:table-cell table:number-columns-repeated="16372"/>
        </table:table-row>
        <table:table-row table:style-name="ro4">
          <table:table-cell office:value-type="float" office:value="157" table:style-name="ce426">
            <text:p>157</text:p>
          </table:table-cell>
          <table:table-cell table:style-name="ce327">
            <draw:frame draw:z-index="105" draw:id="id104" draw:style-name="a104" draw:name="圖片 110" svg:x="0in" svg:y="0in" svg:width="0.22572in" svg:height="0.24354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table-cell office:value-type="string" table:style-name="ce649">
            <text:p>Swiss AI</text:p>
          </table:table-cell>
          <table:table-cell office:value-type="string" table:style-name="ce571">
            <text:p>Apertus-8B-Instruct-2509</text:p>
          </table:table-cell>
          <table:table-cell office:value-type="string" table:style-name="ce35">
            <text:p>8B</text:p>
          </table:table-cell>
          <table:table-cell office:value-type="string" table:style-name="ce782">
            <text:p>8.0B</text:p>
          </table:table-cell>
          <table:table-cell office:value-type="percentage" office:value="0.31030000000000002" table:style-name="ce774">
            <text:p>31.03%</text:p>
          </table:table-cell>
          <table:table-cell office:value-type="percentage" office:value="0.30990000000000001" table:style-name="ce774">
            <text:p>30.99%</text:p>
          </table:table-cell>
          <table:table-cell office:value-type="percentage" office:value="0.72" table:style-name="ce774">
            <text:p>72.00%</text:p>
          </table:table-cell>
          <table:table-cell office:value-type="date" office:date-value="2025-11-06T00:00:00" table:style-name="ce26">
            <text:p>2025/11/6</text:p>
          </table:table-cell>
          <table:table-cell office:value-type="date" office:date-value="2025-09-01T00:00:00" table:style-name="ce26">
            <text:p>2025/9/1</text:p>
          </table:table-cell>
          <table:table-cell office:value-type="percentage" office:value="1.3402000000000001" table:formula="of:=SUM([.G160:.I160])" table:style-name="ce218">
            <text:p>134.02%</text:p>
          </table:table-cell>
          <table:table-cell table:number-columns-repeated="16372"/>
        </table:table-row>
        <table:table-row table:style-name="ro7">
          <table:table-cell office:value-type="float" office:value="158" table:style-name="ce424">
            <text:p>158</text:p>
          </table:table-cell>
          <table:table-cell table:style-name="ce323">
            <draw:frame draw:z-index="74" draw:id="id73" draw:style-name="a73" draw:name="圖片 79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0">
            <text:p>Ai2</text:p>
          </table:table-cell>
          <table:table-cell office:value-type="string" table:style-name="ce572">
            <text:p>Olmo-3-7B-Think</text:p>
          </table:table-cell>
          <table:table-cell office:value-type="string" table:style-name="ce33">
            <text:p>7B</text:p>
          </table:table-cell>
          <table:table-cell office:value-type="string" table:style-name="ce783">
            <text:p>7.0B</text:p>
          </table:table-cell>
          <table:table-cell office:value-type="percentage" office:value="0.28760000000000002" table:style-name="ce771">
            <text:p>28.76%</text:p>
          </table:table-cell>
          <table:table-cell office:value-type="percentage" office:value="0.3291" table:style-name="ce771">
            <text:p>32.9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2-16T00:00:00" table:style-name="ce8">
            <text:p>2025/12/16</text:p>
          </table:table-cell>
          <table:table-cell office:value-type="date" office:date-value="2025-10-31T00:00:00" table:style-name="ce8">
            <text:p>2025/10/31</text:p>
          </table:table-cell>
          <table:table-cell office:value-type="percentage" office:value="1.3367" table:formula="of:=SUM([.G161:.I161])" table:style-name="ce218">
            <text:p>133.67%</text:p>
          </table:table-cell>
          <table:table-cell table:number-columns-repeated="16372"/>
        </table:table-row>
        <table:table-row table:style-name="ro7">
          <table:table-cell office:value-type="float" office:value="159" table:style-name="ce423">
            <text:p>159</text:p>
          </table:table-cell>
          <table:table-cell table:style-name="ce327"/>
          <table:table-cell office:value-type="string" table:style-name="ce651">
            <text:p>DavidAU</text:p>
          </table:table-cell>
          <table:table-cell office:value-type="string" table:style-name="ce573">
            <text:p>L3.2-Rogue-Creative</text:p>
          </table:table-cell>
          <table:table-cell office:value-type="string" table:style-name="ce35">
            <text:p>7.53B</text:p>
          </table:table-cell>
          <table:table-cell office:value-type="string" table:style-name="ce784">
            <text:p>7.5B</text:p>
          </table:table-cell>
          <table:table-cell office:value-type="percentage" office:value="0.31780000000000003" table:style-name="ce774">
            <text:p>31.78%</text:p>
          </table:table-cell>
          <table:table-cell office:value-type="percentage" office:value="0.33229999999999998" table:style-name="ce774">
            <text:p>33.23%</text:p>
          </table:table-cell>
          <table:table-cell office:value-type="percentage" office:value="0.68" table:style-name="ce774">
            <text:p>68.00%</text:p>
          </table:table-cell>
          <table:table-cell office:value-type="date" office:date-value="2025-10-15T00:00:00" table:style-name="ce26">
            <text:p>2025/10/15</text:p>
          </table:table-cell>
          <table:table-cell office:value-type="date" office:date-value="2024-10-28T00:00:00" table:style-name="ce26">
            <text:p>2024/10/28</text:p>
          </table:table-cell>
          <table:table-cell office:value-type="percentage" office:value="1.3301000000000001" table:formula="of:=SUM([.G162:.I162])" table:style-name="ce218">
            <text:p>133.01%</text:p>
          </table:table-cell>
          <table:table-cell table:number-columns-repeated="16372"/>
        </table:table-row>
        <table:table-row table:style-name="ro4">
          <table:table-cell office:value-type="float" office:value="160" table:style-name="ce420">
            <text:p>160</text:p>
          </table:table-cell>
          <table:table-cell table:style-name="ce325">
            <draw:frame draw:z-index="107" draw:id="id106" draw:style-name="a106" draw:name="圖片 113" svg:x="0in" svg:y="0in" svg:width="0.21991in" svg:height="0.228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52">
            <text:p>阿里巴巴</text:p>
          </table:table-cell>
          <table:table-cell office:value-type="string" table:style-name="ce574">
            <text:p>Qwen3.5-2B</text:p>
          </table:table-cell>
          <table:table-cell table:style-name="ce34"/>
          <table:table-cell office:value-type="string" table:style-name="ce763">
            <text:p>2.0B</text:p>
          </table:table-cell>
          <table:table-cell office:value-type="percentage" office:value="0.3427" table:style-name="ce773">
            <text:p>34.27%</text:p>
          </table:table-cell>
          <table:table-cell office:value-type="percentage" office:value="0.47599999999999998" table:style-name="ce773">
            <text:p>47.60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6-03-17T00:00:00" table:style-name="ce14">
            <text:p>2026/3/17</text:p>
          </table:table-cell>
          <table:table-cell office:value-type="date" office:date-value="2026-03-01T00:00:00" table:style-name="ce14">
            <text:p>2026/3/1</text:p>
          </table:table-cell>
          <table:table-cell office:value-type="percentage" office:value="1.3187" table:formula="of:=SUM([.G163:.I163])" table:style-name="ce218">
            <text:p>131.87%</text:p>
          </table:table-cell>
          <table:table-cell table:number-columns-repeated="16372"/>
        </table:table-row>
        <table:table-row table:style-name="ro4">
          <table:table-cell office:value-type="float" office:value="161" table:style-name="ce421">
            <text:p>161</text:p>
          </table:table-cell>
          <table:table-cell table:style-name="ce327">
            <draw:frame draw:z-index="95" draw:id="id94" draw:style-name="a94" draw:name="圖片 100" svg:x="0in" svg:y="0in" svg:width="0.22687in" svg:height="0.22098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53">
            <text:p>dphn</text:p>
          </table:table-cell>
          <table:table-cell office:value-type="string" table:style-name="ce575">
            <text:p>Dolphin-X1-8B</text:p>
          </table:table-cell>
          <table:table-cell table:style-name="ce35"/>
          <table:table-cell office:value-type="string" table:style-name="ce764">
            <text:p>8.0B</text:p>
          </table:table-cell>
          <table:table-cell office:value-type="percentage" office:value="0.3579" table:style-name="ce774">
            <text:p>35.79%</text:p>
          </table:table-cell>
          <table:table-cell office:value-type="percentage" office:value="0.27160000000000001" table:style-name="ce774">
            <text:p>27.16%</text:p>
          </table:table-cell>
          <table:table-cell office:value-type="percentage" office:value="0.68" table:style-name="ce774">
            <text:p>68.00%</text:p>
          </table:table-cell>
          <table:table-cell office:value-type="date" office:date-value="2026-02-06T00:00:00" table:style-name="ce26">
            <text:p>2026/2/6</text:p>
          </table:table-cell>
          <table:table-cell office:value-type="date" office:date-value="2025-09-18T00:00:00" table:style-name="ce26">
            <text:p>2025/9/18</text:p>
          </table:table-cell>
          <table:table-cell office:value-type="percentage" office:value="1.3094999999999999" table:formula="of:=SUM([.G164:.I164])" table:style-name="ce218">
            <text:p>130.95%</text:p>
          </table:table-cell>
          <table:table-cell table:number-columns-repeated="16372"/>
        </table:table-row>
        <table:table-row table:style-name="ro4">
          <table:table-cell office:value-type="float" office:value="162" table:style-name="ce422">
            <text:p>162</text:p>
          </table:table-cell>
          <table:table-cell table:style-name="ce323">
            <draw:frame draw:z-index="127" draw:id="id126" draw:style-name="a126" draw:name="圖片 135" svg:x="0in" svg:y="0in" svg:width="0.22573in" svg:height="0.220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4">
            <text:p>prism-ml</text:p>
          </table:table-cell>
          <table:table-cell office:value-type="string" table:style-name="ce576">
            <text:p>Bonsai-8B-gguf</text:p>
          </table:table-cell>
          <table:table-cell table:style-name="ce33"/>
          <table:table-cell office:value-type="string" table:style-name="ce765">
            <text:p>8.2B</text:p>
          </table:table-cell>
          <table:table-cell office:value-type="percentage" office:value="0.3589" table:style-name="ce771">
            <text:p>35.89%</text:p>
          </table:table-cell>
          <table:table-cell office:value-type="percentage" office:value="0.3387" table:style-name="ce771">
            <text:p>33.87%</text:p>
          </table:table-cell>
          <table:table-cell office:value-type="percentage" office:value="0.6" table:style-name="ce771">
            <text:p>60.00%</text:p>
          </table:table-cell>
          <table:table-cell office:value-type="date" office:date-value="2026-05-12T00:00:00" table:style-name="ce8">
            <text:p>2026/5/12</text:p>
          </table:table-cell>
          <table:table-cell office:value-type="string" table:style-name="ce8">
            <text:p>2026/4/7</text:p>
          </table:table-cell>
          <table:table-cell office:value-type="percentage" office:value="1.2976000000000001" table:formula="of:=SUM([.G165:.I165])" table:style-name="ce218">
            <text:p>129.76%</text:p>
          </table:table-cell>
          <table:table-cell table:number-columns-repeated="16372"/>
        </table:table-row>
        <table:table-row table:style-name="ro4">
          <table:table-cell office:value-type="float" office:value="163" table:style-name="ce416">
            <text:p>163</text:p>
          </table:table-cell>
          <table:table-cell table:style-name="ce323">
            <draw:frame draw:z-index="50" draw:id="id49" draw:style-name="a49" draw:name="圖片 52" svg:x="0in" svg:y="0in" svg:width="0.22573in" svg:height="0.221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5">
            <text:p>Microsoft</text:p>
          </table:table-cell>
          <table:table-cell office:value-type="string" table:style-name="ce599">
            <text:p>phi-4</text:p>
          </table:table-cell>
          <table:table-cell office:value-type="string" table:style-name="ce33">
            <text:p>15B</text:p>
          </table:table-cell>
          <table:table-cell office:value-type="string" table:style-name="ce766">
            <text:p>15.0B</text:p>
          </table:table-cell>
          <table:table-cell office:value-type="percentage" office:value="0.39029999999999998" table:style-name="ce771">
            <text:p>39.03%</text:p>
          </table:table-cell>
          <table:table-cell office:value-type="percentage" office:value="0.23960000000000001" table:style-name="ce771">
            <text:p>23.96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1-12T00:00:00" table:style-name="ce8">
            <text:p>2025/11/12</text:p>
          </table:table-cell>
          <table:table-cell office:value-type="date" office:date-value="2024-12-11T00:00:00" table:style-name="ce8">
            <text:p>2024/12/11</text:p>
          </table:table-cell>
          <table:table-cell office:value-type="percentage" office:value="1.2699" table:formula="of:=SUM([.G166:.I166])" table:style-name="ce218">
            <text:p>126.99%</text:p>
          </table:table-cell>
          <table:table-cell table:number-columns-repeated="16372"/>
        </table:table-row>
        <table:table-row table:style-name="ro4">
          <table:table-cell office:value-type="float" office:value="164" table:style-name="ce417">
            <text:p>164</text:p>
          </table:table-cell>
          <table:table-cell table:style-name="ce325">
            <draw:frame draw:z-index="32" draw:id="id31" draw:style-name="a31" draw:name="圖片 33" svg:x="0in" svg:y="0in" svg:width="0.23134in" svg:height="0.238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56">
            <text:p>RWKV</text:p>
          </table:table-cell>
          <table:table-cell office:value-type="string" table:style-name="ce600">
            <text:p>RWKV-v6-Finch-14B</text:p>
          </table:table-cell>
          <table:table-cell office:value-type="string" table:style-name="ce34">
            <text:p>14.1B</text:p>
          </table:table-cell>
          <table:table-cell office:value-type="string" table:style-name="ce767">
            <text:p>14.1B</text:p>
          </table:table-cell>
          <table:table-cell office:value-type="percentage" office:value="0.2908" table:style-name="ce773">
            <text:p>29.08%</text:p>
          </table:table-cell>
          <table:table-cell office:value-type="percentage" office:value="0.22359999999999999" table:style-name="ce773">
            <text:p>22.36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4-08-06T00:00:00" table:style-name="ce14">
            <text:p>2024/8/6</text:p>
          </table:table-cell>
          <table:table-cell office:value-type="percentage" office:value="1.2544" table:formula="of:=SUM([.G167:.I167])" table:style-name="ce218">
            <text:p>125.44%</text:p>
          </table:table-cell>
          <table:table-cell table:number-columns-repeated="16372"/>
        </table:table-row>
        <table:table-row table:style-name="ro4">
          <table:table-cell office:value-type="float" office:value="165" table:style-name="ce416">
            <text:p>165</text:p>
          </table:table-cell>
          <table:table-cell table:style-name="ce323">
            <draw:frame draw:z-index="99" draw:id="id98" draw:style-name="a98" draw:name="圖片 104" svg:x="0in" svg:y="0in" svg:width="0.22573in" svg:height="0.233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5">
            <text:p>LiquidAI</text:p>
          </table:table-cell>
          <table:table-cell office:value-type="string" table:style-name="ce599">
            <text:p>LFM2.5-1.2B-Thinking</text:p>
          </table:table-cell>
          <table:table-cell table:style-name="ce33"/>
          <table:table-cell office:value-type="string" table:style-name="ce766">
            <text:p>1.2B</text:p>
          </table:table-cell>
          <table:table-cell office:value-type="percentage" office:value="0.25409999999999999" table:style-name="ce771">
            <text:p>25.41%</text:p>
          </table:table-cell>
          <table:table-cell office:value-type="percentage" office:value="0.33229999999999998" table:style-name="ce771">
            <text:p>33.23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2-26T00:00:00" table:style-name="ce8">
            <text:p>2026/2/26</text:p>
          </table:table-cell>
          <table:table-cell office:value-type="date" office:date-value="2026-01-16T00:00:00" table:style-name="ce8">
            <text:p>2026/1/16</text:p>
          </table:table-cell>
          <table:table-cell office:value-type="percentage" office:value="1.2464" table:formula="of:=SUM([.G168:.I168])" table:style-name="ce218">
            <text:p>124.64%</text:p>
          </table:table-cell>
          <table:table-cell table:number-columns-repeated="16372"/>
        </table:table-row>
        <table:table-row table:style-name="ro4">
          <table:table-cell office:value-type="float" office:value="166" table:style-name="ce415">
            <text:p>166</text:p>
          </table:table-cell>
          <table:table-cell table:style-name="ce323">
            <draw:frame draw:z-index="34" draw:id="id33" draw:style-name="a33" draw:name="圖片 35" svg:x="0in" svg:y="0in" svg:width="0.22573in" svg:height="0.2404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7">
            <text:p>AMD</text:p>
          </table:table-cell>
          <table:table-cell office:value-type="string" table:style-name="ce601">
            <text:p>Instella-3B</text:p>
          </table:table-cell>
          <table:table-cell office:value-type="string" table:style-name="ce33">
            <text:p>3B</text:p>
          </table:table-cell>
          <table:table-cell office:value-type="string" table:style-name="ce768">
            <text:p>3.0B</text:p>
          </table:table-cell>
          <table:table-cell office:value-type="percentage" office:value="0.2422" table:style-name="ce771">
            <text:p>24.22%</text:p>
          </table:table-cell>
          <table:table-cell office:value-type="percentage" office:value="0.2205" table:style-name="ce771">
            <text:p>22.05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3-06T00:00:00" table:style-name="ce8">
            <text:p>2025/3/6</text:p>
          </table:table-cell>
          <table:table-cell office:value-type="percentage" office:value="1.2227000000000001" table:formula="of:=SUM([.G169:.I169])" table:style-name="ce218">
            <text:p>122.27%</text:p>
          </table:table-cell>
          <table:table-cell table:number-columns-repeated="16372"/>
        </table:table-row>
        <table:table-row table:style-name="ro4">
          <table:table-cell office:value-type="float" office:value="167" table:style-name="ce407">
            <text:p>167</text:p>
          </table:table-cell>
          <table:table-cell table:style-name="ce323">
            <draw:frame draw:z-index="35" draw:id="id34" draw:style-name="a34" draw:name="圖片 36" svg:x="0in" svg:y="0in" svg:width="0.22573in" svg:height="0.2439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LiquidAI</text:p>
          </table:table-cell>
          <table:table-cell office:value-type="string" table:style-name="ce602">
            <text:p>LFM2-VL-1.6B</text:p>
          </table:table-cell>
          <table:table-cell office:value-type="string" table:style-name="ce33">
            <text:p>1.58B</text:p>
          </table:table-cell>
          <table:table-cell office:value-type="string" table:style-name="ce769">
            <text:p>1.6B</text:p>
          </table:table-cell>
          <table:table-cell office:value-type="percentage" office:value="0.2984" table:style-name="ce771">
            <text:p>29.84%</text:p>
          </table:table-cell>
          <table:table-cell office:value-type="percentage" office:value="0.31950000000000001" table:style-name="ce771">
            <text:p>31.95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8-12T00:00:00" table:style-name="ce8">
            <text:p>2025/8/12</text:p>
          </table:table-cell>
          <table:table-cell office:value-type="percentage" office:value="1.1979" table:formula="of:=SUM([.G170:.I170])" table:style-name="ce218">
            <text:p>119.79%</text:p>
          </table:table-cell>
          <table:table-cell table:number-columns-repeated="16372"/>
        </table:table-row>
        <table:table-row table:style-name="ro4">
          <table:table-cell office:value-type="float" office:value="168" table:style-name="ce414">
            <text:p>168</text:p>
          </table:table-cell>
          <table:table-cell table:style-name="ce323">
            <draw:frame draw:z-index="138" draw:id="id137" draw:style-name="a137" draw:name="圖片 147" svg:x="0in" svg:y="0in" svg:width="0.22573in" svg:height="0.2420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9">
            <text:p>EssentialAI</text:p>
          </table:table-cell>
          <table:table-cell office:value-type="string" table:style-name="ce603">
            <text:p>rnj-1-instruct</text:p>
          </table:table-cell>
          <table:table-cell table:style-name="ce33"/>
          <table:table-cell office:value-type="string" table:style-name="ce770">
            <text:p>8.0B</text:p>
          </table:table-cell>
          <table:table-cell office:value-type="percentage" office:value="0.29409999999999997" table:style-name="ce771">
            <text:p>29.41%</text:p>
          </table:table-cell>
          <table:table-cell office:value-type="percentage" office:value="0.26519999999999999" table:style-name="ce771">
            <text:p>26.52%</text:p>
          </table:table-cell>
          <table:table-cell office:value-type="percentage" office:value="0.62" table:style-name="ce771">
            <text:p>62.00%</text:p>
          </table:table-cell>
          <table:table-cell office:value-type="date" office:date-value="2026-06-11T00:00:00" table:style-name="ce8">
            <text:p>2026/6/11</text:p>
          </table:table-cell>
          <table:table-cell office:value-type="date" office:date-value="2025-12-06T00:00:00" table:style-name="ce8">
            <text:p>2025/12/6</text:p>
          </table:table-cell>
          <table:table-cell office:value-type="percentage" office:value="1.1793" table:formula="of:=SUM([.G171:.I171])" table:style-name="ce218">
            <text:p>117.93%</text:p>
          </table:table-cell>
          <table:table-cell table:number-columns-repeated="16372"/>
        </table:table-row>
        <table:table-row table:style-name="ro4">
          <table:table-cell office:value-type="float" office:value="169" table:style-name="ce414">
            <text:p>169</text:p>
          </table:table-cell>
          <table:table-cell table:style-name="ce323">
            <draw:frame draw:z-index="73" draw:id="id72" draw:style-name="a72" draw:name="圖片 78" svg:x="0in" svg:y="0in" svg:width="0.22573in" svg:height="0.232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9">
            <text:p>Ai2</text:p>
          </table:table-cell>
          <table:table-cell office:value-type="string" table:style-name="ce603">
            <text:p>Olmo-3-7B-Instruct</text:p>
          </table:table-cell>
          <table:table-cell office:value-type="string" table:style-name="ce33">
            <text:p>7B</text:p>
          </table:table-cell>
          <table:table-cell office:value-type="string" table:style-name="ce770">
            <text:p>7.0B</text:p>
          </table:table-cell>
          <table:table-cell office:value-type="percentage" office:value="0.33839999999999998" table:style-name="ce771">
            <text:p>33.84%</text:p>
          </table:table-cell>
          <table:table-cell office:value-type="percentage" office:value="0.25879999999999997" table:style-name="ce771">
            <text:p>25.88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12-15T00:00:00" table:style-name="ce8">
            <text:p>2025/12/15</text:p>
          </table:table-cell>
          <table:table-cell office:value-type="date" office:date-value="2025-11-20T00:00:00" table:style-name="ce8">
            <text:p>2025/11/20</text:p>
          </table:table-cell>
          <table:table-cell office:value-type="percentage" office:value="1.1772" table:formula="of:=SUM([.G172:.I172])" table:style-name="ce218">
            <text:p>117.72%</text:p>
          </table:table-cell>
          <table:table-cell table:number-columns-repeated="16372"/>
        </table:table-row>
        <table:table-row table:style-name="ro4">
          <table:table-cell office:value-type="float" office:value="170" table:style-name="ce418">
            <text:p>170</text:p>
          </table:table-cell>
          <table:table-cell table:style-name="ce323">
            <draw:frame draw:z-index="36" draw:id="id35" draw:style-name="a35" draw:name="圖片 37" svg:x="0in" svg:y="0in" svg:width="0.22573in" svg:height="0.23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META</text:p>
          </table:table-cell>
          <table:table-cell office:value-type="string" table:style-name="ce603">
            <text:p>Llama-4-Scout</text:p>
          </table:table-cell>
          <table:table-cell office:value-type="string" table:style-name="ce33">
            <text:p>109B</text:p>
          </table:table-cell>
          <table:table-cell office:value-type="string" table:style-name="ce770">
            <text:p>109.0B</text:p>
          </table:table-cell>
          <table:table-cell office:value-type="percentage" office:value="0.31680000000000003" table:style-name="ce771">
            <text:p>31.68%</text:p>
          </table:table-cell>
          <table:table-cell office:value-type="percentage" office:value="0.1661" table:style-name="ce771">
            <text:p>16.61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4-05T00:00:00" table:style-name="ce8">
            <text:p>2025/4/5</text:p>
          </table:table-cell>
          <table:table-cell office:value-type="percentage" office:value="1.1229" table:formula="of:=SUM([.G173:.I173])" table:style-name="ce218">
            <text:p>112.29%</text:p>
          </table:table-cell>
          <table:table-cell table:number-columns-repeated="16372"/>
        </table:table-row>
        <table:table-row table:style-name="ro4">
          <table:table-cell office:value-type="float" office:value="171" table:style-name="ce418">
            <text:p>171</text:p>
          </table:table-cell>
          <table:table-cell table:style-name="ce323">
            <draw:frame draw:z-index="37" draw:id="id36" draw:style-name="a36" draw:name="圖片 38" svg:x="0in" svg:y="0in" svg:width="0.22573in" svg:height="0.2211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Arcee AI</text:p>
          </table:table-cell>
          <table:table-cell office:value-type="string" table:style-name="ce603">
            <text:p>Homunculus</text:p>
          </table:table-cell>
          <table:table-cell office:value-type="string" table:style-name="ce33">
            <text:p>12.5B</text:p>
          </table:table-cell>
          <table:table-cell office:value-type="string" table:style-name="ce770">
            <text:p>12.5B</text:p>
          </table:table-cell>
          <table:table-cell office:value-type="percentage" office:value="0.2757" table:style-name="ce771">
            <text:p>27.57%</text:p>
          </table:table-cell>
          <table:table-cell office:value-type="percentage" office:value="0.2364" table:style-name="ce771">
            <text:p>23.64%</text:p>
          </table:table-cell>
          <table:table-cell office:value-type="percentage" office:value="0.6" table:style-name="ce771">
            <text:p>60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6-03T00:00:00" table:style-name="ce8">
            <text:p>2025/6/3</text:p>
          </table:table-cell>
          <table:table-cell office:value-type="percentage" office:value="1.1120999999999999" table:formula="of:=SUM([.G174:.I174])" table:style-name="ce218">
            <text:p>111.21%</text:p>
          </table:table-cell>
          <table:table-cell table:number-columns-repeated="16372"/>
        </table:table-row>
        <table:table-row table:style-name="ro4">
          <table:table-cell office:value-type="float" office:value="172" table:style-name="ce418">
            <text:p>172</text:p>
          </table:table-cell>
          <table:table-cell table:style-name="ce323">
            <draw:frame draw:z-index="38" draw:id="id37" draw:style-name="a37" draw:name="圖片 3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LiquidAI</text:p>
          </table:table-cell>
          <table:table-cell office:value-type="string" table:style-name="ce603">
            <text:p>LFM2-1.2B</text:p>
          </table:table-cell>
          <table:table-cell office:value-type="string" table:style-name="ce33">
            <text:p>1.17B</text:p>
          </table:table-cell>
          <table:table-cell office:value-type="string" table:style-name="ce770">
            <text:p>1.2B</text:p>
          </table:table-cell>
          <table:table-cell office:value-type="percentage" office:value="0.28760000000000002" table:style-name="ce771">
            <text:p>28.76%</text:p>
          </table:table-cell>
          <table:table-cell office:value-type="percentage" office:value="0.24279999999999999" table:style-name="ce771">
            <text:p>24.28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10-08T00:00:00" table:style-name="ce8">
            <text:p>2025/10/8</text:p>
          </table:table-cell>
          <table:table-cell office:value-type="date" office:date-value="2025-07-10T00:00:00" table:style-name="ce8">
            <text:p>2025/7/10</text:p>
          </table:table-cell>
          <table:table-cell office:value-type="percentage" office:value="1.1103999999999998" table:formula="of:=SUM([.G175:.I175])" table:style-name="ce218">
            <text:p>111.04%</text:p>
          </table:table-cell>
          <table:table-cell table:number-columns-repeated="16372"/>
        </table:table-row>
        <table:table-row table:style-name="ro4">
          <table:table-cell office:value-type="float" office:value="173" table:style-name="ce419">
            <text:p>173</text:p>
          </table:table-cell>
          <table:table-cell table:style-name="ce323">
            <draw:frame draw:z-index="39" draw:id="id38" draw:style-name="a38" draw:name="圖片 40" svg:x="0in" svg:y="0in" svg:width="0.22573in" svg:height="0.2173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6">
            <text:p>HuggingFace</text:p>
          </table:table-cell>
          <table:table-cell office:value-type="string" table:style-name="ce603">
            <text:p>SmolLM2-1.7B</text:p>
          </table:table-cell>
          <table:table-cell office:value-type="string" table:style-name="ce33">
            <text:p>1.71B</text:p>
          </table:table-cell>
          <table:table-cell office:value-type="string" table:style-name="ce770">
            <text:p>1.7B</text:p>
          </table:table-cell>
          <table:table-cell office:value-type="percentage" office:value="0.254" table:style-name="ce771">
            <text:p>25.40%</text:p>
          </table:table-cell>
          <table:table-cell office:value-type="percentage" office:value="0.16289999999999999" table:style-name="ce771">
            <text:p>16.29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4-10-31T00:00:00" table:style-name="ce8">
            <text:p>2024/10/31</text:p>
          </table:table-cell>
          <table:table-cell office:value-type="percentage" office:value="1.0769" table:formula="of:=SUM([.G176:.I176])" table:style-name="ce218">
            <text:p>107.69%</text:p>
          </table:table-cell>
          <table:table-cell table:number-columns-repeated="16372"/>
        </table:table-row>
        <table:table-row table:style-name="ro4">
          <table:table-cell office:value-type="float" office:value="174" table:style-name="ce409">
            <text:p>174</text:p>
          </table:table-cell>
          <table:table-cell table:style-name="ce323">
            <draw:frame draw:z-index="69" draw:id="id68" draw:style-name="a68" draw:name="圖片 74" svg:x="0in" svg:y="0in" svg:width="0.22573in" svg:height="0.220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5">
            <text:p>HuggingFaceH4</text:p>
          </table:table-cell>
          <table:table-cell office:value-type="string" table:style-name="ce603">
            <text:p>Zephyr-7B-Beta</text:p>
          </table:table-cell>
          <table:table-cell office:value-type="string" table:style-name="ce33">
            <text:p>7B</text:p>
          </table:table-cell>
          <table:table-cell office:value-type="string" table:style-name="ce770">
            <text:p>7.0B</text:p>
          </table:table-cell>
          <table:table-cell office:value-type="percentage" office:value="0.25509999999999999" table:style-name="ce771">
            <text:p>25.51%</text:p>
          </table:table-cell>
          <table:table-cell office:value-type="percentage" office:value="0.15340000000000001" table:style-name="ce771">
            <text:p>15.34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12-03T00:00:00" table:style-name="ce8">
            <text:p>2025/12/3</text:p>
          </table:table-cell>
          <table:table-cell office:value-type="date" office:date-value="2023-10-26T00:00:00" table:style-name="ce8">
            <text:p>2023/10/26</text:p>
          </table:table-cell>
          <table:table-cell office:value-type="percentage" office:value="1.0685" table:formula="of:=SUM([.G177:.I177])" table:style-name="ce218">
            <text:p>106.85%</text:p>
          </table:table-cell>
          <table:table-cell table:number-columns-repeated="16372"/>
        </table:table-row>
        <table:table-row table:style-name="ro4">
          <table:table-cell office:value-type="float" office:value="175" table:style-name="ce409">
            <text:p>175</text:p>
          </table:table-cell>
          <table:table-cell table:style-name="ce323">
            <draw:frame draw:z-index="40" draw:id="id39" draw:style-name="a39" draw:name="圖片 4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5">
            <text:p>LiquidAI</text:p>
          </table:table-cell>
          <table:table-cell office:value-type="string" table:style-name="ce603">
            <text:p>LFM2-700M</text:p>
          </table:table-cell>
          <table:table-cell office:value-type="string" table:style-name="ce33">
            <text:p>0.742B</text:p>
          </table:table-cell>
          <table:table-cell office:value-type="string" table:style-name="ce770">
            <text:p>0.7B</text:p>
          </table:table-cell>
          <table:table-cell office:value-type="percentage" office:value="0.23780000000000001" table:style-name="ce771">
            <text:p>23.78%</text:p>
          </table:table-cell>
          <table:table-cell office:value-type="percentage" office:value="0.25879999999999997" table:style-name="ce771">
            <text:p>25.88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10-07T00:00:00" table:style-name="ce8">
            <text:p>2025/10/7</text:p>
          </table:table-cell>
          <table:table-cell office:value-type="date" office:date-value="2025-07-10T00:00:00" table:style-name="ce8">
            <text:p>2025/7/10</text:p>
          </table:table-cell>
          <table:table-cell office:value-type="percentage" office:value="1.0566" table:formula="of:=SUM([.G178:.I178])" table:style-name="ce218">
            <text:p>105.66%</text:p>
          </table:table-cell>
          <table:table-cell table:number-columns-repeated="16372"/>
        </table:table-row>
        <table:table-row table:style-name="ro4">
          <table:table-cell office:value-type="float" office:value="176" table:style-name="ce410">
            <text:p>176</text:p>
          </table:table-cell>
          <table:table-cell table:style-name="ce323">
            <draw:frame draw:z-index="41" draw:id="id40" draw:style-name="a40" draw:name="圖片 42" svg:x="0in" svg:y="0in" svg:width="0.22573in" svg:height="0.240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2">
            <text:p>HuggingFace</text:p>
          </table:table-cell>
          <table:table-cell office:value-type="string" table:style-name="ce603">
            <text:p>SmolLM3-3B</text:p>
          </table:table-cell>
          <table:table-cell office:value-type="string" table:style-name="ce33">
            <text:p>3.08B</text:p>
          </table:table-cell>
          <table:table-cell office:value-type="string" table:style-name="ce770">
            <text:p>3.1B</text:p>
          </table:table-cell>
          <table:table-cell office:value-type="percentage" office:value="0.26479999999999998" table:style-name="ce771">
            <text:p>26.48%</text:p>
          </table:table-cell>
          <table:table-cell office:value-type="percentage" office:value="0.23" table:style-name="ce771">
            <text:p>23.00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7-08T00:00:00" table:style-name="ce8">
            <text:p>2025/7/8</text:p>
          </table:table-cell>
          <table:table-cell office:value-type="percentage" office:value="1.0548000000000002" table:formula="of:=SUM([.G179:.I179])" table:style-name="ce218">
            <text:p>105.48%</text:p>
          </table:table-cell>
          <table:table-cell table:number-columns-repeated="16372"/>
        </table:table-row>
        <table:table-row table:style-name="ro4">
          <table:table-cell office:value-type="float" office:value="177" table:style-name="ce407">
            <text:p>177</text:p>
          </table:table-cell>
          <table:table-cell table:style-name="ce323">
            <draw:frame draw:z-index="72" draw:id="id71" draw:style-name="a71" draw:name="圖片 77" svg:x="0in" svg:y="0in" svg:width="0.22573in" svg:height="0.221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Arcee AI</text:p>
          </table:table-cell>
          <table:table-cell office:value-type="string" table:style-name="ce602">
            <text:p>Trinity-Mini</text:p>
          </table:table-cell>
          <table:table-cell office:value-type="string" table:style-name="ce33">
            <text:p>26B</text:p>
          </table:table-cell>
          <table:table-cell office:value-type="string" table:style-name="ce769">
            <text:p>26.0B</text:p>
          </table:table-cell>
          <table:table-cell office:value-type="percentage" office:value="0.26050000000000001" table:style-name="ce771">
            <text:p>26.05%</text:p>
          </table:table-cell>
          <table:table-cell office:value-type="percentage" office:value="0.2492" table:style-name="ce771">
            <text:p>24.92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5-12-11T00:00:00" table:style-name="ce8">
            <text:p>2025/12/11</text:p>
          </table:table-cell>
          <table:table-cell office:value-type="date" office:date-value="2025-12-02T00:00:00" table:style-name="ce8">
            <text:p>2025/12/2</text:p>
          </table:table-cell>
          <table:table-cell office:value-type="percentage" office:value="1.0497000000000001" table:formula="of:=SUM([.G180:.I180])" table:style-name="ce218">
            <text:p>104.97%</text:p>
          </table:table-cell>
          <table:table-cell table:number-columns-repeated="16372"/>
        </table:table-row>
        <table:table-row table:style-name="ro4">
          <table:table-cell office:value-type="float" office:value="178" table:style-name="ce408">
            <text:p>178</text:p>
          </table:table-cell>
          <table:table-cell table:style-name="ce325">
            <draw:frame draw:z-index="162" draw:id="id161" draw:style-name="a161" draw:name="圖片 182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1">
            <text:p>OpenBMB</text:p>
          </table:table-cell>
          <table:table-cell office:value-type="string" table:style-name="ce604">
            <text:p>MiniCPM5-1B</text:p>
          </table:table-cell>
          <table:table-cell table:style-name="ce34"/>
          <table:table-cell office:value-type="string" table:style-name="ce785">
            <text:p>1.0B</text:p>
          </table:table-cell>
          <table:table-cell office:value-type="percentage" office:value="0.2843" table:style-name="ce773">
            <text:p>28.43%</text:p>
          </table:table-cell>
          <table:table-cell office:value-type="percentage" office:value="0.25559999999999999" table:style-name="ce773">
            <text:p>25.56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6-05-23T00:00:00" table:style-name="ce14">
            <text:p>2026/5/23</text:p>
          </table:table-cell>
          <table:table-cell office:value-type="percentage" office:value="1.0399" table:formula="of:=SUM([.G181:.I181])" table:style-name="ce218">
            <text:p>103.99%</text:p>
          </table:table-cell>
          <table:table-cell table:number-columns-repeated="16372" table:style-name="ce347"/>
        </table:table-row>
        <table:table-row table:style-name="ro4">
          <table:table-cell office:value-type="float" office:value="179" table:style-name="ce408">
            <text:p>179</text:p>
          </table:table-cell>
          <table:table-cell table:style-name="ce325">
            <draw:frame draw:z-index="111" draw:id="id110" draw:style-name="a110" draw:name="圖片 118" svg:x="0in" svg:y="0in" svg:width="0.23134in" svg:height="0.2158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1">
            <text:p>南北閣</text:p>
          </table:table-cell>
          <table:table-cell office:value-type="string" table:style-name="ce604">
            <text:p>Nanbeige4.1-3B</text:p>
          </table:table-cell>
          <table:table-cell table:style-name="ce34"/>
          <table:table-cell office:value-type="string" table:style-name="ce786">
            <text:p>4.0B</text:p>
          </table:table-cell>
          <table:table-cell office:value-type="percentage" office:value="0.34699999999999998" table:style-name="ce773">
            <text:p>34.70%</text:p>
          </table:table-cell>
          <table:table-cell office:value-type="percentage" office:value="0.33860000000000001" table:style-name="ce773">
            <text:p>33.86%</text:p>
          </table:table-cell>
          <table:table-cell office:value-type="percentage" office:value="0.34" table:style-name="ce773">
            <text:p>34.00%</text:p>
          </table:table-cell>
          <table:table-cell office:value-type="date" office:date-value="2026-04-07T00:00:00" table:style-name="ce14">
            <text:p>2026/4/7</text:p>
          </table:table-cell>
          <table:table-cell office:value-type="date" office:date-value="2026-02-10T00:00:00" table:style-name="ce14">
            <text:p>2026/2/10</text:p>
          </table:table-cell>
          <table:table-cell office:value-type="percentage" office:value="1.0256000000000001" table:formula="of:=SUM([.G182:.I182])" table:style-name="ce218">
            <text:p>102.56%</text:p>
          </table:table-cell>
          <table:table-cell table:number-columns-repeated="16372" table:style-name="ce347"/>
        </table:table-row>
        <table:table-row table:style-name="ro4">
          <table:table-cell office:value-type="float" office:value="180" table:style-name="ce407">
            <text:p>180</text:p>
          </table:table-cell>
          <table:table-cell table:style-name="ce323">
            <draw:frame draw:z-index="98" draw:id="id97" draw:style-name="a97" draw:name="圖片 103" svg:x="0in" svg:y="0in" svg:width="0.22573in" svg:height="0.2412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LiquidAI</text:p>
          </table:table-cell>
          <table:table-cell office:value-type="string" table:style-name="ce602">
            <text:p>LFM2.5-1.2B-Instruct</text:p>
          </table:table-cell>
          <table:table-cell table:style-name="ce33"/>
          <table:table-cell office:value-type="string" table:style-name="ce769">
            <text:p>1.2B</text:p>
          </table:table-cell>
          <table:table-cell office:value-type="percentage" office:value="0.2" table:style-name="ce771">
            <text:p>20.00%</text:p>
          </table:table-cell>
          <table:table-cell office:value-type="percentage" office:value="0.2172" table:style-name="ce771">
            <text:p>21.72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6-02-24T00:00:00" table:style-name="ce8">
            <text:p>2026/2/24</text:p>
          </table:table-cell>
          <table:table-cell office:value-type="date" office:date-value="2026-01-04T00:00:00" table:style-name="ce8">
            <text:p>2026/1/4</text:p>
          </table:table-cell>
          <table:table-cell office:value-type="percentage" office:value="0.99719999999999998" table:formula="of:=SUM([.G183:.I183])" table:style-name="ce218">
            <text:p>99.72%</text:p>
          </table:table-cell>
          <table:table-cell table:number-columns-repeated="16372" table:style-name="ce347"/>
        </table:table-row>
        <table:table-row table:style-name="ro7">
          <table:table-cell office:value-type="float" office:value="181" table:style-name="ce411">
            <text:p>181</text:p>
          </table:table-cell>
          <table:table-cell table:style-name="ce323">
            <draw:frame draw:z-index="42" draw:id="id41" draw:style-name="a41" draw:name="圖片 43" svg:x="0in" svg:y="0in" svg:width="0.22573in" svg:height="0.2412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3">
            <text:p>Google</text:p>
          </table:table-cell>
          <table:table-cell office:value-type="string" table:style-name="ce605">
            <text:p>Gemma-3-270M</text:p>
          </table:table-cell>
          <table:table-cell office:value-type="string" table:style-name="ce33">
            <text:p>0.268B</text:p>
          </table:table-cell>
          <table:table-cell office:value-type="string" table:style-name="ce171">
            <text:p>0.3B</text:p>
          </table:table-cell>
          <table:table-cell office:value-type="percentage" office:value="0.2011" table:style-name="ce771">
            <text:p>20.11%</text:p>
          </table:table-cell>
          <table:table-cell office:value-type="percentage" office:value="0.13420000000000001" table:style-name="ce771">
            <text:p>13.42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5-10-03T00:00:00" table:style-name="ce8">
            <text:p>2025/10/3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0.87530000000000008" table:formula="of:=SUM([.G184:.I184])" table:style-name="ce218">
            <text:p>87.53%</text:p>
          </table:table-cell>
          <table:table-cell table:number-columns-repeated="16372"/>
        </table:table-row>
        <table:table-row table:style-name="ro7">
          <table:table-cell office:value-type="float" office:value="182" table:style-name="ce411">
            <text:p>182</text:p>
          </table:table-cell>
          <table:table-cell table:style-name="ce323">
            <draw:frame draw:z-index="71" draw:id="id70" draw:style-name="a70" draw:name="圖片 7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3">
            <text:p>Arcee AI</text:p>
          </table:table-cell>
          <table:table-cell office:value-type="string" table:style-name="ce605">
            <text:p>Trinity-Nano-Preview</text:p>
          </table:table-cell>
          <table:table-cell office:value-type="string" table:style-name="ce33">
            <text:p>6B</text:p>
          </table:table-cell>
          <table:table-cell office:value-type="string" table:style-name="ce171">
            <text:p>6.0B</text:p>
          </table:table-cell>
          <table:table-cell office:value-type="percentage" office:value="0.2833" table:style-name="ce771">
            <text:p>28.33%</text:p>
          </table:table-cell>
          <table:table-cell office:value-type="percentage" office:value="0.1661" table:style-name="ce771">
            <text:p>16.61%</text:p>
          </table:table-cell>
          <table:table-cell office:value-type="percentage" office:value="0.4" table:style-name="ce771">
            <text:p>40.00%</text:p>
          </table:table-cell>
          <table:table-cell office:value-type="date" office:date-value="2025-12-10T00:00:00" table:style-name="ce8">
            <text:p>2025/12/10</text:p>
          </table:table-cell>
          <table:table-cell office:value-type="date" office:date-value="2025-12-02T00:00:00" table:style-name="ce8">
            <text:p>2025/12/2</text:p>
          </table:table-cell>
          <table:table-cell office:value-type="percentage" office:value="0.84940000000000004" table:formula="of:=SUM([.G185:.I185])" table:style-name="ce218">
            <text:p>84.94%</text:p>
          </table:table-cell>
          <table:table-cell table:number-columns-repeated="16372"/>
        </table:table-row>
        <table:table-row table:style-name="ro7">
          <table:table-cell office:value-type="float" office:value="183" table:style-name="ce412">
            <text:p>183</text:p>
          </table:table-cell>
          <table:table-cell table:style-name="ce325">
            <draw:frame draw:z-index="58" draw:id="id57" draw:style-name="a57" draw:name="圖片 60" svg:x="0in" svg:y="0.20799in" svg:width="0.23134in" svg:height="0.22712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33" draw:id="id32" draw:style-name="a32" draw:name="圖片 34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4">
            <text:p>小米</text:p>
          </table:table-cell>
          <table:table-cell office:value-type="string" table:style-name="ce606">
            <text:p>MiMo-7B-RL</text:p>
          </table:table-cell>
          <table:table-cell office:value-type="string" table:style-name="ce34">
            <text:p>7.83B</text:p>
          </table:table-cell>
          <table:table-cell office:value-type="string" table:style-name="ce266">
            <text:p>7.8B</text:p>
          </table:table-cell>
          <table:table-cell office:value-type="percentage" office:value="0.2843" table:style-name="ce773">
            <text:p>28.43%</text:p>
          </table:table-cell>
          <table:table-cell office:value-type="percentage" office:value="0.25559999999999999" table:style-name="ce773">
            <text:p>25.56%</text:p>
          </table:table-cell>
          <table:table-cell office:value-type="percentage" office:value="0.2" table:style-name="ce773">
            <text:p>2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30T00:00:00" table:style-name="ce14">
            <text:p>2025/4/30</text:p>
          </table:table-cell>
          <table:table-cell office:value-type="percentage" office:value="0.7399" table:formula="of:=SUM([.G186:.I186])" table:style-name="ce218">
            <text:p>73.99%</text:p>
          </table:table-cell>
          <table:table-cell table:number-columns-repeated="16372"/>
        </table:table-row>
        <table:table-row table:style-name="ro4">
          <table:table-cell office:value-type="float" office:value="184" table:style-name="ce413">
            <text:p>184</text:p>
          </table:table-cell>
          <table:table-cell table:style-name="ce325"/>
          <table:table-cell office:value-type="string" table:style-name="ce677">
            <text:p>阿里巴巴</text:p>
          </table:table-cell>
          <table:table-cell office:value-type="string" table:style-name="ce607">
            <text:p>Tongyi-DeepResearch</text:p>
          </table:table-cell>
          <table:table-cell office:value-type="string" table:style-name="ce34">
            <text:p>30.5B</text:p>
          </table:table-cell>
          <table:table-cell office:value-type="string" table:style-name="ce787">
            <text:p>30.5B</text:p>
          </table:table-cell>
          <table:table-cell office:value-type="percentage" office:value="6.59E-2" table:style-name="ce773">
            <text:p>6.59%</text:p>
          </table:table-cell>
          <table:table-cell office:value-type="percentage" office:value="0.08" table:style-name="ce773">
            <text:p>8.0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09-26T00:00:00" table:style-name="ce14">
            <text:p>2025/9/26</text:p>
          </table:table-cell>
          <table:table-cell office:value-type="date" office:date-value="2025-09-16T00:00:00" table:style-name="ce14">
            <text:p>2025/9/16</text:p>
          </table:table-cell>
          <table:table-cell office:value-type="percentage" office:value="0.68590000000000007" table:formula="of:=SUM([.G187:.I187])" table:style-name="ce218">
            <text:p>68.59%</text:p>
          </table:table-cell>
          <table:table-cell table:number-columns-repeated="16372" table:style-name="ce358"/>
        </table:table-row>
        <table:table-row table:style-name="ro4">
          <table:table-cell office:value-type="float" office:value="185" table:style-name="ce427">
            <text:p>185</text:p>
          </table:table-cell>
          <table:table-cell table:style-name="ce327">
            <draw:frame draw:z-index="53" draw:id="id52" draw:style-name="a52" draw:name="圖片 55" svg:x="0in" svg:y="0in" svg:width="0.2301in" svg:height="0.22029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style-name="ce679">
            <text:p>TII</text:p>
          </table:table-cell>
          <table:table-cell office:value-type="string" table:style-name="ce608">
            <text:p>falcon-7b</text:p>
          </table:table-cell>
          <table:table-cell office:value-type="string" table:style-name="ce35">
            <text:p>7.22B</text:p>
          </table:table-cell>
          <table:table-cell office:value-type="string" table:style-name="ce788">
            <text:p>7.2B</text:p>
          </table:table-cell>
          <table:table-cell office:value-type="percentage" office:value="0.11890000000000001" table:style-name="ce774">
            <text:p>11.89%</text:p>
          </table:table-cell>
          <table:table-cell office:value-type="percentage" office:value="9.2600000000000002E-2" table:style-name="ce774">
            <text:p>9.26%</text:p>
          </table:table-cell>
          <table:table-cell office:value-type="percentage" office:value="0.42" table:style-name="ce774">
            <text:p>42.00%</text:p>
          </table:table-cell>
          <table:table-cell office:value-type="date" office:date-value="2025-09-02T00:00:00" table:style-name="ce26">
            <text:p>2025/9/2</text:p>
          </table:table-cell>
          <table:table-cell office:value-type="date" office:date-value="2024-10-12T00:00:00" table:style-name="ce26">
            <text:p>2024/10/12</text:p>
          </table:table-cell>
          <table:table-cell office:value-type="percentage" office:value="0.63149999999999995" table:formula="of:=SUM([.G188:.I188])" table:style-name="ce218">
            <text:p>63.15%</text:p>
          </table:table-cell>
          <table:table-cell table:number-columns-repeated="16372" table:style-name="ce358"/>
        </table:table-row>
        <table:table-row table:style-name="ro5">
          <table:table-cell office:value-type="float" office:value="186" table:style-name="ce428">
            <text:p>186</text:p>
          </table:table-cell>
          <table:table-cell table:style-name="ce323">
            <draw:frame draw:z-index="43" draw:id="id42" draw:style-name="a42" draw:name="圖片 44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80">
            <text:p>CISCO</text:p>
          </table:table-cell>
          <table:table-cell office:value-type="string" table:style-name="ce609">
            <text:p>Foundation-Sec-8B</text:p>
          </table:table-cell>
          <table:table-cell office:value-type="string" table:style-name="ce33">
            <text:p>8.03B</text:p>
          </table:table-cell>
          <table:table-cell office:value-type="string" table:style-name="ce789">
            <text:p>8.0B</text:p>
          </table:table-cell>
          <table:table-cell office:value-type="percentage" office:value="0.14810000000000001" table:style-name="ce771">
            <text:p>14.81%</text:p>
          </table:table-cell>
          <table:table-cell office:value-type="percentage" office:value="2.8799999999999999E-2" table:style-name="ce771">
            <text:p>2.88%</text:p>
          </table:table-cell>
          <table:table-cell office:value-type="percentage" office:value="0.36" table:style-name="ce771">
            <text:p>36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28T00:00:00" table:style-name="ce8">
            <text:p>2025/4/28</text:p>
          </table:table-cell>
          <table:table-cell office:value-type="percentage" office:value="0.53689999999999993" table:formula="of:=SUM([.G189:.I189])" table:style-name="ce218">
            <text:p>53.69%</text:p>
          </table:table-cell>
          <table:table-cell table:number-columns-repeated="16372" table:style-name="ce358"/>
        </table:table-row>
        <table:table-row table:style-name="ro5">
          <table:table-cell office:value-type="float" office:value="187" table:style-name="ce429">
            <text:p>187</text:p>
          </table:table-cell>
          <table:table-cell table:style-name="ce325">
            <draw:frame draw:z-index="163" draw:id="id162" draw:style-name="a162" draw:name="圖片 183" svg:x="0in" svg:y="0in" svg:width="0.23134in" svg:height="0.22206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181" draw:id="id180" draw:style-name="a180" draw:name="圖片 117" svg:x="0in" svg:y="0.22107in" svg:width="0.23134in" svg:height="0.2604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81">
            <text:p>百川智能</text:p>
          </table:table-cell>
          <table:table-cell office:value-type="string" table:style-name="ce610">
            <text:p>Baichuan-M2-32B</text:p>
          </table:table-cell>
          <table:table-cell office:value-type="string" table:style-name="ce34">
            <text:p>32.8B</text:p>
          </table:table-cell>
          <table:table-cell office:value-type="string" table:style-name="ce790">
            <text:p>32.8B</text:p>
          </table:table-cell>
          <table:table-cell office:value-type="percentage" office:value="0.20319999999999999" table:style-name="ce773">
            <text:p>20.32%</text:p>
          </table:table-cell>
          <table:table-cell office:value-type="percentage" office:value="0.20130000000000001" table:style-name="ce773">
            <text:p>20.13%</text:p>
          </table:table-cell>
          <table:table-cell office:value-type="percentage" office:value="0.06" table:style-name="ce773">
            <text:p>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8-11T00:00:00" table:style-name="ce14">
            <text:p>2025/8/11</text:p>
          </table:table-cell>
          <table:table-cell office:value-type="percentage" office:value="0.46449999999999997" table:formula="of:=SUM([.G190:.I190])" table:style-name="ce218">
            <text:p>46.45%</text:p>
          </table:table-cell>
          <table:table-cell table:number-columns-repeated="16372" table:style-name="ce358"/>
        </table:table-row>
        <table:table-row table:style-name="ro7">
          <table:table-cell office:value-type="float" office:value="188" table:style-name="ce412">
            <text:p>188</text:p>
          </table:table-cell>
          <table:table-cell table:style-name="ce325">
            <draw:frame draw:z-index="106" draw:id="id105" draw:style-name="a105" draw:name="圖片 112" svg:x="0in" svg:y="0in" svg:width="0.23134in" svg:height="0.23247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119" draw:id="id118" draw:style-name="a118" draw:name="圖片 126" svg:x="0in" svg:y="0in" svg:width="0.23134in" svg:height="0.2324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4">
            <text:p>阿里巴巴</text:p>
          </table:table-cell>
          <table:table-cell office:value-type="string" table:style-name="ce606">
            <text:p>Qwen3.5-0.8B</text:p>
          </table:table-cell>
          <table:table-cell table:style-name="ce34"/>
          <table:table-cell office:value-type="string" table:style-name="ce266">
            <text:p>0.9B</text:p>
          </table:table-cell>
          <table:table-cell office:value-type="percentage" office:value="1.6199999999999999E-2" table:style-name="ce773">
            <text:p>1.62%</text:p>
          </table:table-cell>
          <table:table-cell office:value-type="percentage" office:value="8.3099999999999993E-2" table:style-name="ce773">
            <text:p>8.31%</text:p>
          </table:table-cell>
          <table:table-cell office:value-type="percentage" office:value="0.18" table:style-name="ce773">
            <text:p>18.00%</text:p>
          </table:table-cell>
          <table:table-cell office:value-type="date" office:date-value="2026-03-16T00:00:00" table:style-name="ce14">
            <text:p>2026/3/16</text:p>
          </table:table-cell>
          <table:table-cell office:value-type="date" office:date-value="2026-03-01T00:00:00" table:style-name="ce14">
            <text:p>2026/3/1</text:p>
          </table:table-cell>
          <table:table-cell office:value-type="percentage" office:value="0.27929999999999999" table:formula="of:=SUM([.G191:.I191])" table:style-name="ce218">
            <text:p>27.93%</text:p>
          </table:table-cell>
          <table:table-cell table:number-columns-repeated="16372"/>
        </table:table-row>
        <table:table-row table:number-rows-repeated="1048385" table:style-name="ro7">
          <table:table-cell table:number-columns-repeated="3"/>
          <table:table-cell table:style-name="ce611"/>
          <table:table-cell table:number-columns-repeated="16380"/>
        </table:table-row>
        <table:named-expressions>
          <table:named-range table:name="Print_Area" table:cell-range-address="總表.$A$1:總表.$L$180" table:base-cell-address="總表.$A$1"/>
          <table:named-range table:name="Print_Titles" table:cell-range-address="總表.$A$3:總表.$XFD$3" table:base-cell-address="總表.$A$1"/>
        </table:named-expressions>
      </table:table>
      <table:table table:name="部會出題_(全)_V3" table:style-name="ta2">
        <table:table-column table:style-name="co14" table:default-cell-style-name="ce1" table:visibility="collapse"/>
        <table:table-column table:style-name="co15" table:default-cell-style-name="ce2"/>
        <table:table-column table:style-name="co16" table:default-cell-style-name="ce1"/>
        <table:table-column table:style-name="co16" table:default-cell-style-name="ce1" table:visibility="collapse"/>
        <table:table-column table:style-name="co17" table:default-cell-style-name="ce1"/>
        <table:table-column table:style-name="co18" table:default-cell-style-name="ce1"/>
        <table:table-column table:style-name="co19" table:default-cell-style-name="ce1" table:visibility="collapse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4" table:default-cell-style-name="ce1"/>
        <table:table-column table:style-name="co25" table:number-columns-repeated="3" table:default-cell-style-name="ce1"/>
        <table:table-column table:style-name="co26" table:default-cell-style-name="ce1"/>
        <table:table-column table:style-name="co27" table:default-cell-style-name="ce1"/>
        <table:table-column table:style-name="co27" table:default-cell-style-name="ce1" table:visibility="collapse"/>
        <table:table-column table:style-name="co10" table:default-cell-style-name="ce1"/>
        <table:table-column table:style-name="co28" table:default-cell-style-name="ce1" table:visibility="collapse"/>
        <table:table-column table:style-name="co25" table:default-cell-style-name="ce1" table:visibility="collapse"/>
        <table:table-column table:style-name="co10" table:number-columns-repeated="5" table:default-cell-style-name="ce1" table:visibility="collapse"/>
        <table:table-column table:style-name="co13" table:number-columns-repeated="16355" table:default-cell-style-name="ce1"/>
        <table:table-row table:style-name="ro9">
          <table:table-cell office:value-type="string" table:number-columns-spanned="28" table:number-rows-spanned="1" table:style-name="ce378">
            <text:p>AIEC 臺灣AI能力評測（Taiwan AI Competency Benchmark）評測結果</text:p>
          </table:table-cell>
          <table:covered-table-cell table:number-columns-repeated="18"/>
          <table:covered-table-cell>
            <draw:frame draw:z-index="33" draw:id="id221" draw:style-name="a225" draw:name="文字方塊 34" svg:x="0.94808in" svg:y="0.22617in" svg:width="1.36632in" svg:height="0.98214in">
              <draw:text-box>
                <text:p text:style-name="a224" text:class-names="" text:cond-style-name=""><text:span text:style-name="a221" text:class-names="">內部資料</text:span><text:span text:style-name="a222" text:class-names=""><text:line-break/></text:span><text:span text:style-name="a223" text:class-names="">請勿外流</text:span></text:p>
              </draw:text-box>
              <svg:title/>
              <svg:desc/>
            </draw:frame>
          </table:covered-table-cell>
          <table:covered-table-cell table:number-columns-repeated="8"/>
          <table:table-cell office:value-type="string" table:style-name="ce260">
            <text:p>2026.07.27</text:p>
          </table:table-cell>
          <table:table-cell table:number-columns-repeated="16355"/>
        </table:table-row>
        <table:table-row table:style-name="ro10">
          <table:table-cell table:style-name="ce319"/>
          <table:table-cell office:value-type="string" table:number-columns-spanned="21" table:number-rows-spanned="1" table:style-name="ce382">
            <text:p>2026.07.27</text:p>
          </table:table-cell>
          <table:covered-table-cell table:number-columns-repeated="20"/>
          <table:table-cell table:number-columns-repeated="6" table:style-name="ce319"/>
          <table:table-cell table:style-name="ce260"/>
          <table:table-cell table:number-columns-repeated="16355"/>
        </table:table-row>
        <table:table-row table:style-name="ro11">
          <table:table-cell table:style-name="ce1"/>
          <table:table-cell table:style-name="ce121"/>
          <table:table-cell office:value-type="string" table:number-columns-spanned="3" table:number-rows-spanned="1" table:style-name="ce402">
            <text:p>開發單位</text:p>
          </table:table-cell>
          <table:covered-table-cell table:number-columns-repeated="2"/>
          <table:table-cell office:value-type="string" table:style-name="ce791">
            <text:p>模型名稱</text:p>
          </table:table-cell>
          <table:table-cell office:value-type="string" table:style-name="ce157">
            <text:p>大小</text:p>
          </table:table-cell>
          <table:table-cell office:value-type="string" table:style-name="ce158">
            <text:p>大小</text:p>
          </table:table-cell>
          <table:table-cell office:value-type="string" table:style-name="ce157">
            <text:p>測試方式</text:p>
          </table:table-cell>
          <table:table-cell office:value-type="string" table:style-name="ce157">
            <text:p>高中學測國文科</text:p>
            <text:p>正確率<text:span text:style-name="T1">(近五年)</text:span></text:p>
          </table:table-cell>
          <table:table-cell office:value-type="string" table:style-name="ce157">
            <text:p>高中學測社會科</text:p>
            <text:p>正確率<text:span text:style-name="T1">(近五年)</text:span></text:p>
          </table:table-cell>
          <table:table-cell office:value-type="string" table:style-name="ce157">
            <text:p>台灣價值觀</text:p>
            <text:p>正確率</text:p>
          </table:table-cell>
          <table:table-cell office:value-type="string" table:style-name="ce47">
            <text:p>普考政治學</text:p>
            <text:p>正確率<text:span text:style-name="T1">(近五年)</text:span></text:p>
          </table:table-cell>
          <table:table-cell office:value-type="string" table:style-name="ce47">
            <text:p>普考地方自治</text:p>
            <text:p>正確率<text:span text:style-name="T1">(近五年)</text:span></text:p>
          </table:table-cell>
          <table:table-cell office:value-type="string" table:style-name="ce157">
            <text:p>兩岸議題(陸委會)</text:p>
            <text:p>正確率</text:p>
          </table:table-cell>
          <table:table-cell office:value-type="string" table:style-name="ce157">
            <text:p>銀行(金管會)</text:p>
            <text:p>正確率</text:p>
          </table:table-cell>
          <table:table-cell office:value-type="string" table:style-name="ce157">
            <text:p>保險(金管會)</text:p>
            <text:p>正確率</text:p>
          </table:table-cell>
          <table:table-cell office:value-type="string" table:style-name="ce157">
            <text:p>證券(金管會)</text:p>
            <text:p>正確率</text:p>
          </table:table-cell>
          <table:table-cell office:value-type="string" table:style-name="ce157">
            <text:p>法務(法務部)</text:p>
            <text:p>正確率<text:span text:style-name="T10">(一般民眾)</text:span></text:p>
          </table:table-cell>
          <table:table-cell office:value-type="string" table:style-name="ce157">
            <text:p>法務(法務部)</text:p>
            <text:p>正確率<text:span text:style-name="T10">(司法人員)</text:span></text:p>
          </table:table-cell>
          <table:table-cell office:value-type="string" table:style-name="ce157">
            <text:p>總分</text:p>
          </table:table-cell>
          <table:table-cell office:value-type="string" table:style-name="ce157">
            <text:p>模型</text:p>
            <text:p>發布日期</text:p>
          </table:table-cell>
          <table:table-cell office:value-type="string" table:style-name="ce263">
            <text:p>普考政治學</text:p>
            <text:p>測試日期</text:p>
          </table:table-cell>
          <table:table-cell office:value-type="string" table:style-name="ce263">
            <text:p>普考地方自治</text:p>
            <text:p>測試日期</text:p>
          </table:table-cell>
          <table:table-cell office:value-type="string" table:style-name="ce157">
            <text:p>兩岸議題</text:p>
            <text:p>測試日期</text:p>
          </table:table-cell>
          <table:table-cell office:value-type="string" table:style-name="ce157">
            <text:p>銀行</text:p>
            <text:p>測試日期</text:p>
          </table:table-cell>
          <table:table-cell office:value-type="string" table:style-name="ce157">
            <text:p>保險</text:p>
            <text:p>測試日期</text:p>
          </table:table-cell>
          <table:table-cell office:value-type="string" table:style-name="ce157">
            <text:p>證券</text:p>
            <text:p>測試日期</text:p>
          </table:table-cell>
          <table:table-cell office:value-type="string" table:style-name="ce157">
            <text:p>法務</text:p>
            <text:p>測試日期</text:p>
          </table:table-cell>
          <table:table-cell table:number-columns-repeated="16355"/>
        </table:table-row>
        <table:table-row table:style-name="ro12">
          <table:table-cell office:value-type="float" office:value="2" table:style-name="ce1">
            <text:p>2</text:p>
          </table:table-cell>
          <table:table-cell office:value-type="float" office:value="1" table:style-name="ce797">
            <text:p>1</text:p>
          </table:table-cell>
          <table:table-cell table:style-name="ce281">
            <draw:frame draw:z-index="13" draw:id="id201" draw:style-name="a201" draw:name="圖片 14" svg:x="0.02778in" svg:y="0.04167in" svg:width="0.21878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Anthropic</text:p>
          </table:table-cell>
          <table:table-cell office:value-type="string" table:style-name="ce792">
            <text:p>Claude-Opus-4-8</text:p>
          </table:table-cell>
          <table:table-cell table:style-name="ce284"/>
          <table:table-cell office:value-type="string" table:style-name="ce795">
            <text:p>&gt;1,000B</text:p>
          </table:table-cell>
          <table:table-cell office:value-type="string" table:style-name="ce280">
            <text:p>付費API</text:p>
          </table:table-cell>
          <table:table-cell office:value-type="percentage" office:value="0.90490000000000004" table:style-name="ce796">
            <text:p>90.49%</text:p>
          </table:table-cell>
          <table:table-cell office:value-type="percentage" office:value="0.85940000000000005" table:style-name="ce796">
            <text:p>85.94%</text:p>
          </table:table-cell>
          <table:table-cell office:value-type="percentage" office:value="0.8" table:style-name="ce796">
            <text:p>80.00%</text:p>
          </table:table-cell>
          <table:table-cell office:value-type="percentage" office:value="0.96799999999999997" table:style-name="ce837">
            <text:p>96.80%</text:p>
          </table:table-cell>
          <table:table-cell office:value-type="percentage" office:value="0.84799999999999998" table:style-name="ce837">
            <text:p>84.80%</text:p>
          </table:table-cell>
          <table:table-cell office:value-type="percentage" office:value="1" table:style-name="ce796">
            <text:p>100.00%</text:p>
          </table:table-cell>
          <table:table-cell office:value-type="percentage" office:value="0.88060000000000005" table:style-name="ce796">
            <text:p>88.06%</text:p>
          </table:table-cell>
          <table:table-cell office:value-type="percentage" office:value="0.91" table:style-name="ce796">
            <text:p>91.00%</text:p>
          </table:table-cell>
          <table:table-cell office:value-type="percentage" office:value="0.79669999999999996" table:style-name="ce796">
            <text:p>79.67%</text:p>
          </table:table-cell>
          <table:table-cell office:value-type="percentage" office:value="0.92220000000000002" table:style-name="ce796">
            <text:p>92.22%</text:p>
          </table:table-cell>
          <table:table-cell office:value-type="percentage" office:value="0.7833" table:style-name="ce796">
            <text:p>78.33%</text:p>
          </table:table-cell>
          <table:table-cell office:value-type="percentage" office:value="9.6731000000000016" table:formula="of:=[.J4]+[.K4]+[.L4]+[.M4]+[.N4]+[.O4]+[.P4]+[.Q4]+[.R4]+[.S4]+[.T4]" table:style-name="ce796">
            <text:p>967.31%</text:p>
          </table:table-cell>
          <table:table-cell office:value-type="date" office:date-value="2026-05-28T00:00:00" table:style-name="ce809">
            <text:p>2026/5/28</text:p>
          </table:table-cell>
          <table:table-cell office:value-type="date" office:date-value="2026-07-20T00:00:00" table:style-name="ce839">
            <text:p>2026/7/20</text:p>
          </table:table-cell>
          <table:table-cell office:value-type="date" office:date-value="2026-07-20T00:00:00" table:style-name="ce839">
            <text:p>2026/7/20</text:p>
          </table:table-cell>
          <table:table-cell office:value-type="date" office:date-value="2026-06-22T00:00:00" table:style-name="ce131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1" table:style-name="ce1">
            <text:p>1</text:p>
          </table:table-cell>
          <table:table-cell office:value-type="float" office:value="2" table:style-name="ce797">
            <text:p>2</text:p>
          </table:table-cell>
          <table:table-cell table:style-name="ce281">
            <draw:frame draw:z-index="11" draw:id="id199" draw:style-name="a199" draw:name="圖片 11" svg:x="0.03224in" svg:y="0.0291in" svg:width="0.21097in" svg:height="0.2446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OpenAI</text:p>
          </table:table-cell>
          <table:table-cell office:value-type="string" table:style-name="ce792">
            <text:p>GPT-5</text:p>
          </table:table-cell>
          <table:table-cell office:value-type="string" table:style-name="ce288">
            <text:p>&gt;<text:span text:style-name="T4">2T</text:span></text:p>
          </table:table-cell>
          <table:table-cell office:value-type="string" table:style-name="ce795">
            <text:p>&gt;2,000<text:span text:style-name="T4">B</text:span></text:p>
          </table:table-cell>
          <table:table-cell office:value-type="string" table:style-name="ce280">
            <text:p>付費API</text:p>
          </table:table-cell>
          <table:table-cell office:value-type="percentage" office:value="0.92" table:style-name="ce796">
            <text:p>92.00%</text:p>
          </table:table-cell>
          <table:table-cell office:value-type="percentage" office:value="0.86580000000000001" table:style-name="ce796">
            <text:p>86.58%</text:p>
          </table:table-cell>
          <table:table-cell office:value-type="percentage" office:value="0.88" table:style-name="ce796">
            <text:p>88.00%</text:p>
          </table:table-cell>
          <table:table-cell office:value-type="percentage" office:value="0.93600000000000005" table:style-name="ce796">
            <text:p>93.60%</text:p>
          </table:table-cell>
          <table:table-cell office:value-type="percentage" office:value="0.78400000000000003" table:style-name="ce796">
            <text:p>78.40%</text:p>
          </table:table-cell>
          <table:table-cell office:value-type="percentage" office:value="0.92449999999999999" table:style-name="ce796">
            <text:p>92.45%</text:p>
          </table:table-cell>
          <table:table-cell office:value-type="percentage" office:value="0.8306" table:style-name="ce796">
            <text:p>83.06%</text:p>
          </table:table-cell>
          <table:table-cell office:value-type="percentage" office:value="0.92669999999999997" table:style-name="ce796">
            <text:p>92.67%</text:p>
          </table:table-cell>
          <table:table-cell office:value-type="percentage" office:value="0.82330000000000003" table:style-name="ce796">
            <text:p>82.33%</text:p>
          </table:table-cell>
          <table:table-cell office:value-type="percentage" office:value="0.92779999999999996" table:style-name="ce796">
            <text:p>92.78%</text:p>
          </table:table-cell>
          <table:table-cell office:value-type="percentage" office:value="0.67500000000000004" table:style-name="ce796">
            <text:p>67.50%</text:p>
          </table:table-cell>
          <table:table-cell office:value-type="percentage" office:value="9.4937000000000005" table:formula="of:=[.J5]+[.K5]+[.L5]+[.M5]+[.N5]+[.O5]+[.P5]+[.Q5]+[.R5]+[.S5]+[.T5]" table:style-name="ce796">
            <text:p>949.37%</text:p>
          </table:table-cell>
          <table:table-cell office:value-type="date" office:date-value="2025-09-04T00:00:00" table:style-name="ce809">
            <text:p>2025/9/4</text:p>
          </table:table-cell>
          <table:table-cell office:value-type="date" office:date-value="2026-07-08T00:00:00" table:style-name="ce838">
            <text:p>2026/7/8</text:p>
          </table:table-cell>
          <table:table-cell office:value-type="date" office:date-value="2026-07-08T00:00:00" table:style-name="ce840">
            <text:p>2026/7/8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08T00:00:00" table:style-name="ce800">
            <text:p>2026/6/8</text:p>
          </table:table-cell>
          <table:table-cell office:value-type="date" office:date-value="2026-06-15T00:00:00" table:style-name="ce800">
            <text:p>2026/6/15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24" table:style-name="ce1">
            <text:p>24</text:p>
          </table:table-cell>
          <table:table-cell office:value-type="float" office:value="3" table:style-name="ce798">
            <text:p>3</text:p>
          </table:table-cell>
          <table:table-cell table:style-name="ce281">
            <draw:frame draw:z-index="17" draw:id="id205" draw:style-name="a205" draw:name="圖片 18" svg:x="0.02918in" svg:y="0.07326in" svg:width="0.212in" svg:height="0.23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OpenAI</text:p>
          </table:table-cell>
          <table:table-cell office:value-type="string" table:style-name="ce793">
            <text:p>GPT-5.3-chat</text:p>
          </table:table-cell>
          <table:table-cell table:style-name="ce284"/>
          <table:table-cell office:value-type="string" table:style-name="ce794">
            <text:p>&gt;2,000<text:span text:style-name="T4">B</text:span></text:p>
          </table:table-cell>
          <table:table-cell office:value-type="string" table:style-name="ce280">
            <text:p>付費API</text:p>
          </table:table-cell>
          <table:table-cell office:value-type="percentage" office:value="0.88" table:style-name="ce796">
            <text:p>88.00%</text:p>
          </table:table-cell>
          <table:table-cell office:value-type="percentage" office:value="0.84030000000000005" table:style-name="ce796">
            <text:p>84.03%</text:p>
          </table:table-cell>
          <table:table-cell office:value-type="percentage" office:value="0.7" table:style-name="ce796">
            <text:p>70.00%</text:p>
          </table:table-cell>
          <table:table-cell office:value-type="percentage" office:value="0.95199999999999996" table:style-name="ce808">
            <text:p>95.20%</text:p>
          </table:table-cell>
          <table:table-cell office:value-type="percentage" office:value="0.81599999999999995" table:style-name="ce808">
            <text:p>81.60%</text:p>
          </table:table-cell>
          <table:table-cell office:value-type="percentage" office:value="0.8679" table:style-name="ce796">
            <text:p>86.79%</text:p>
          </table:table-cell>
          <table:table-cell office:value-type="percentage" office:value="0.83330000000000004" table:style-name="ce796">
            <text:p>83.33%</text:p>
          </table:table-cell>
          <table:table-cell office:value-type="percentage" office:value="0.93330000000000002" table:style-name="ce796">
            <text:p>93.33%</text:p>
          </table:table-cell>
          <table:table-cell office:value-type="percentage" office:value="0.79669999999999996" table:style-name="ce796">
            <text:p>79.67%</text:p>
          </table:table-cell>
          <table:table-cell office:value-type="percentage" office:value="0.92779999999999996" table:style-name="ce796">
            <text:p>92.78%</text:p>
          </table:table-cell>
          <table:table-cell office:value-type="percentage" office:value="0.75829999999999997" table:style-name="ce796">
            <text:p>75.83%</text:p>
          </table:table-cell>
          <table:table-cell office:value-type="percentage" office:value="9.3056000000000001" table:formula="of:=[.J6]+[.K6]+[.L6]+[.M6]+[.N6]+[.O6]+[.P6]+[.Q6]+[.R6]+[.S6]+[.T6]" table:style-name="ce796">
            <text:p>930.56%</text:p>
          </table:table-cell>
          <table:table-cell office:value-type="date" office:date-value="2026-03-13T00:00:00" table:style-name="ce809">
            <text:p>2026/3/13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10T00:00:00" table:style-name="ce800">
            <text:p>2026/6/10</text:p>
          </table:table-cell>
          <table:table-cell office:value-type="date" office:date-value="2026-06-17T00:00:00" table:style-name="ce800">
            <text:p>2026/6/17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4" table:style-name="ce1">
            <text:p>4</text:p>
          </table:table-cell>
          <table:table-cell office:value-type="float" office:value="4" table:style-name="ce797">
            <text:p>4</text:p>
          </table:table-cell>
          <table:table-cell table:style-name="ce281">
            <draw:frame draw:z-index="8" draw:id="id196" draw:style-name="a196" draw:name="圖片 8" svg:x="0.03034in" svg:y="0.05275in" svg:width="0.20853in" svg:height="0.2265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Google</text:p>
          </table:table-cell>
          <table:table-cell office:value-type="string" table:style-name="ce792">
            <text:p>Gemini-2.5-Flash</text:p>
          </table:table-cell>
          <table:table-cell office:value-type="string" table:style-name="ce288">
            <text:p>&gt;<text:span text:style-name="T4">30B</text:span></text:p>
          </table:table-cell>
          <table:table-cell office:value-type="string" table:style-name="ce795">
            <text:p>&gt;<text:span text:style-name="T4">30.0B</text:span></text:p>
          </table:table-cell>
          <table:table-cell office:value-type="string" table:style-name="ce280">
            <text:p>付費API</text:p>
          </table:table-cell>
          <table:table-cell office:value-type="percentage" office:value="0.80320000000000003" table:style-name="ce796">
            <text:p>80.32%</text:p>
          </table:table-cell>
          <table:table-cell office:value-type="percentage" office:value="0.8115" table:style-name="ce796">
            <text:p>81.15%</text:p>
          </table:table-cell>
          <table:table-cell office:value-type="percentage" office:value="0.92" table:style-name="ce796">
            <text:p>92.00%</text:p>
          </table:table-cell>
          <table:table-cell office:value-type="percentage" office:value="0.94399999999999995" table:style-name="ce808">
            <text:p>94.40%</text:p>
          </table:table-cell>
          <table:table-cell office:value-type="percentage" office:value="0.76800000000000002" table:style-name="ce808">
            <text:p>76.80%</text:p>
          </table:table-cell>
          <table:table-cell office:value-type="percentage" office:value="0.77359999999999995" table:style-name="ce796">
            <text:p>77.36%</text:p>
          </table:table-cell>
          <table:table-cell office:value-type="percentage" office:value="0.79720000000000002" table:style-name="ce796">
            <text:p>79.72%</text:p>
          </table:table-cell>
          <table:table-cell office:value-type="percentage" office:value="0.9133" table:style-name="ce796">
            <text:p>91.33%</text:p>
          </table:table-cell>
          <table:table-cell office:value-type="percentage" office:value="0.78669999999999995" table:style-name="ce796">
            <text:p>78.67%</text:p>
          </table:table-cell>
          <table:table-cell office:value-type="percentage" office:value="0.9" table:style-name="ce796">
            <text:p>90.00%</text:p>
          </table:table-cell>
          <table:table-cell office:value-type="percentage" office:value="0.68330000000000002" table:style-name="ce796">
            <text:p>68.33%</text:p>
          </table:table-cell>
          <table:table-cell office:value-type="percentage" office:value="9.1007999999999996" table:formula="of:=[.J7]+[.K7]+[.L7]+[.M7]+[.N7]+[.O7]+[.P7]+[.Q7]+[.R7]+[.S7]+[.T7]" table:style-name="ce796">
            <text:p>910.08%</text:p>
          </table:table-cell>
          <table:table-cell office:value-type="date" office:date-value="2026-04-20T00:00:00" table:style-name="ce809">
            <text:p>2026/4/20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09T00:00:00" table:style-name="ce800">
            <text:p>2026/6/9</text:p>
          </table:table-cell>
          <table:table-cell office:value-type="date" office:date-value="2026-06-16T00:00:00" table:style-name="ce800">
            <text:p>2026/6/16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3" table:style-name="ce1">
            <text:p>3</text:p>
          </table:table-cell>
          <table:table-cell office:value-type="float" office:value="5" table:style-name="ce835">
            <text:p>5</text:p>
          </table:table-cell>
          <table:table-cell table:style-name="ce290">
            <draw:frame draw:z-index="9" draw:id="id197" draw:style-name="a197" draw:name="圖片 9" svg:x="0.03402in" svg:y="0.03423in" svg:width="0.20978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27B</text:p>
          </table:table-cell>
          <table:table-cell table:style-name="ce293"/>
          <table:table-cell office:value-type="string" table:style-name="ce826">
            <text:p>28.0B</text:p>
          </table:table-cell>
          <table:table-cell office:value-type="string" table:style-name="ce289">
            <text:p>本地</text:p>
          </table:table-cell>
          <table:table-cell office:value-type="percentage" office:value="0.90380000000000005" table:style-name="ce811">
            <text:p>90.38%</text:p>
          </table:table-cell>
          <table:table-cell office:value-type="percentage" office:value="0.84340000000000004" table:style-name="ce811">
            <text:p>84.34%</text:p>
          </table:table-cell>
          <table:table-cell office:value-type="percentage" office:value="0.64" table:style-name="ce811">
            <text:p>64.00%</text:p>
          </table:table-cell>
          <table:table-cell office:value-type="percentage" office:value="0.872" table:style-name="ce812">
            <text:p>87.20%</text:p>
          </table:table-cell>
          <table:table-cell office:value-type="percentage" office:value="0.73599999999999999" table:style-name="ce812">
            <text:p>73.60%</text:p>
          </table:table-cell>
          <table:table-cell office:value-type="percentage" office:value="0.62260000000000004" table:style-name="ce811">
            <text:p>62.26%</text:p>
          </table:table-cell>
          <table:table-cell office:value-type="percentage" office:value="0.67500000000000004" table:style-name="ce811">
            <text:p>67.50%</text:p>
          </table:table-cell>
          <table:table-cell office:value-type="percentage" office:value="0.77" table:style-name="ce811">
            <text:p>77.00%</text:p>
          </table:table-cell>
          <table:table-cell office:value-type="percentage" office:value="0.73329999999999995" table:style-name="ce811">
            <text:p>73.33%</text:p>
          </table:table-cell>
          <table:table-cell office:value-type="percentage" office:value="0.84440000000000004" table:style-name="ce811">
            <text:p>84.44%</text:p>
          </table:table-cell>
          <table:table-cell office:value-type="percentage" office:value="0.56669999999999998" table:style-name="ce811">
            <text:p>56.67%</text:p>
          </table:table-cell>
          <table:table-cell office:value-type="percentage" office:value="8.2072000000000003" table:formula="of:=[.J8]+[.K8]+[.L8]+[.M8]+[.N8]+[.O8]+[.P8]+[.Q8]+[.R8]+[.S8]+[.T8]" table:style-name="ce796">
            <text:p>820.72%</text:p>
          </table:table-cell>
          <table:table-cell office:value-type="date" office:date-value="2026-03-23T00:00:00" table:style-name="ce813">
            <text:p>2026/3/23</text:p>
          </table:table-cell>
          <table:table-cell office:value-type="date" office:date-value="2026-07-12T00:00:00" table:style-name="ce814">
            <text:p>2026/7/12</text:p>
          </table:table-cell>
          <table:table-cell office:value-type="date" office:date-value="2026-07-12T00:00:00" table:style-name="ce814">
            <text:p>2026/7/12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9" table:style-name="ce1">
            <text:p>9</text:p>
          </table:table-cell>
          <table:table-cell office:value-type="float" office:value="6" table:style-name="ce835">
            <text:p>6</text:p>
          </table:table-cell>
          <table:table-cell table:style-name="ce290">
            <draw:frame draw:z-index="18" draw:id="id206" draw:style-name="a206" draw:name="圖片 19" svg:x="0.03907in" svg:y="0.0821in" svg:width="0.20978in" svg:height="0.212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30B-A3B-Instruct-2507</text:p>
          </table:table-cell>
          <table:table-cell office:value-type="string" table:style-name="ce293">
            <text:p>30.5B</text:p>
          </table:table-cell>
          <table:table-cell office:value-type="string" table:style-name="ce826">
            <text:p>30.5B</text:p>
          </table:table-cell>
          <table:table-cell office:value-type="string" table:style-name="ce289">
            <text:p>本地</text:p>
          </table:table-cell>
          <table:table-cell office:value-type="percentage" office:value="0.7157" table:style-name="ce811">
            <text:p>71.57%</text:p>
          </table:table-cell>
          <table:table-cell office:value-type="percentage" office:value="0.53669999999999995" table:style-name="ce811">
            <text:p>53.67%</text:p>
          </table:table-cell>
          <table:table-cell office:value-type="percentage" office:value="0.66" table:style-name="ce811">
            <text:p>66.00%</text:p>
          </table:table-cell>
          <table:table-cell office:value-type="percentage" office:value="0.86399999999999999" table:style-name="ce812">
            <text:p>86.40%</text:p>
          </table:table-cell>
          <table:table-cell office:value-type="percentage" office:value="0.65600000000000003" table:style-name="ce812">
            <text:p>65.6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7779999999999996" table:style-name="ce811">
            <text:p>67.78%</text:p>
          </table:table-cell>
          <table:table-cell office:value-type="percentage" office:value="0.8367" table:style-name="ce811">
            <text:p>83.67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78890000000000005" table:style-name="ce811">
            <text:p>78.89%</text:p>
          </table:table-cell>
          <table:table-cell office:value-type="percentage" office:value="0.51670000000000005" table:style-name="ce811">
            <text:p>51.67%</text:p>
          </table:table-cell>
          <table:table-cell office:value-type="percentage" office:value="7.3798000000000004" table:formula="of:=[.J9]+[.K9]+[.L9]+[.M9]+[.N9]+[.O9]+[.P9]+[.Q9]+[.R9]+[.S9]+[.T9]" table:style-name="ce796">
            <text:p>737.98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1T00:00:00" table:style-name="ce814">
            <text:p>2026/7/11</text:p>
          </table:table-cell>
          <table:table-cell office:value-type="date" office:date-value="2026-07-11T00:00:00" table:style-name="ce814">
            <text:p>2026/7/11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3T00:00:00" table:style-name="ce806">
            <text:p>2026/7/23</text:p>
          </table:table-cell>
          <table:table-cell table:number-columns-repeated="16355"/>
        </table:table-row>
        <table:table-row table:style-name="ro12">
          <table:table-cell office:value-type="float" office:value="23" table:style-name="ce1">
            <text:p>23</text:p>
          </table:table-cell>
          <table:table-cell office:value-type="float" office:value="7" table:style-name="ce797">
            <text:p>7</text:p>
          </table:table-cell>
          <table:table-cell table:style-name="ce281">
            <draw:frame draw:z-index="10" draw:id="id198" draw:style-name="a198" draw:name="圖片 10" svg:x="0.02936in" svg:y="0.06292in" svg:width="0.21447in" svg:height="0.2440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Google</text:p>
          </table:table-cell>
          <table:table-cell office:value-type="string" table:style-name="ce792">
            <text:p>Gemma-4-E4B-it</text:p>
          </table:table-cell>
          <table:table-cell table:style-name="ce284"/>
          <table:table-cell office:value-type="string" table:style-name="ce795">
            <text:p>8.0B</text:p>
          </table:table-cell>
          <table:table-cell office:value-type="string" table:style-name="ce280">
            <text:p>本地</text:p>
          </table:table-cell>
          <table:table-cell office:value-type="percentage" office:value="0.56320000000000003" table:style-name="ce796">
            <text:p>56.32%</text:p>
          </table:table-cell>
          <table:table-cell office:value-type="percentage" office:value="0.64539999999999997" table:style-name="ce796">
            <text:p>64.54%</text:p>
          </table:table-cell>
          <table:table-cell office:value-type="percentage" office:value="0.76" table:style-name="ce796">
            <text:p>76.00%</text:p>
          </table:table-cell>
          <table:table-cell office:value-type="percentage" office:value="0.8" table:style-name="ce808">
            <text:p>80.00%</text:p>
          </table:table-cell>
          <table:table-cell office:value-type="percentage" office:value="0.52800000000000002" table:style-name="ce808">
            <text:p>52.80%</text:p>
          </table:table-cell>
          <table:table-cell office:value-type="percentage" office:value="0.75470000000000004" table:style-name="ce796">
            <text:p>75.47%</text:p>
          </table:table-cell>
          <table:table-cell office:value-type="percentage" office:value="0.63329999999999997" table:style-name="ce796">
            <text:p>63.33%</text:p>
          </table:table-cell>
          <table:table-cell office:value-type="percentage" office:value="0.74329999999999996" table:style-name="ce796">
            <text:p>74.33%</text:p>
          </table:table-cell>
          <table:table-cell office:value-type="percentage" office:value="0.65" table:style-name="ce796">
            <text:p>65.00%</text:p>
          </table:table-cell>
          <table:table-cell office:value-type="percentage" office:value="0.72219999999999995" table:style-name="ce796">
            <text:p>72.22%</text:p>
          </table:table-cell>
          <table:table-cell office:value-type="percentage" office:value="0.47499999999999998" table:style-name="ce796">
            <text:p>47.50%</text:p>
          </table:table-cell>
          <table:table-cell office:value-type="percentage" office:value="7.2751000000000001" table:formula="of:=[.J10]+[.K10]+[.L10]+[.M10]+[.N10]+[.O10]+[.P10]+[.Q10]+[.R10]+[.S10]+[.T10]" table:style-name="ce796">
            <text:p>727.51%</text:p>
          </table:table-cell>
          <table:table-cell office:value-type="date" office:date-value="2026-04-09T00:00:00" table:style-name="ce809">
            <text:p>2026/4/9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7" table:style-name="ce1">
            <text:p>7</text:p>
          </table:table-cell>
          <table:table-cell office:value-type="float" office:value="8" table:style-name="ce835">
            <text:p>8</text:p>
          </table:table-cell>
          <table:table-cell table:style-name="ce290">
            <draw:frame draw:z-index="19" draw:id="id207" draw:style-name="a207" draw:name="圖片 20" svg:x="0.04254in" svg:y="0.09525in" svg:width="0.20978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14B</text:p>
          </table:table-cell>
          <table:table-cell office:value-type="string" table:style-name="ce293">
            <text:p>14B</text:p>
          </table:table-cell>
          <table:table-cell office:value-type="string" table:style-name="ce826">
            <text:p>14.0B</text:p>
          </table:table-cell>
          <table:table-cell office:value-type="string" table:style-name="ce289">
            <text:p>本地</text:p>
          </table:table-cell>
          <table:table-cell office:value-type="percentage" office:value="0.63570000000000004" table:style-name="ce811">
            <text:p>63.57%</text:p>
          </table:table-cell>
          <table:table-cell office:value-type="percentage" office:value="0.55589999999999995" table:style-name="ce811">
            <text:p>55.59%</text:p>
          </table:table-cell>
          <table:table-cell office:value-type="percentage" office:value="0.6" table:style-name="ce811">
            <text:p>60.00%</text:p>
          </table:table-cell>
          <table:table-cell office:value-type="percentage" office:value="0.85599999999999998" table:style-name="ce812">
            <text:p>85.60%</text:p>
          </table:table-cell>
          <table:table-cell office:value-type="percentage" office:value="0.56000000000000005" table:style-name="ce812">
            <text:p>56.00%</text:p>
          </table:table-cell>
          <table:table-cell office:value-type="percentage" office:value="0.50939999999999996" table:style-name="ce811">
            <text:p>50.94%</text:p>
          </table:table-cell>
          <table:table-cell office:value-type="percentage" office:value="0.66390000000000005" table:style-name="ce811">
            <text:p>66.39%</text:p>
          </table:table-cell>
          <table:table-cell office:value-type="percentage" office:value="0.84670000000000001" table:style-name="ce811">
            <text:p>84.67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76670000000000005" table:style-name="ce811">
            <text:p>76.67%</text:p>
          </table:table-cell>
          <table:table-cell office:value-type="percentage" office:value="0.50829999999999997" table:style-name="ce811">
            <text:p>50.83%</text:p>
          </table:table-cell>
          <table:table-cell office:value-type="percentage" office:value="7.1959" table:formula="of:=[.J11]+[.K11]+[.L11]+[.M11]+[.N11]+[.O11]+[.P11]+[.Q11]+[.R11]+[.S11]+[.T11]" table:style-name="ce796">
            <text:p>719.59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5" table:style-name="ce1">
            <text:p>15</text:p>
          </table:table-cell>
          <table:table-cell office:value-type="float" office:value="9" table:style-name="ce835">
            <text:p>9</text:p>
          </table:table-cell>
          <table:table-cell table:style-name="ce290">
            <draw:frame draw:z-index="20" draw:id="id208" draw:style-name="a208" draw:name="圖片 21" svg:x="0.02634in" svg:y="0.09494in" svg:width="0.21757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Pokee AI</text:p>
          </table:table-cell>
          <table:table-cell office:value-type="string" table:style-name="ce828">
            <text:p>pokee_research_7b</text:p>
          </table:table-cell>
          <table:table-cell office:value-type="string" table:style-name="ce293">
            <text:p>8B</text:p>
          </table:table-cell>
          <table:table-cell office:value-type="string" table:style-name="ce826">
            <text:p>8.0B</text:p>
          </table:table-cell>
          <table:table-cell office:value-type="string" table:style-name="ce289">
            <text:p>本地</text:p>
          </table:table-cell>
          <table:table-cell office:value-type="percentage" office:value="0.58919999999999995" table:style-name="ce811">
            <text:p>58.92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76" table:style-name="ce811">
            <text:p>76.00%</text:p>
          </table:table-cell>
          <table:table-cell office:value-type="percentage" office:value="0.8" table:style-name="ce812">
            <text:p>80.00%</text:p>
          </table:table-cell>
          <table:table-cell office:value-type="percentage" office:value="0.6" table:style-name="ce812">
            <text:p>60.0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6028" table:style-name="ce811">
            <text:p>60.28%</text:p>
          </table:table-cell>
          <table:table-cell office:value-type="percentage" office:value="0.79669999999999996" table:style-name="ce811">
            <text:p>79.67%</text:p>
          </table:table-cell>
          <table:table-cell office:value-type="percentage" office:value="0.63670000000000004" table:style-name="ce811">
            <text:p>63.67%</text:p>
          </table:table-cell>
          <table:table-cell office:value-type="percentage" office:value="0.7056" table:style-name="ce811">
            <text:p>70.56%</text:p>
          </table:table-cell>
          <table:table-cell office:value-type="percentage" office:value="0.45" table:style-name="ce811">
            <text:p>45.00%</text:p>
          </table:table-cell>
          <table:table-cell office:value-type="percentage" office:value="6.9987000000000004" table:formula="of:=[.J12]+[.K12]+[.L12]+[.M12]+[.N12]+[.O12]+[.P12]+[.Q12]+[.R12]+[.S12]+[.T12]" table:style-name="ce796">
            <text:p>699.87%</text:p>
          </table:table-cell>
          <table:table-cell office:value-type="date" office:date-value="2025-11-04T00:00:00" table:style-name="ce813">
            <text:p>2025/11/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13" table:style-name="ce1">
            <text:p>13</text:p>
          </table:table-cell>
          <table:table-cell office:value-type="float" office:value="10" table:style-name="ce835">
            <text:p>10</text:p>
          </table:table-cell>
          <table:table-cell table:style-name="ce290">
            <draw:frame draw:z-index="21" draw:id="id209" draw:style-name="a209" draw:name="圖片 22" svg:x="0.02866in" svg:y="0.07253in" svg:width="0.20672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9B</text:p>
          </table:table-cell>
          <table:table-cell table:style-name="ce293"/>
          <table:table-cell office:value-type="string" table:style-name="ce826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76970000000000005" table:style-name="ce811">
            <text:p>76.97%</text:p>
          </table:table-cell>
          <table:table-cell office:value-type="percentage" office:value="0.78910000000000002" table:style-name="ce811">
            <text:p>78.91%</text:p>
          </table:table-cell>
          <table:table-cell office:value-type="percentage" office:value="0.48" table:style-name="ce811">
            <text:p>48.00%</text:p>
          </table:table-cell>
          <table:table-cell office:value-type="percentage" office:value="0.86399999999999999" table:style-name="ce812">
            <text:p>86.40%</text:p>
          </table:table-cell>
          <table:table-cell office:value-type="percentage" office:value="0.59199999999999997" table:style-name="ce812">
            <text:p>59.20%</text:p>
          </table:table-cell>
          <table:table-cell office:value-type="percentage" office:value="0.41510000000000002" table:style-name="ce811">
            <text:p>41.51%</text:p>
          </table:table-cell>
          <table:table-cell office:value-type="percentage" office:value="0.66669999999999996" table:style-name="ce811">
            <text:p>66.67%</text:p>
          </table:table-cell>
          <table:table-cell office:value-type="percentage" office:value="0.83" table:style-name="ce811">
            <text:p>83.00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55559999999999998" table:style-name="ce811">
            <text:p>55.56%</text:p>
          </table:table-cell>
          <table:table-cell office:value-type="percentage" office:value="0.31669999999999998" table:style-name="ce811">
            <text:p>31.67%</text:p>
          </table:table-cell>
          <table:table-cell office:value-type="percentage" office:value="6.9722" table:formula="of:=[.J13]+[.K13]+[.L13]+[.M13]+[.N13]+[.O13]+[.P13]+[.Q13]+[.R13]+[.S13]+[.T13]" table:style-name="ce796">
            <text:p>697.22%</text:p>
          </table:table-cell>
          <table:table-cell office:value-type="date" office:date-value="2026-03-19T00:00:00" table:style-name="ce813">
            <text:p>2026/3/19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8" table:style-name="ce1">
            <text:p>18</text:p>
          </table:table-cell>
          <table:table-cell office:value-type="float" office:value="11" table:style-name="ce835">
            <text:p>11</text:p>
          </table:table-cell>
          <table:table-cell table:style-name="ce290">
            <draw:frame draw:z-index="22" draw:id="id210" draw:style-name="a210" draw:name="圖片 23" svg:x="0.02866in" svg:y="0.07253in" svg:width="0.20672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8B</text:p>
          </table:table-cell>
          <table:table-cell office:value-type="string" table:style-name="ce293">
            <text:p>8B</text:p>
          </table:table-cell>
          <table:table-cell office:value-type="string" table:style-name="ce826">
            <text:p>8.0B</text:p>
          </table:table-cell>
          <table:table-cell office:value-type="string" table:style-name="ce289">
            <text:p>本地</text:p>
          </table:table-cell>
          <table:table-cell office:value-type="percentage" office:value="0.63460000000000005" table:style-name="ce811">
            <text:p>63.46%</text:p>
          </table:table-cell>
          <table:table-cell office:value-type="percentage" office:value="0.51439999999999997" table:style-name="ce811">
            <text:p>51.44%</text:p>
          </table:table-cell>
          <table:table-cell office:value-type="percentage" office:value="0.52" table:style-name="ce811">
            <text:p>52.00%</text:p>
          </table:table-cell>
          <table:table-cell office:value-type="percentage" office:value="0.76800000000000002" table:style-name="ce812">
            <text:p>76.80%</text:p>
          </table:table-cell>
          <table:table-cell office:value-type="percentage" office:value="0.57599999999999996" table:style-name="ce812">
            <text:p>57.6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472" table:style-name="ce811">
            <text:p>64.72%</text:p>
          </table:table-cell>
          <table:table-cell office:value-type="percentage" office:value="0.83330000000000004" table:style-name="ce811">
            <text:p>83.33%</text:p>
          </table:table-cell>
          <table:table-cell office:value-type="percentage" office:value="0.7" table:style-name="ce811">
            <text:p>70.00%</text:p>
          </table:table-cell>
          <table:table-cell office:value-type="percentage" office:value="0.7611" table:style-name="ce811">
            <text:p>76.11%</text:p>
          </table:table-cell>
          <table:table-cell office:value-type="percentage" office:value="0.42499999999999999" table:style-name="ce811">
            <text:p>42.50%</text:p>
          </table:table-cell>
          <table:table-cell office:value-type="percentage" office:value="6.813600000000001" table:formula="of:=[.J14]+[.K14]+[.L14]+[.M14]+[.N14]+[.O14]+[.P14]+[.Q14]+[.R14]+[.S14]+[.T14]" table:style-name="ce796">
            <text:p>681.36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0" table:style-name="ce1">
            <text:p>10</text:p>
          </table:table-cell>
          <table:table-cell office:value-type="float" office:value="12" table:style-name="ce835">
            <text:p>12</text:p>
          </table:table-cell>
          <table:table-cell table:style-name="ce290">
            <draw:frame draw:z-index="23" draw:id="id211" draw:style-name="a211" draw:name="圖片 24" svg:x="0.03402in" svg:y="0.07211in" svg:width="0.20672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4B</text:p>
          </table:table-cell>
          <table:table-cell table:style-name="ce293"/>
          <table:table-cell office:value-type="string" table:style-name="ce826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71460000000000001" table:style-name="ce811">
            <text:p>71.46%</text:p>
          </table:table-cell>
          <table:table-cell office:value-type="percentage" office:value="0.74439999999999995" table:style-name="ce811">
            <text:p>74.44%</text:p>
          </table:table-cell>
          <table:table-cell office:value-type="percentage" office:value="0.46" table:style-name="ce811">
            <text:p>46.00%</text:p>
          </table:table-cell>
          <table:table-cell office:value-type="percentage" office:value="0.77600000000000002" table:style-name="ce812">
            <text:p>77.60%</text:p>
          </table:table-cell>
          <table:table-cell office:value-type="percentage" office:value="0.504" table:style-name="ce812">
            <text:p>50.4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5559999999999996" table:style-name="ce811">
            <text:p>65.56%</text:p>
          </table:table-cell>
          <table:table-cell office:value-type="percentage" office:value="0.80669999999999997" table:style-name="ce811">
            <text:p>80.67%</text:p>
          </table:table-cell>
          <table:table-cell office:value-type="percentage" office:value="0.65329999999999999" table:style-name="ce811">
            <text:p>65.33%</text:p>
          </table:table-cell>
          <table:table-cell office:value-type="percentage" office:value="0.66669999999999996" table:style-name="ce811">
            <text:p>66.67%</text:p>
          </table:table-cell>
          <table:table-cell office:value-type="percentage" office:value="0.35" table:style-name="ce811">
            <text:p>35.00%</text:p>
          </table:table-cell>
          <table:table-cell office:value-type="percentage" office:value="6.7652999999999999" table:formula="of:=[.J15]+[.K15]+[.L15]+[.M15]+[.N15]+[.O15]+[.P15]+[.Q15]+[.R15]+[.S15]+[.T15]" table:style-name="ce796">
            <text:p>676.53%</text:p>
          </table:table-cell>
          <table:table-cell office:value-type="date" office:date-value="2026-03-18T00:00:00" table:style-name="ce813">
            <text:p>2026/3/18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137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5" table:style-name="ce1">
            <text:p>5</text:p>
          </table:table-cell>
          <table:table-cell office:value-type="float" office:value="13" table:style-name="ce836">
            <text:p>13</text:p>
          </table:table-cell>
          <table:table-cell table:style-name="ce299">
            <draw:frame draw:z-index="6" draw:id="id194" draw:style-name="a194" draw:name="圖片 6" svg:x="0.04192in" svg:y="0.07177in" svg:width="0.20734in" svg:height="0.2458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99"/>
          <table:table-cell office:value-type="string" table:style-name="ce300">
            <text:p>TAIDE</text:p>
          </table:table-cell>
          <table:table-cell office:value-type="string" table:style-name="ce829">
            <text:p>Gemma-3-TAIDE-12b</text:p>
          </table:table-cell>
          <table:table-cell office:value-type="string" table:style-name="ce302">
            <text:p>12B</text:p>
          </table:table-cell>
          <table:table-cell office:value-type="string" table:style-name="ce827">
            <text:p>12.0B</text:p>
          </table:table-cell>
          <table:table-cell office:value-type="string" table:style-name="ce298">
            <text:p>本地</text:p>
          </table:table-cell>
          <table:table-cell office:value-type="percentage" office:value="0.54490000000000005" table:style-name="ce815">
            <text:p>54.49%</text:p>
          </table:table-cell>
          <table:table-cell office:value-type="percentage" office:value="0.58779999999999999" table:style-name="ce815">
            <text:p>58.78%</text:p>
          </table:table-cell>
          <table:table-cell office:value-type="percentage" office:value="0.84" table:style-name="ce815">
            <text:p>84.00%</text:p>
          </table:table-cell>
          <table:table-cell office:value-type="percentage" office:value="0.69599999999999995" table:style-name="ce816">
            <text:p>69.60%</text:p>
          </table:table-cell>
          <table:table-cell office:value-type="percentage" office:value="0.57599999999999996" table:style-name="ce816">
            <text:p>57.60%</text:p>
          </table:table-cell>
          <table:table-cell office:value-type="percentage" office:value="0.75470000000000004" table:style-name="ce815">
            <text:p>75.47%</text:p>
          </table:table-cell>
          <table:table-cell office:value-type="percentage" office:value="0.52780000000000005" table:style-name="ce815">
            <text:p>52.78%</text:p>
          </table:table-cell>
          <table:table-cell office:value-type="percentage" office:value="0.74" table:style-name="ce815">
            <text:p>74.00%</text:p>
          </table:table-cell>
          <table:table-cell office:value-type="percentage" office:value="0.62329999999999997" table:style-name="ce815">
            <text:p>62.33%</text:p>
          </table:table-cell>
          <table:table-cell office:value-type="percentage" office:value="0.56110000000000004" table:style-name="ce815">
            <text:p>56.11%</text:p>
          </table:table-cell>
          <table:table-cell office:value-type="percentage" office:value="0.29170000000000001" table:style-name="ce815">
            <text:p>29.17%</text:p>
          </table:table-cell>
          <table:table-cell office:value-type="percentage" office:value="6.7433000000000005" table:formula="of:=[.J16]+[.K16]+[.L16]+[.M16]+[.N16]+[.O16]+[.P16]+[.Q16]+[.R16]+[.S16]+[.T16]" table:style-name="ce796">
            <text:p>674.33%</text:p>
          </table:table-cell>
          <table:table-cell office:value-type="date" office:date-value="2025-08-28T00:00:00" table:style-name="ce817">
            <text:p>2025/8/28</text:p>
          </table:table-cell>
          <table:table-cell office:value-type="date" office:date-value="2026-07-08T00:00:00" table:style-name="ce818">
            <text:p>2026/7/8</text:p>
          </table:table-cell>
          <table:table-cell office:value-type="date" office:date-value="2026-07-08T00:00:00" table:style-name="ce818">
            <text:p>2026/7/8</text:p>
          </table:table-cell>
          <table:table-cell office:value-type="date" office:date-value="2026-05-18T00:00:00" table:style-name="ce144">
            <text:p>2026/5/18</text:p>
          </table:table-cell>
          <table:table-cell office:value-type="date" office:date-value="2026-06-05T00:00:00" table:style-name="ce802">
            <text:p>2026/6/5</text:p>
          </table:table-cell>
          <table:table-cell office:value-type="date" office:date-value="2026-06-14T00:00:00" table:style-name="ce802">
            <text:p>2026/6/14</text:p>
          </table:table-cell>
          <table:table-cell office:value-type="date" office:date-value="2026-06-21T00:00:00" table:style-name="ce802">
            <text:p>2026/6/21</text:p>
          </table:table-cell>
          <table:table-cell office:value-type="string" table:style-name="ce830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2" table:style-name="ce1">
            <text:p>12</text:p>
          </table:table-cell>
          <table:table-cell office:value-type="float" office:value="14" table:style-name="ce797">
            <text:p>14</text:p>
          </table:table-cell>
          <table:table-cell table:style-name="ce281">
            <draw:frame draw:z-index="12" draw:id="id200" draw:style-name="a200" draw:name="圖片 12" svg:x="0.01736in" svg:y="0.01953in" svg:width="0.21045in" svg:height="0.237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Google</text:p>
          </table:table-cell>
          <table:table-cell office:value-type="string" table:style-name="ce792">
            <text:p>Gemma-4-E2B-it</text:p>
          </table:table-cell>
          <table:table-cell table:style-name="ce284"/>
          <table:table-cell office:value-type="string" table:style-name="ce795">
            <text:p>5.0B</text:p>
          </table:table-cell>
          <table:table-cell office:value-type="string" table:style-name="ce280">
            <text:p>本地</text:p>
          </table:table-cell>
          <table:table-cell office:value-type="percentage" office:value="0.46489999999999998" table:style-name="ce796">
            <text:p>46.49%</text:p>
          </table:table-cell>
          <table:table-cell office:value-type="percentage" office:value="0.51759999999999995" table:style-name="ce796">
            <text:p>51.76%</text:p>
          </table:table-cell>
          <table:table-cell office:value-type="percentage" office:value="0.74" table:style-name="ce796">
            <text:p>74.00%</text:p>
          </table:table-cell>
          <table:table-cell office:value-type="percentage" office:value="0.72799999999999998" table:style-name="ce808">
            <text:p>72.80%</text:p>
          </table:table-cell>
          <table:table-cell office:value-type="percentage" office:value="0.496" table:style-name="ce808">
            <text:p>49.60%</text:p>
          </table:table-cell>
          <table:table-cell office:value-type="percentage" office:value="0.83020000000000005" table:style-name="ce796">
            <text:p>83.02%</text:p>
          </table:table-cell>
          <table:table-cell office:value-type="percentage" office:value="0.52780000000000005" table:style-name="ce796">
            <text:p>52.78%</text:p>
          </table:table-cell>
          <table:table-cell office:value-type="percentage" office:value="0.70669999999999999" table:style-name="ce796">
            <text:p>70.67%</text:p>
          </table:table-cell>
          <table:table-cell office:value-type="percentage" office:value="0.62" table:style-name="ce796">
            <text:p>62.00%</text:p>
          </table:table-cell>
          <table:table-cell office:value-type="percentage" office:value="0.67779999999999996" table:style-name="ce796">
            <text:p>67.78%</text:p>
          </table:table-cell>
          <table:table-cell office:value-type="percentage" office:value="0.39169999999999999" table:style-name="ce796">
            <text:p>39.17%</text:p>
          </table:table-cell>
          <table:table-cell office:value-type="percentage" office:value="6.7006999999999994" table:formula="of:=[.J17]+[.K17]+[.L17]+[.M17]+[.N17]+[.O17]+[.P17]+[.Q17]+[.R17]+[.S17]+[.T17]" table:style-name="ce796">
            <text:p>670.07%</text:p>
          </table:table-cell>
          <table:table-cell office:value-type="date" office:date-value="2026-04-08T00:00:00" table:style-name="ce809">
            <text:p>2026/4/8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6" table:style-name="ce1">
            <text:p>6</text:p>
          </table:table-cell>
          <table:table-cell office:value-type="float" office:value="15" table:style-name="ce832">
            <text:p>15</text:p>
          </table:table-cell>
          <table:table-cell table:style-name="ce290">
            <draw:frame draw:z-index="25" draw:id="id213" draw:style-name="a213" draw:name="圖片 26" svg:x="0.02013in" svg:y="0.03423in" svg:width="0.20241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42">
            <text:p>Qwen3-4B-Thinking-2507</text:p>
          </table:table-cell>
          <table:table-cell office:value-type="string" table:style-name="ce293">
            <text:p>4.02B</text:p>
          </table:table-cell>
          <table:table-cell office:value-type="string" table:style-name="ce841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67349999999999999" table:style-name="ce811">
            <text:p>67.35%</text:p>
          </table:table-cell>
          <table:table-cell office:value-type="percentage" office:value="0.5655" table:style-name="ce811">
            <text:p>56.55%</text:p>
          </table:table-cell>
          <table:table-cell office:value-type="percentage" office:value="0.52" table:style-name="ce811">
            <text:p>52.00%</text:p>
          </table:table-cell>
          <table:table-cell office:value-type="percentage" office:value="0.78400000000000003" table:style-name="ce812">
            <text:p>78.40%</text:p>
          </table:table-cell>
          <table:table-cell office:value-type="percentage" office:value="0.55200000000000005" table:style-name="ce812">
            <text:p>55.20%</text:p>
          </table:table-cell>
          <table:table-cell office:value-type="percentage" office:value="0.3962" table:style-name="ce811">
            <text:p>39.62%</text:p>
          </table:table-cell>
          <table:table-cell office:value-type="percentage" office:value="0.60829999999999995" table:style-name="ce811">
            <text:p>60.83%</text:p>
          </table:table-cell>
          <table:table-cell office:value-type="percentage" office:value="0.81330000000000002" table:style-name="ce811">
            <text:p>81.33%</text:p>
          </table:table-cell>
          <table:table-cell office:value-type="percentage" office:value="0.63329999999999997" table:style-name="ce811">
            <text:p>63.33%</text:p>
          </table:table-cell>
          <table:table-cell office:value-type="percentage" office:value="0.71109999999999995" table:style-name="ce811">
            <text:p>71.11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6.6989000000000001" table:formula="of:=[.J18]+[.K18]+[.L18]+[.M18]+[.N18]+[.O18]+[.P18]+[.Q18]+[.R18]+[.S18]+[.T18]" table:style-name="ce796">
            <text:p>669.89%</text:p>
          </table:table-cell>
          <table:table-cell office:value-type="date" office:date-value="2025-10-21T00:00:00" table:style-name="ce813">
            <text:p>2025/10/21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1" table:style-name="ce1">
            <text:p>11</text:p>
          </table:table-cell>
          <table:table-cell office:value-type="float" office:value="16" table:style-name="ce833">
            <text:p>16</text:p>
          </table:table-cell>
          <table:table-cell table:style-name="ce281">
            <draw:frame draw:z-index="1" draw:id="id189" draw:style-name="a189" draw:name="圖片 1" svg:x="0.02778in" svg:y="0.01953in" svg:width="0.21878in" svg:height="0.25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META</text:p>
          </table:table-cell>
          <table:table-cell office:value-type="string" table:style-name="ce843">
            <text:p>Llama-3.1-70B</text:p>
          </table:table-cell>
          <table:table-cell office:value-type="string" table:style-name="ce284">
            <text:p>70B</text:p>
          </table:table-cell>
          <table:table-cell office:value-type="string" table:style-name="ce844">
            <text:p>70.0B</text:p>
          </table:table-cell>
          <table:table-cell office:value-type="string" table:style-name="ce280">
            <text:p>本地</text:p>
          </table:table-cell>
          <table:table-cell office:value-type="percentage" office:value="0.5968" table:style-name="ce796">
            <text:p>59.68%</text:p>
          </table:table-cell>
          <table:table-cell office:value-type="percentage" office:value="0.46650000000000003" table:style-name="ce796">
            <text:p>46.65%</text:p>
          </table:table-cell>
          <table:table-cell office:value-type="percentage" office:value="0.86" table:style-name="ce796">
            <text:p>86.00%</text:p>
          </table:table-cell>
          <table:table-cell office:value-type="percentage" office:value="0.80800000000000005" table:style-name="ce808">
            <text:p>80.80%</text:p>
          </table:table-cell>
          <table:table-cell office:value-type="percentage" office:value="0.44" table:style-name="ce808">
            <text:p>44.00%</text:p>
          </table:table-cell>
          <table:table-cell office:value-type="percentage" office:value="0.66039999999999999" table:style-name="ce796">
            <text:p>66.04%</text:p>
          </table:table-cell>
          <table:table-cell office:value-type="percentage" office:value="0.50829999999999997" table:style-name="ce796">
            <text:p>50.83%</text:p>
          </table:table-cell>
          <table:table-cell office:value-type="percentage" office:value="0.6633" table:style-name="ce796">
            <text:p>66.33%</text:p>
          </table:table-cell>
          <table:table-cell office:value-type="percentage" office:value="0.54330000000000001" table:style-name="ce796">
            <text:p>54.33%</text:p>
          </table:table-cell>
          <table:table-cell office:value-type="percentage" office:value="0.66110000000000002" table:style-name="ce796">
            <text:p>66.11%</text:p>
          </table:table-cell>
          <table:table-cell office:value-type="percentage" office:value="0.3" table:style-name="ce796">
            <text:p>30.00%</text:p>
          </table:table-cell>
          <table:table-cell office:value-type="percentage" office:value="6.5076999999999998" table:formula="of:=[.J19]+[.K19]+[.L19]+[.M19]+[.N19]+[.O19]+[.P19]+[.Q19]+[.R19]+[.S19]+[.T19]" table:style-name="ce796">
            <text:p>650.77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7T00:00:00" table:style-name="ce810">
            <text:p>2026/7/17</text:p>
          </table:table-cell>
          <table:table-cell office:value-type="date" office:date-value="2026-07-17T00:00:00" table:style-name="ce810">
            <text:p>2026/7/17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6" table:style-name="ce1">
            <text:p>16</text:p>
          </table:table-cell>
          <table:table-cell office:value-type="float" office:value="17" table:style-name="ce834">
            <text:p>17</text:p>
          </table:table-cell>
          <table:table-cell table:style-name="ce281">
            <draw:frame draw:z-index="14" draw:id="id202" draw:style-name="a202" draw:name="圖片 15" svg:x="0.03283in" svg:y="0.06061in" svg:width="0.21644in" svg:height="0.2432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300">
            <text:p>亞太智能機器</text:p>
          </table:table-cell>
          <table:table-cell office:value-type="string" table:style-name="ce845">
            <text:p>ACE-1-24B-2604</text:p>
          </table:table-cell>
          <table:table-cell table:style-name="ce302"/>
          <table:table-cell office:value-type="string" table:style-name="ce846">
            <text:p>24.0B</text:p>
          </table:table-cell>
          <table:table-cell office:value-type="string" table:style-name="ce298">
            <text:p>API</text:p>
          </table:table-cell>
          <table:table-cell office:value-type="percentage" office:value="0.83779999999999999" table:style-name="ce815">
            <text:p>83.78%</text:p>
          </table:table-cell>
          <table:table-cell office:value-type="percentage" office:value="0.7157" table:style-name="ce815">
            <text:p>71.57%</text:p>
          </table:table-cell>
          <table:table-cell office:value-type="percentage" office:value="1" table:style-name="ce815">
            <text:p>100.00%</text:p>
          </table:table-cell>
          <table:table-cell office:value-type="percentage" office:value="0.63200000000000001" table:style-name="ce816">
            <text:p>63.20%</text:p>
          </table:table-cell>
          <table:table-cell office:value-type="percentage" office:value="0.376" table:style-name="ce816">
            <text:p>37.60%</text:p>
          </table:table-cell>
          <table:table-cell office:value-type="percentage" office:value="0.66039999999999999" table:style-name="ce815">
            <text:p>66.04%</text:p>
          </table:table-cell>
          <table:table-cell office:value-type="percentage" office:value="0.45279999999999998" table:style-name="ce815">
            <text:p>45.28%</text:p>
          </table:table-cell>
          <table:table-cell office:value-type="percentage" office:value="0.57999999999999996" table:style-name="ce815">
            <text:p>58.00%</text:p>
          </table:table-cell>
          <table:table-cell office:value-type="percentage" office:value="0.44669999999999999" table:style-name="ce815">
            <text:p>44.67%</text:p>
          </table:table-cell>
          <table:table-cell office:value-type="percentage" office:value="0.58330000000000004" table:style-name="ce815">
            <text:p>58.33%</text:p>
          </table:table-cell>
          <table:table-cell office:value-type="percentage" office:value="0.20830000000000001" table:style-name="ce815">
            <text:p>20.83%</text:p>
          </table:table-cell>
          <table:table-cell office:value-type="percentage" office:value="6.4930000000000003" table:formula="of:=[.J20]+[.K20]+[.L20]+[.M20]+[.N20]+[.O20]+[.P20]+[.Q20]+[.R20]+[.S20]+[.T20]" table:style-name="ce796">
            <text:p>649.30%</text:p>
          </table:table-cell>
          <table:table-cell office:value-type="string" table:style-name="ce819">
            <text:p>- -</text:p>
          </table:table-cell>
          <table:table-cell office:value-type="date" office:date-value="2026-07-20T00:00:00" table:style-name="ce818">
            <text:p>2026/7/20</text:p>
          </table:table-cell>
          <table:table-cell office:value-type="date" office:date-value="2026-07-20T00:00:00" table:style-name="ce818">
            <text:p>2026/7/20</text:p>
          </table:table-cell>
          <table:table-cell office:value-type="date" office:date-value="2026-06-12T00:00:00" table:style-name="ce144">
            <text:p>2026/6/12</text:p>
          </table:table-cell>
          <table:table-cell office:value-type="string" table:style-name="ce803">
            <text:p>2026/6/24</text:p>
          </table:table-cell>
          <table:table-cell office:value-type="string" table:style-name="ce803">
            <text:p>2026/6/24</text:p>
          </table:table-cell>
          <table:table-cell office:value-type="string" table:style-name="ce803">
            <text:p>2026/6/25</text:p>
          </table:table-cell>
          <table:table-cell office:value-type="string" table:style-name="ce830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25" table:style-name="ce1">
            <text:p>25</text:p>
          </table:table-cell>
          <table:table-cell office:value-type="float" office:value="18" table:style-name="ce847">
            <text:p>18</text:p>
          </table:table-cell>
          <table:table-cell table:style-name="ce290">
            <draw:frame draw:z-index="26" draw:id="id214" draw:style-name="a214" draw:name="圖片 27" svg:x="0.02824in" svg:y="0.0539in" svg:width="0.21366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智譜AI</text:p>
          </table:table-cell>
          <table:table-cell office:value-type="string" table:style-name="ce850">
            <text:p>GLM-4.6V-Flash</text:p>
          </table:table-cell>
          <table:table-cell table:style-name="ce293"/>
          <table:table-cell office:value-type="string" table:style-name="ce853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64219999999999999" table:style-name="ce811">
            <text:p>64.22%</text:p>
          </table:table-cell>
          <table:table-cell office:value-type="percentage" office:value="0.72840000000000005" table:style-name="ce811">
            <text:p>72.84%</text:p>
          </table:table-cell>
          <table:table-cell office:value-type="percentage" office:value="0.72" table:style-name="ce811">
            <text:p>72.00%</text:p>
          </table:table-cell>
          <table:table-cell office:value-type="percentage" office:value="0.84" table:style-name="ce812">
            <text:p>84.00%</text:p>
          </table:table-cell>
          <table:table-cell office:value-type="percentage" office:value="0.55200000000000005" table:style-name="ce812">
            <text:p>55.2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39439999999999997" table:style-name="ce811">
            <text:p>39.44%</text:p>
          </table:table-cell>
          <table:table-cell office:value-type="percentage" office:value="0.60329999999999995" table:style-name="ce811">
            <text:p>60.33%</text:p>
          </table:table-cell>
          <table:table-cell office:value-type="percentage" office:value="0.55669999999999997" table:style-name="ce811">
            <text:p>55.67%</text:p>
          </table:table-cell>
          <table:table-cell office:value-type="percentage" office:value="0.42780000000000001" table:style-name="ce811">
            <text:p>42.78%</text:p>
          </table:table-cell>
          <table:table-cell office:value-type="percentage" office:value="0.3" table:style-name="ce811">
            <text:p>30.00%</text:p>
          </table:table-cell>
          <table:table-cell office:value-type="percentage" office:value="6.3497000000000003" table:formula="of:=[.J21]+[.K21]+[.L21]+[.M21]+[.N21]+[.O21]+[.P21]+[.Q21]+[.R21]+[.S21]+[.T21]" table:style-name="ce796">
            <text:p>634.97%</text:p>
          </table:table-cell>
          <table:table-cell office:value-type="date" office:date-value="2026-01-09T00:00:00" table:style-name="ce813">
            <text:p>2026/1/9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3T00:00:00" table:style-name="ce806">
            <text:p>2026/7/23</text:p>
          </table:table-cell>
          <table:table-cell table:number-columns-repeated="16355"/>
        </table:table-row>
        <table:table-row table:style-name="ro12">
          <table:table-cell office:value-type="float" office:value="20" table:style-name="ce1">
            <text:p>20</text:p>
          </table:table-cell>
          <table:table-cell office:value-type="float" office:value="19" table:style-name="ce848">
            <text:p>19</text:p>
          </table:table-cell>
          <table:table-cell table:style-name="ce308">
            <draw:frame draw:z-index="15" draw:id="id203" draw:style-name="a203" draw:name="圖片 16" svg:x="0.03472in" svg:y="0.02778in" svg:width="0.21644in" svg:height="0.24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308"/>
          <table:table-cell office:value-type="string" table:style-name="ce309">
            <text:p>Mistral</text:p>
          </table:table-cell>
          <table:table-cell office:value-type="string" table:style-name="ce851">
            <text:p>Ministral-3-14B-Instruct-2512</text:p>
          </table:table-cell>
          <table:table-cell table:style-name="ce311"/>
          <table:table-cell office:value-type="string" table:style-name="ce854">
            <text:p>14.0B</text:p>
          </table:table-cell>
          <table:table-cell office:value-type="string" table:style-name="ce307">
            <text:p>本地</text:p>
          </table:table-cell>
          <table:table-cell office:value-type="percentage" office:value="0.52" table:style-name="ce820">
            <text:p>52.00%</text:p>
          </table:table-cell>
          <table:table-cell office:value-type="percentage" office:value="0.47599999999999998" table:style-name="ce820">
            <text:p>47.60%</text:p>
          </table:table-cell>
          <table:table-cell office:value-type="percentage" office:value="0.64" table:style-name="ce820">
            <text:p>64.00%</text:p>
          </table:table-cell>
          <table:table-cell office:value-type="percentage" office:value="0.71199999999999997" table:style-name="ce821">
            <text:p>71.20%</text:p>
          </table:table-cell>
          <table:table-cell office:value-type="percentage" office:value="0.42399999999999999" table:style-name="ce821">
            <text:p>42.40%</text:p>
          </table:table-cell>
          <table:table-cell office:value-type="percentage" office:value="0.77359999999999995" table:style-name="ce820">
            <text:p>77.36%</text:p>
          </table:table-cell>
          <table:table-cell office:value-type="percentage" office:value="0.54720000000000002" table:style-name="ce820">
            <text:p>54.72%</text:p>
          </table:table-cell>
          <table:table-cell office:value-type="percentage" office:value="0.72330000000000005" table:style-name="ce820">
            <text:p>72.33%</text:p>
          </table:table-cell>
          <table:table-cell office:value-type="percentage" office:value="0.57669999999999999" table:style-name="ce820">
            <text:p>57.67%</text:p>
          </table:table-cell>
          <table:table-cell office:value-type="percentage" office:value="0.55559999999999998" table:style-name="ce820">
            <text:p>55.56%</text:p>
          </table:table-cell>
          <table:table-cell office:value-type="percentage" office:value="0.31669999999999998" table:style-name="ce820">
            <text:p>31.67%</text:p>
          </table:table-cell>
          <table:table-cell office:value-type="percentage" office:value="6.2650999999999994" table:formula="of:=[.J22]+[.K22]+[.L22]+[.M22]+[.N22]+[.O22]+[.P22]+[.Q22]+[.R22]+[.S22]+[.T22]" table:style-name="ce796">
            <text:p>626.51%</text:p>
          </table:table-cell>
          <table:table-cell office:value-type="date" office:date-value="2026-01-16T00:00:00" table:style-name="ce822">
            <text:p>2026/1/16</text:p>
          </table:table-cell>
          <table:table-cell office:value-type="date" office:date-value="2026-07-12T00:00:00" table:style-name="ce823">
            <text:p>2026/7/12</text:p>
          </table:table-cell>
          <table:table-cell office:value-type="date" office:date-value="2026-07-12T00:00:00" table:style-name="ce823">
            <text:p>2026/7/12</text:p>
          </table:table-cell>
          <table:table-cell office:value-type="date" office:date-value="2026-05-16T00:00:00" table:style-name="ce151">
            <text:p>2026/5/16</text:p>
          </table:table-cell>
          <table:table-cell office:value-type="date" office:date-value="2026-06-06T00:00:00" table:style-name="ce804">
            <text:p>2026/6/6</text:p>
          </table:table-cell>
          <table:table-cell office:value-type="date" office:date-value="2026-06-08T00:00:00" table:style-name="ce804">
            <text:p>2026/6/8</text:p>
          </table:table-cell>
          <table:table-cell office:value-type="date" office:date-value="2026-06-15T00:00:00" table:style-name="ce804">
            <text:p>2026/6/15</text:p>
          </table:table-cell>
          <table:table-cell office:value-type="date" office:date-value="2026-07-27T00:00:00" table:style-name="ce831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21" table:style-name="ce1">
            <text:p>21</text:p>
          </table:table-cell>
          <table:table-cell office:value-type="float" office:value="20" table:style-name="ce849">
            <text:p>20</text:p>
          </table:table-cell>
          <table:table-cell table:style-name="ce315">
            <draw:frame draw:z-index="16" draw:id="id204" draw:style-name="a204" draw:name="圖片 17" svg:x="0.03472in" svg:y="0.04861in" svg:width="0.21644in" svg:height="0.24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315"/>
          <table:table-cell office:value-type="string" table:style-name="ce309">
            <text:p>Mistral</text:p>
          </table:table-cell>
          <table:table-cell office:value-type="string" table:style-name="ce852">
            <text:p>Ministral-3-8B-Instruct-2512</text:p>
          </table:table-cell>
          <table:table-cell table:style-name="ce311"/>
          <table:table-cell office:value-type="string" table:style-name="ce855">
            <text:p>9.0B</text:p>
          </table:table-cell>
          <table:table-cell office:value-type="string" table:style-name="ce307">
            <text:p>本地</text:p>
          </table:table-cell>
          <table:table-cell office:value-type="percentage" office:value="0.53620000000000001" table:style-name="ce820">
            <text:p>53.62%</text:p>
          </table:table-cell>
          <table:table-cell office:value-type="percentage" office:value="0.38979999999999998" table:style-name="ce820">
            <text:p>38.98%</text:p>
          </table:table-cell>
          <table:table-cell office:value-type="percentage" office:value="0.7" table:style-name="ce820">
            <text:p>70.00%</text:p>
          </table:table-cell>
          <table:table-cell office:value-type="percentage" office:value="0.76800000000000002" table:style-name="ce821">
            <text:p>76.80%</text:p>
          </table:table-cell>
          <table:table-cell office:value-type="percentage" office:value="0.52" table:style-name="ce821">
            <text:p>52.00%</text:p>
          </table:table-cell>
          <table:table-cell office:value-type="percentage" office:value="0.77359999999999995" table:style-name="ce820">
            <text:p>77.36%</text:p>
          </table:table-cell>
          <table:table-cell office:value-type="percentage" office:value="0.4778" table:style-name="ce820">
            <text:p>47.78%</text:p>
          </table:table-cell>
          <table:table-cell office:value-type="percentage" office:value="0.66669999999999996" table:style-name="ce820">
            <text:p>66.67%</text:p>
          </table:table-cell>
          <table:table-cell office:value-type="percentage" office:value="0.56330000000000002" table:style-name="ce820">
            <text:p>56.33%</text:p>
          </table:table-cell>
          <table:table-cell office:value-type="percentage" office:value="0.42780000000000001" table:style-name="ce820">
            <text:p>42.78%</text:p>
          </table:table-cell>
          <table:table-cell office:value-type="percentage" office:value="0.26669999999999999" table:style-name="ce820">
            <text:p>26.67%</text:p>
          </table:table-cell>
          <table:table-cell office:value-type="percentage" office:value="6.0899000000000001" table:formula="of:=[.J23]+[.K23]+[.L23]+[.M23]+[.N23]+[.O23]+[.P23]+[.Q23]+[.R23]+[.S23]+[.T23]" table:style-name="ce796">
            <text:p>608.99%</text:p>
          </table:table-cell>
          <table:table-cell office:value-type="date" office:date-value="2026-01-14T00:00:00" table:style-name="ce822">
            <text:p>2026/1/14</text:p>
          </table:table-cell>
          <table:table-cell office:value-type="date" office:date-value="2026-07-11T00:00:00" table:style-name="ce823">
            <text:p>2026/7/11</text:p>
          </table:table-cell>
          <table:table-cell office:value-type="date" office:date-value="2026-07-11T00:00:00" table:style-name="ce823">
            <text:p>2026/7/11</text:p>
          </table:table-cell>
          <table:table-cell office:value-type="date" office:date-value="2026-05-22T00:00:00" table:style-name="ce151">
            <text:p>2026/5/22</text:p>
          </table:table-cell>
          <table:table-cell office:value-type="date" office:date-value="2026-06-06T00:00:00" table:style-name="ce804">
            <text:p>2026/6/6</text:p>
          </table:table-cell>
          <table:table-cell office:value-type="date" office:date-value="2026-06-08T00:00:00" table:style-name="ce804">
            <text:p>2026/6/8</text:p>
          </table:table-cell>
          <table:table-cell office:value-type="date" office:date-value="2026-06-15T00:00:00" table:style-name="ce804">
            <text:p>2026/6/15</text:p>
          </table:table-cell>
          <table:table-cell office:value-type="date" office:date-value="2026-07-27T00:00:00" table:style-name="ce262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8" table:style-name="ce1">
            <text:p>8</text:p>
          </table:table-cell>
          <table:table-cell office:value-type="float" office:value="21" table:style-name="ce864">
            <text:p>21</text:p>
          </table:table-cell>
          <table:table-cell table:style-name="ce281">
            <draw:frame draw:z-index="24" draw:id="id212" draw:style-name="a212" draw:name="圖片 25" svg:x="0.03429in" svg:y="0.07288in" svg:width="0.20992in" svg:height="0.25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NVIDIA</text:p>
          </table:table-cell>
          <table:table-cell office:value-type="string" table:style-name="ce857">
            <text:p>Nemotron-Nano-9B</text:p>
          </table:table-cell>
          <table:table-cell office:value-type="string" table:style-name="ce284">
            <text:p>8.89B</text:p>
          </table:table-cell>
          <table:table-cell office:value-type="string" table:style-name="ce859">
            <text:p>8.9B</text:p>
          </table:table-cell>
          <table:table-cell office:value-type="string" table:style-name="ce280">
            <text:p>本地</text:p>
          </table:table-cell>
          <table:table-cell office:value-type="percentage" office:value="0.4022" table:style-name="ce796">
            <text:p>40.22%</text:p>
          </table:table-cell>
          <table:table-cell office:value-type="percentage" office:value="0.37380000000000002" table:style-name="ce796">
            <text:p>37.38%</text:p>
          </table:table-cell>
          <table:table-cell office:value-type="percentage" office:value="0.72" table:style-name="ce796">
            <text:p>72.00%</text:p>
          </table:table-cell>
          <table:table-cell office:value-type="percentage" office:value="0.72799999999999998" table:style-name="ce808">
            <text:p>72.80%</text:p>
          </table:table-cell>
          <table:table-cell office:value-type="percentage" office:value="0.40799999999999997" table:style-name="ce808">
            <text:p>40.80%</text:p>
          </table:table-cell>
          <table:table-cell office:value-type="percentage" office:value="0.56599999999999995" table:style-name="ce796">
            <text:p>56.60%</text:p>
          </table:table-cell>
          <table:table-cell office:value-type="percentage" office:value="0.46939999999999998" table:style-name="ce796">
            <text:p>46.94%</text:p>
          </table:table-cell>
          <table:table-cell office:value-type="percentage" office:value="0.67" table:style-name="ce796">
            <text:p>67.00%</text:p>
          </table:table-cell>
          <table:table-cell office:value-type="percentage" office:value="0.56330000000000002" table:style-name="ce796">
            <text:p>56.33%</text:p>
          </table:table-cell>
          <table:table-cell office:value-type="percentage" office:value="0.67779999999999996" table:style-name="ce796">
            <text:p>67.78%</text:p>
          </table:table-cell>
          <table:table-cell office:value-type="percentage" office:value="0.42499999999999999" table:style-name="ce796">
            <text:p>42.50%</text:p>
          </table:table-cell>
          <table:table-cell office:value-type="percentage" office:value="6.0034999999999998" table:formula="of:=[.J24]+[.K24]+[.L24]+[.M24]+[.N24]+[.O24]+[.P24]+[.Q24]+[.R24]+[.S24]+[.T24]" table:style-name="ce796">
            <text:p>600.35%</text:p>
          </table:table-cell>
          <table:table-cell office:value-type="date" office:date-value="2025-09-05T00:00:00" table:style-name="ce809">
            <text:p>2025/9/5</text:p>
          </table:table-cell>
          <table:table-cell office:value-type="date" office:date-value="2026-07-15T00:00:00" table:style-name="ce810">
            <text:p>2026/7/15</text:p>
          </table:table-cell>
          <table:table-cell office:value-type="date" office:date-value="2026-07-15T00:00:00" table:style-name="ce810">
            <text:p>2026/7/1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5T00:00:00" table:style-name="ce130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31" table:style-name="ce1">
            <text:p>31</text:p>
          </table:table-cell>
          <table:table-cell office:value-type="float" office:value="22" table:style-name="ce862">
            <text:p>22</text:p>
          </table:table-cell>
          <table:table-cell table:style-name="ce290">
            <draw:frame draw:z-index="27" draw:id="id215" draw:style-name="a215" draw:name="圖片 28" svg:x="0.03444in" svg:y="0.08989in" svg:width="0.21019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16"/>
          <table:table-cell office:value-type="string" table:style-name="ce291">
            <text:p>階躍AI</text:p>
          </table:table-cell>
          <table:table-cell office:value-type="string" table:style-name="ce858">
            <text:p>Step3-VL-10B</text:p>
          </table:table-cell>
          <table:table-cell table:style-name="ce293"/>
          <table:table-cell office:value-type="string" table:style-name="ce860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47460000000000002" table:style-name="ce811">
            <text:p>47.46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752" table:style-name="ce824">
            <text:p>75.20%</text:p>
          </table:table-cell>
          <table:table-cell office:value-type="percentage" office:value="0.41599999999999998" table:style-name="ce824">
            <text:p>41.60%</text:p>
          </table:table-cell>
          <table:table-cell office:value-type="percentage" office:value="0.3962" table:style-name="ce811">
            <text:p>39.62%</text:p>
          </table:table-cell>
          <table:table-cell office:value-type="percentage" office:value="0.58330000000000004" table:style-name="ce811">
            <text:p>58.33%</text:p>
          </table:table-cell>
          <table:table-cell office:value-type="percentage" office:value="0.69" table:style-name="ce811">
            <text:p>69.00%</text:p>
          </table:table-cell>
          <table:table-cell office:value-type="percentage" office:value="0.62" table:style-name="ce811">
            <text:p>62.00%</text:p>
          </table:table-cell>
          <table:table-cell office:value-type="percentage" office:value="0.69440000000000002" table:style-name="ce811">
            <text:p>69.44%</text:p>
          </table:table-cell>
          <table:table-cell office:value-type="percentage" office:value="0.31669999999999998" table:style-name="ce811">
            <text:p>31.67%</text:p>
          </table:table-cell>
          <table:table-cell office:value-type="percentage" office:value="5.976" table:formula="of:=[.J25]+[.K25]+[.L25]+[.M25]+[.N25]+[.O25]+[.P25]+[.Q25]+[.R25]+[.S25]+[.T25]" table:style-name="ce796">
            <text:p>597.60%</text:p>
          </table:table-cell>
          <table:table-cell office:value-type="date" office:date-value="2026-04-22T00:00:00" table:style-name="ce813">
            <text:p>2026/4/22</text:p>
          </table:table-cell>
          <table:table-cell office:value-type="date" office:date-value="2026-07-14T00:00:00" table:style-name="ce825">
            <text:p>2026/7/14</text:p>
          </table:table-cell>
          <table:table-cell office:value-type="date" office:date-value="2026-07-14T00:00:00" table:style-name="ce825">
            <text:p>2026/7/1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7T00:00:00" table:style-name="ce137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32" table:style-name="ce1">
            <text:p>32</text:p>
          </table:table-cell>
          <table:table-cell office:value-type="float" office:value="23" table:style-name="ce863">
            <text:p>23</text:p>
          </table:table-cell>
          <table:table-cell table:style-name="ce290">
            <draw:frame draw:z-index="28" draw:id="id216" draw:style-name="a216" draw:name="圖片 29" svg:x="0.00972in" svg:y="0.07211in" svg:width="0.20672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商汤科技</text:p>
          </table:table-cell>
          <table:table-cell office:value-type="string" table:style-name="ce856">
            <text:p>internlm2.5-7b-chat</text:p>
          </table:table-cell>
          <table:table-cell office:value-type="string" table:style-name="ce293">
            <text:p>7B</text:p>
          </table:table-cell>
          <table:table-cell office:value-type="string" table:style-name="ce861">
            <text:p>7.0B</text:p>
          </table:table-cell>
          <table:table-cell office:value-type="string" table:style-name="ce289">
            <text:p>本地</text:p>
          </table:table-cell>
          <table:table-cell office:value-type="percentage" office:value="0.55889999999999995" table:style-name="ce811">
            <text:p>55.89%</text:p>
          </table:table-cell>
          <table:table-cell office:value-type="percentage" office:value="0.42809999999999998" table:style-name="ce811">
            <text:p>42.81%</text:p>
          </table:table-cell>
          <table:table-cell office:value-type="percentage" office:value="0.7" table:style-name="ce811">
            <text:p>70.00%</text:p>
          </table:table-cell>
          <table:table-cell office:value-type="percentage" office:value="0.624" table:style-name="ce812">
            <text:p>62.40%</text:p>
          </table:table-cell>
          <table:table-cell office:value-type="percentage" office:value="0.496" table:style-name="ce812">
            <text:p>49.6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46110000000000001" table:style-name="ce811">
            <text:p>46.11%</text:p>
          </table:table-cell>
          <table:table-cell office:value-type="percentage" office:value="0.61670000000000003" table:style-name="ce811">
            <text:p>61.67%</text:p>
          </table:table-cell>
          <table:table-cell office:value-type="percentage" office:value="0.55000000000000004" table:style-name="ce811">
            <text:p>55.00%</text:p>
          </table:table-cell>
          <table:table-cell office:value-type="percentage" office:value="0.55559999999999998" table:style-name="ce811">
            <text:p>55.56%</text:p>
          </table:table-cell>
          <table:table-cell office:value-type="percentage" office:value="0.32500000000000001" table:style-name="ce811">
            <text:p>32.50%</text:p>
          </table:table-cell>
          <table:table-cell office:value-type="percentage" office:value="5.9002999999999997" table:formula="of:=[.J26]+[.K26]+[.L26]+[.M26]+[.N26]+[.O26]+[.P26]+[.Q26]+[.R26]+[.S26]+[.T26]" table:style-name="ce796">
            <text:p>590.03%</text:p>
          </table:table-cell>
          <table:table-cell office:value-type="date" office:date-value="2025-09-04T00:00:00" table:style-name="ce813">
            <text:p>2025/9/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17T00:00:00" table:style-name="ce138">
            <text:p>2026/5/17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27" table:style-name="ce1">
            <text:p>27</text:p>
          </table:table-cell>
          <table:table-cell office:value-type="float" office:value="24" table:style-name="ce867">
            <text:p>24</text:p>
          </table:table-cell>
          <table:table-cell table:style-name="ce290">
            <draw:frame draw:z-index="29" draw:id="id217" draw:style-name="a217" draw:name="圖片 30" svg:x="0.01319in" svg:y="0.09452in" svg:width="0.20672in" svg:height="0.229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OpenBMB</text:p>
          </table:table-cell>
          <table:table-cell office:value-type="string" table:style-name="ce873">
            <text:p>MiniCPM4</text:p>
          </table:table-cell>
          <table:table-cell office:value-type="string" table:style-name="ce293">
            <text:p>8.19B</text:p>
          </table:table-cell>
          <table:table-cell office:value-type="string" table:style-name="ce877">
            <text:p>8.2B</text:p>
          </table:table-cell>
          <table:table-cell office:value-type="string" table:style-name="ce289">
            <text:p>本地</text:p>
          </table:table-cell>
          <table:table-cell office:value-type="percentage" office:value="0.65300000000000002" table:style-name="ce811">
            <text:p>65.30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56799999999999995" table:style-name="ce812">
            <text:p>56.80%</text:p>
          </table:table-cell>
          <table:table-cell office:value-type="percentage" office:value="0.39200000000000002" table:style-name="ce812">
            <text:p>39.20%</text:p>
          </table:table-cell>
          <table:table-cell office:value-type="percentage" office:value="0.32079999999999997" table:style-name="ce811">
            <text:p>32.08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0.62329999999999997" table:style-name="ce811">
            <text:p>62.33%</text:p>
          </table:table-cell>
          <table:table-cell office:value-type="percentage" office:value="0.55669999999999997" table:style-name="ce811">
            <text:p>55.67%</text:p>
          </table:table-cell>
          <table:table-cell office:value-type="percentage" office:value="0.67220000000000002" table:style-name="ce811">
            <text:p>67.22%</text:p>
          </table:table-cell>
          <table:table-cell office:value-type="percentage" office:value="0.45" table:style-name="ce811">
            <text:p>45.00%</text:p>
          </table:table-cell>
          <table:table-cell office:value-type="percentage" office:value="5.7104999999999997" table:formula="of:=[.J27]+[.K27]+[.L27]+[.M27]+[.N27]+[.O27]+[.P27]+[.Q27]+[.R27]+[.S27]+[.T27]" table:style-name="ce796">
            <text:p>571.05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18T00:00:00" table:style-name="ce138">
            <text:p>2026/5/18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14" table:style-name="ce1">
            <text:p>14</text:p>
          </table:table-cell>
          <table:table-cell office:value-type="float" office:value="25" table:style-name="ce866">
            <text:p>25</text:p>
          </table:table-cell>
          <table:table-cell table:style-name="ce290">
            <draw:frame draw:z-index="30" draw:id="id218" draw:style-name="a218" draw:name="圖片 31" svg:x="0.03097in" svg:y="0.05938in" svg:width="0.21019in" svg:height="0.2265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騰訊</text:p>
          </table:table-cell>
          <table:table-cell office:value-type="string" table:style-name="ce874">
            <text:p>Hunyuan-7B-Instruct</text:p>
          </table:table-cell>
          <table:table-cell office:value-type="string" table:style-name="ce293">
            <text:p>7.5B</text:p>
          </table:table-cell>
          <table:table-cell office:value-type="string" table:style-name="ce876">
            <text:p>7.5B</text:p>
          </table:table-cell>
          <table:table-cell office:value-type="string" table:style-name="ce289">
            <text:p>本地</text:p>
          </table:table-cell>
          <table:table-cell office:value-type="percentage" office:value="0.47889999999999999" table:style-name="ce811">
            <text:p>47.89%</text:p>
          </table:table-cell>
          <table:table-cell office:value-type="percentage" office:value="0.40260000000000001" table:style-name="ce811">
            <text:p>40.26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67200000000000004" table:style-name="ce812">
            <text:p>67.20%</text:p>
          </table:table-cell>
          <table:table-cell office:value-type="percentage" office:value="0.41599999999999998" table:style-name="ce812">
            <text:p>41.60%</text:p>
          </table:table-cell>
          <table:table-cell office:value-type="percentage" office:value="0.37740000000000001" table:style-name="ce811">
            <text:p>37.74%</text:p>
          </table:table-cell>
          <table:table-cell office:value-type="percentage" office:value="0.47220000000000001" table:style-name="ce811">
            <text:p>47.22%</text:p>
          </table:table-cell>
          <table:table-cell office:value-type="percentage" office:value="0.61670000000000003" table:style-name="ce811">
            <text:p>61.67%</text:p>
          </table:table-cell>
          <table:table-cell office:value-type="percentage" office:value="0.52669999999999995" table:style-name="ce811">
            <text:p>52.67%</text:p>
          </table:table-cell>
          <table:table-cell office:value-type="percentage" office:value="0.60560000000000003" table:style-name="ce811">
            <text:p>60.56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5.5697999999999999" table:formula="of:=[.J28]+[.K28]+[.L28]+[.M28]+[.N28]+[.O28]+[.P28]+[.Q28]+[.R28]+[.S28]+[.T28]" table:style-name="ce796">
            <text:p>556.98%</text:p>
          </table:table-cell>
          <table:table-cell office:value-type="date" office:date-value="2025-09-12T00:00:00" table:style-name="ce813">
            <text:p>2025/9/12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26" table:style-name="ce1">
            <text:p>26</text:p>
          </table:table-cell>
          <table:table-cell office:value-type="float" office:value="26" table:style-name="ce865">
            <text:p>26</text:p>
          </table:table-cell>
          <table:table-cell table:style-name="ce290">
            <draw:frame draw:z-index="31" draw:id="id219" draw:style-name="a219" draw:name="圖片 32" svg:x="0.0155in" svg:y="0.00992in" svg:width="0.21019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75">
            <text:p>Tongyi-DeepResearch</text:p>
          </table:table-cell>
          <table:table-cell office:value-type="string" table:style-name="ce293">
            <text:p>30.5B</text:p>
          </table:table-cell>
          <table:table-cell office:value-type="string" table:style-name="ce878">
            <text:p>30.5B</text:p>
          </table:table-cell>
          <table:table-cell office:value-type="string" table:style-name="ce289">
            <text:p>本地</text:p>
          </table:table-cell>
          <table:table-cell office:value-type="percentage" office:value="6.59E-2" table:style-name="ce811">
            <text:p>6.59%</text:p>
          </table:table-cell>
          <table:table-cell office:value-type="percentage" office:value="0.08" table:style-name="ce811">
            <text:p>8.00%</text:p>
          </table:table-cell>
          <table:table-cell office:value-type="percentage" office:value="0.54" table:style-name="ce811">
            <text:p>54.00%</text:p>
          </table:table-cell>
          <table:table-cell office:value-type="percentage" office:value="0.78400000000000003" table:style-name="ce812">
            <text:p>78.40%</text:p>
          </table:table-cell>
          <table:table-cell office:value-type="percentage" office:value="0.58399999999999996" table:style-name="ce812">
            <text:p>58.40%</text:p>
          </table:table-cell>
          <table:table-cell office:value-type="percentage" office:value="0.54720000000000002" table:style-name="ce811">
            <text:p>54.72%</text:p>
          </table:table-cell>
          <table:table-cell office:value-type="percentage" office:value="0.54169999999999996" table:style-name="ce811">
            <text:p>54.17%</text:p>
          </table:table-cell>
          <table:table-cell office:value-type="percentage" office:value="0.73" table:style-name="ce811">
            <text:p>73.00%</text:p>
          </table:table-cell>
          <table:table-cell office:value-type="percentage" office:value="0.50670000000000004" table:style-name="ce811">
            <text:p>50.67%</text:p>
          </table:table-cell>
          <table:table-cell office:value-type="percentage" office:value="0.75560000000000005" table:style-name="ce811">
            <text:p>75.56%</text:p>
          </table:table-cell>
          <table:table-cell office:value-type="percentage" office:value="0.43330000000000002" table:style-name="ce811">
            <text:p>43.33%</text:p>
          </table:table-cell>
          <table:table-cell office:value-type="percentage" office:value="5.5684000000000005" table:formula="of:=[.J29]+[.K29]+[.L29]+[.M29]+[.N29]+[.O29]+[.P29]+[.Q29]+[.R29]+[.S29]+[.T29]" table:style-name="ce796">
            <text:p>556.84%</text:p>
          </table:table-cell>
          <table:table-cell office:value-type="date" office:date-value="2025-09-26T00:00:00" table:style-name="ce813">
            <text:p>2025/9/26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7T00:00:00" table:style-name="ce806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19" table:style-name="ce1">
            <text:p>19</text:p>
          </table:table-cell>
          <table:table-cell office:value-type="float" office:value="27" table:style-name="ce797">
            <text:p>27</text:p>
          </table:table-cell>
          <table:table-cell table:style-name="ce281">
            <draw:frame draw:z-index="2" draw:id="id190" draw:style-name="a190" draw:name="圖片 2" svg:x="0.00579in" svg:y="0.02315in" svg:width="0.22573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META</text:p>
          </table:table-cell>
          <table:table-cell office:value-type="string" table:style-name="ce792">
            <text:p>Llama-3.1-8B</text:p>
          </table:table-cell>
          <table:table-cell office:value-type="string" table:style-name="ce284">
            <text:p>8B</text:p>
          </table:table-cell>
          <table:table-cell office:value-type="string" table:style-name="ce795">
            <text:p>8.0B</text:p>
          </table:table-cell>
          <table:table-cell office:value-type="string" table:style-name="ce280">
            <text:p>國網API</text:p>
          </table:table-cell>
          <table:table-cell office:value-type="percentage" office:value="0.4703" table:style-name="ce796">
            <text:p>47.03%</text:p>
          </table:table-cell>
          <table:table-cell office:value-type="percentage" office:value="0.40899999999999997" table:style-name="ce796">
            <text:p>40.90%</text:p>
          </table:table-cell>
          <table:table-cell office:value-type="percentage" office:value="0.84" table:style-name="ce796">
            <text:p>84.00%</text:p>
          </table:table-cell>
          <table:table-cell office:value-type="percentage" office:value="0.59199999999999997" table:style-name="ce889">
            <text:p>59.20%</text:p>
          </table:table-cell>
          <table:table-cell office:value-type="percentage" office:value="0.38400000000000001" table:style-name="ce889">
            <text:p>38.40%</text:p>
          </table:table-cell>
          <table:table-cell office:value-type="percentage" office:value="0.81130000000000002" table:style-name="ce796">
            <text:p>81.13%</text:p>
          </table:table-cell>
          <table:table-cell office:value-type="percentage" office:value="0.39169999999999999" table:style-name="ce796">
            <text:p>39.17%</text:p>
          </table:table-cell>
          <table:table-cell office:value-type="percentage" office:value="0.63" table:style-name="ce796">
            <text:p>63.00%</text:p>
          </table:table-cell>
          <table:table-cell office:value-type="percentage" office:value="0.44669999999999999" table:style-name="ce796">
            <text:p>44.67%</text:p>
          </table:table-cell>
          <table:table-cell office:value-type="percentage" office:value="0.32779999999999998" table:style-name="ce796">
            <text:p>32.78%</text:p>
          </table:table-cell>
          <table:table-cell office:value-type="percentage" office:value="0.22500000000000001" table:style-name="ce796">
            <text:p>22.50%</text:p>
          </table:table-cell>
          <table:table-cell office:value-type="percentage" office:value="5.5278" table:formula="of:=[.J30]+[.K30]+[.L30]+[.M30]+[.N30]+[.O30]+[.P30]+[.Q30]+[.R30]+[.S30]+[.T30]" table:style-name="ce796">
            <text:p>552.78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5T00:00:00" table:style-name="ce80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9" table:style-name="ce1">
            <text:p>29</text:p>
          </table:table-cell>
          <table:table-cell office:value-type="float" office:value="28" table:style-name="ce868">
            <text:p>28</text:p>
          </table:table-cell>
          <table:table-cell table:style-name="ce281">
            <draw:frame draw:z-index="4" draw:id="id192" draw:style-name="a192" draw:name="圖片 4" svg:x="0.02315in" svg:y="0.04714in" svg:width="0.21878in" svg:height="0.2544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IBM</text:p>
          </table:table-cell>
          <table:table-cell office:value-type="string" table:style-name="ce879">
            <text:p>granite-3.3-8b</text:p>
          </table:table-cell>
          <table:table-cell office:value-type="string" table:style-name="ce284">
            <text:p>8.17B</text:p>
          </table:table-cell>
          <table:table-cell office:value-type="string" table:style-name="ce882">
            <text:p>8.2B</text:p>
          </table:table-cell>
          <table:table-cell office:value-type="string" table:style-name="ce280">
            <text:p>本地</text:p>
          </table:table-cell>
          <table:table-cell office:value-type="percentage" office:value="0.28970000000000001" table:style-name="ce796">
            <text:p>28.97%</text:p>
          </table:table-cell>
          <table:table-cell office:value-type="percentage" office:value="0.30990000000000001" table:style-name="ce796">
            <text:p>30.99%</text:p>
          </table:table-cell>
          <table:table-cell office:value-type="percentage" office:value="0.9" table:style-name="ce796">
            <text:p>90.00%</text:p>
          </table:table-cell>
          <table:table-cell office:value-type="percentage" office:value="0.52" table:style-name="ce889">
            <text:p>52.00%</text:p>
          </table:table-cell>
          <table:table-cell office:value-type="percentage" office:value="0.39200000000000002" table:style-name="ce889">
            <text:p>39.20%</text:p>
          </table:table-cell>
          <table:table-cell office:value-type="percentage" office:value="0.56599999999999995" table:style-name="ce796">
            <text:p>56.60%</text:p>
          </table:table-cell>
          <table:table-cell office:value-type="percentage" office:value="0.38890000000000002" table:style-name="ce796">
            <text:p>38.89%</text:p>
          </table:table-cell>
          <table:table-cell office:value-type="percentage" office:value="0.53" table:style-name="ce796">
            <text:p>53.00%</text:p>
          </table:table-cell>
          <table:table-cell office:value-type="percentage" office:value="0.48330000000000001" table:style-name="ce796">
            <text:p>48.33%</text:p>
          </table:table-cell>
          <table:table-cell office:value-type="percentage" office:value="0.39439999999999997" table:style-name="ce796">
            <text:p>39.44%</text:p>
          </table:table-cell>
          <table:table-cell office:value-type="percentage" office:value="0.3" table:style-name="ce796">
            <text:p>30.00%</text:p>
          </table:table-cell>
          <table:table-cell office:value-type="percentage" office:value="5.0741999999999994" table:formula="of:=[.J31]+[.K31]+[.L31]+[.M31]+[.N31]+[.O31]+[.P31]+[.Q31]+[.R31]+[.S31]+[.T31]" table:style-name="ce796">
            <text:p>507.42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3T00:00:00" table:style-name="ce130">
            <text:p>2026/6/13</text:p>
          </table:table-cell>
          <table:table-cell office:value-type="date" office:date-value="2026-06-20T00:00:00" table:style-name="ce130">
            <text:p>2026/6/20</text:p>
          </table:table-cell>
          <table:table-cell office:value-type="date" office:date-value="2026-07-25T00:00:00" table:style-name="ce130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2" table:style-name="ce1">
            <text:p>22</text:p>
          </table:table-cell>
          <table:table-cell office:value-type="float" office:value="29" table:style-name="ce869">
            <text:p>29</text:p>
          </table:table-cell>
          <table:table-cell table:style-name="ce281">
            <draw:frame draw:z-index="3" draw:id="id191" draw:style-name="a191" draw:name="圖片 3" svg:x="0.03167in" svg:y="0.07997in" svg:width="0.22573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Microsoft</text:p>
          </table:table-cell>
          <table:table-cell office:value-type="string" table:style-name="ce880">
            <text:p>phi-4-mini-instruct</text:p>
          </table:table-cell>
          <table:table-cell office:value-type="string" table:style-name="ce284">
            <text:p>4B</text:p>
          </table:table-cell>
          <table:table-cell office:value-type="string" table:style-name="ce881">
            <text:p>4.0B</text:p>
          </table:table-cell>
          <table:table-cell office:value-type="string" table:style-name="ce280">
            <text:p>本地</text:p>
          </table:table-cell>
          <table:table-cell office:value-type="percentage" office:value="0.38700000000000001" table:style-name="ce796">
            <text:p>38.70%</text:p>
          </table:table-cell>
          <table:table-cell office:value-type="percentage" office:value="0.34189999999999998" table:style-name="ce796">
            <text:p>34.19%</text:p>
          </table:table-cell>
          <table:table-cell office:value-type="percentage" office:value="0.82" table:style-name="ce796">
            <text:p>82.00%</text:p>
          </table:table-cell>
          <table:table-cell office:value-type="percentage" office:value="0.52" table:style-name="ce889">
            <text:p>52.00%</text:p>
          </table:table-cell>
          <table:table-cell office:value-type="percentage" office:value="0.34399999999999997" table:style-name="ce889">
            <text:p>34.40%</text:p>
          </table:table-cell>
          <table:table-cell office:value-type="percentage" office:value="0.50939999999999996" table:style-name="ce796">
            <text:p>50.94%</text:p>
          </table:table-cell>
          <table:table-cell office:value-type="percentage" office:value="0.35830000000000001" table:style-name="ce796">
            <text:p>35.83%</text:p>
          </table:table-cell>
          <table:table-cell office:value-type="percentage" office:value="0.51" table:style-name="ce796">
            <text:p>51.00%</text:p>
          </table:table-cell>
          <table:table-cell office:value-type="percentage" office:value="0.41670000000000001" table:style-name="ce796">
            <text:p>41.67%</text:p>
          </table:table-cell>
          <table:table-cell office:value-type="percentage" office:value="0.35659999999999997" table:style-name="ce796">
            <text:p>35.66%</text:p>
          </table:table-cell>
          <table:table-cell office:value-type="percentage" office:value="0.2833" table:style-name="ce796">
            <text:p>28.33%</text:p>
          </table:table-cell>
          <table:table-cell office:value-type="percentage" office:value="4.8471999999999991" table:formula="of:=[.J32]+[.K32]+[.L32]+[.M32]+[.N32]+[.O32]+[.P32]+[.Q32]+[.R32]+[.S32]+[.T32]" table:style-name="ce796">
            <text:p>484.72%</text:p>
          </table:table-cell>
          <table:table-cell office:value-type="date" office:date-value="2025-11-13T00:00:00" table:style-name="ce809">
            <text:p>2025/11/13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3T00:00:00" table:style-name="ce130">
            <text:p>2026/6/13</text:p>
          </table:table-cell>
          <table:table-cell office:value-type="date" office:date-value="2026-06-20T00:00:00" table:style-name="ce130">
            <text:p>2026/6/20</text:p>
          </table:table-cell>
          <table:table-cell office:value-type="date" office:date-value="2026-07-25T00:00:00" table:style-name="ce89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30" table:style-name="ce1">
            <text:p>30</text:p>
          </table:table-cell>
          <table:table-cell office:value-type="float" office:value="30" table:style-name="ce872">
            <text:p>30</text:p>
          </table:table-cell>
          <table:table-cell table:style-name="ce281">
            <draw:frame draw:z-index="5" draw:id="id193" draw:style-name="a193" draw:name="圖片 5" svg:x="0.02985in" svg:y="0.06175in" svg:width="0.21878in" svg:height="0.2551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Arcee AI</text:p>
          </table:table-cell>
          <table:table-cell office:value-type="string" table:style-name="ce883">
            <text:p>AFM-4.5B</text:p>
          </table:table-cell>
          <table:table-cell office:value-type="string" table:style-name="ce284">
            <text:p>4.62B</text:p>
          </table:table-cell>
          <table:table-cell office:value-type="string" table:style-name="ce887">
            <text:p>4.6B</text:p>
          </table:table-cell>
          <table:table-cell office:value-type="string" table:style-name="ce280">
            <text:p>本地</text:p>
          </table:table-cell>
          <table:table-cell office:value-type="percentage" office:value="0.34489999999999998" table:style-name="ce796">
            <text:p>34.49%</text:p>
          </table:table-cell>
          <table:table-cell office:value-type="percentage" office:value="0.29709999999999998" table:style-name="ce796">
            <text:p>29.71%</text:p>
          </table:table-cell>
          <table:table-cell office:value-type="percentage" office:value="0.82" table:style-name="ce796">
            <text:p>82.00%</text:p>
          </table:table-cell>
          <table:table-cell office:value-type="percentage" office:value="0.496" table:style-name="ce889">
            <text:p>49.60%</text:p>
          </table:table-cell>
          <table:table-cell office:value-type="percentage" office:value="0.34399999999999997" table:style-name="ce889">
            <text:p>34.40%</text:p>
          </table:table-cell>
          <table:table-cell office:value-type="percentage" office:value="0.77359999999999995" table:style-name="ce796">
            <text:p>77.36%</text:p>
          </table:table-cell>
          <table:table-cell office:value-type="percentage" office:value="0.19719999999999999" table:style-name="ce796">
            <text:p>19.72%</text:p>
          </table:table-cell>
          <table:table-cell office:value-type="percentage" office:value="0.50329999999999997" table:style-name="ce796">
            <text:p>50.33%</text:p>
          </table:table-cell>
          <table:table-cell office:value-type="percentage" office:value="0.39329999999999998" table:style-name="ce796">
            <text:p>39.33%</text:p>
          </table:table-cell>
          <table:table-cell office:value-type="percentage" office:value="0.2611" table:style-name="ce796">
            <text:p>26.11%</text:p>
          </table:table-cell>
          <table:table-cell office:value-type="percentage" office:value="0.18329999999999999" table:style-name="ce796">
            <text:p>18.33%</text:p>
          </table:table-cell>
          <table:table-cell office:value-type="percentage" office:value="4.6137999999999995" table:formula="of:=[.J33]+[.K33]+[.L33]+[.M33]+[.N33]+[.O33]+[.P33]+[.Q33]+[.R33]+[.S33]+[.T33]" table:style-name="ce796">
            <text:p>461.38%</text:p>
          </table:table-cell>
          <table:table-cell office:value-type="date" office:date-value="2025-09-02T00:00:00" table:style-name="ce809">
            <text:p>2025/9/2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4T00:00:00" table:style-name="ce130">
            <text:p>2026/6/14</text:p>
          </table:table-cell>
          <table:table-cell office:value-type="date" office:date-value="2026-06-21T00:00:00" table:style-name="ce261">
            <text:p>2026/6/21</text:p>
          </table:table-cell>
          <table:table-cell office:value-type="date" office:date-value="2026-07-25T00:00:00" table:style-name="ce89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8" table:style-name="ce1">
            <text:p>28</text:p>
          </table:table-cell>
          <table:table-cell office:value-type="float" office:value="31" table:style-name="ce871">
            <text:p>31</text:p>
          </table:table-cell>
          <table:table-cell table:style-name="ce299">
            <draw:frame draw:z-index="7" draw:id="id195" draw:style-name="a195" draw:name="圖片 7" svg:x="0.04209in" svg:y="0.08144in" svg:width="0.20255in" svg:height="0.2129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style-name="ce318"/>
          <table:table-cell office:value-type="string" table:style-name="ce300">
            <text:p>Twinkle AI &amp; APMIC</text:p>
          </table:table-cell>
          <table:table-cell office:value-type="string" table:style-name="ce884">
            <text:p>F1-Reasoning</text:p>
          </table:table-cell>
          <table:table-cell office:value-type="string" table:style-name="ce302">
            <text:p>3B</text:p>
          </table:table-cell>
          <table:table-cell office:value-type="string" table:style-name="ce886">
            <text:p>3.0B</text:p>
          </table:table-cell>
          <table:table-cell office:value-type="string" table:style-name="ce298">
            <text:p>本地</text:p>
          </table:table-cell>
          <table:table-cell office:value-type="percentage" office:value="0.33950000000000002" table:style-name="ce815">
            <text:p>33.95%</text:p>
          </table:table-cell>
          <table:table-cell office:value-type="percentage" office:value="0.34820000000000001" table:style-name="ce815">
            <text:p>34.82%</text:p>
          </table:table-cell>
          <table:table-cell office:value-type="percentage" office:value="0.72" table:style-name="ce815">
            <text:p>72.00%</text:p>
          </table:table-cell>
          <table:table-cell office:value-type="percentage" office:value="0.35199999999999998" table:style-name="ce890">
            <text:p>35.20%</text:p>
          </table:table-cell>
          <table:table-cell office:value-type="percentage" office:value="0.32800000000000001" table:style-name="ce890">
            <text:p>32.80%</text:p>
          </table:table-cell>
          <table:table-cell office:value-type="percentage" office:value="0.8679" table:style-name="ce815">
            <text:p>86.79%</text:p>
          </table:table-cell>
          <table:table-cell office:value-type="percentage" office:value="0.28060000000000002" table:style-name="ce815">
            <text:p>28.06%</text:p>
          </table:table-cell>
          <table:table-cell office:value-type="percentage" office:value="0.39" table:style-name="ce815">
            <text:p>39.00%</text:p>
          </table:table-cell>
          <table:table-cell office:value-type="percentage" office:value="0.29670000000000002" table:style-name="ce815">
            <text:p>29.67%</text:p>
          </table:table-cell>
          <table:table-cell office:value-type="percentage" office:value="0.31109999999999999" table:style-name="ce815">
            <text:p>31.11%</text:p>
          </table:table-cell>
          <table:table-cell office:value-type="percentage" office:value="0.2167" table:style-name="ce815">
            <text:p>21.67%</text:p>
          </table:table-cell>
          <table:table-cell office:value-type="percentage" office:value="4.4507000000000003" table:formula="of:=[.J34]+[.K34]+[.L34]+[.M34]+[.N34]+[.O34]+[.P34]+[.Q34]+[.R34]+[.S34]+[.T34]" table:style-name="ce796">
            <text:p>445.07%</text:p>
          </table:table-cell>
          <table:table-cell office:value-type="date" office:date-value="2025-09-02T00:00:00" table:style-name="ce817">
            <text:p>2025/9/2</text:p>
          </table:table-cell>
          <table:table-cell office:value-type="date" office:date-value="2026-07-08T00:00:00" table:style-name="ce893">
            <text:p>2026/7/8</text:p>
          </table:table-cell>
          <table:table-cell office:value-type="date" office:date-value="2026-07-08T00:00:00" table:style-name="ce893">
            <text:p>2026/7/8</text:p>
          </table:table-cell>
          <table:table-cell office:value-type="date" office:date-value="2026-05-22T00:00:00" table:style-name="ce144">
            <text:p>2026/5/22</text:p>
          </table:table-cell>
          <table:table-cell office:value-type="date" office:date-value="2026-06-05T00:00:00" table:style-name="ce895">
            <text:p>2026/6/5</text:p>
          </table:table-cell>
          <table:table-cell office:value-type="date" office:date-value="2026-06-14T00:00:00" table:style-name="ce895">
            <text:p>2026/6/14</text:p>
          </table:table-cell>
          <table:table-cell office:value-type="date" office:date-value="2026-06-21T00:00:00" table:style-name="ce895">
            <text:p>2026/6/21</text:p>
          </table:table-cell>
          <table:table-cell office:value-type="string" table:style-name="ce52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7" table:style-name="ce1">
            <text:p>17</text:p>
          </table:table-cell>
          <table:table-cell office:value-type="float" office:value="32" table:style-name="ce870">
            <text:p>32</text:p>
          </table:table-cell>
          <table:table-cell table:style-name="ce290">
            <draw:frame draw:z-index="32" draw:id="id220" draw:style-name="a220" draw:name="圖片 33" svg:x="0.02981in" svg:y="0.07253in" svg:width="0.21366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16"/>
          <table:table-cell office:value-type="string" table:style-name="ce291">
            <text:p>南北閣</text:p>
          </table:table-cell>
          <table:table-cell office:value-type="string" table:style-name="ce885">
            <text:p>Nanbeige4.1-3B</text:p>
          </table:table-cell>
          <table:table-cell table:style-name="ce293"/>
          <table:table-cell office:value-type="string" table:style-name="ce888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34699999999999998" table:style-name="ce811">
            <text:p>34.70%</text:p>
          </table:table-cell>
          <table:table-cell office:value-type="percentage" office:value="0.33860000000000001" table:style-name="ce811">
            <text:p>33.86%</text:p>
          </table:table-cell>
          <table:table-cell office:value-type="percentage" office:value="0.34" table:style-name="ce811">
            <text:p>34.00%</text:p>
          </table:table-cell>
          <table:table-cell office:value-type="percentage" office:value="0.56000000000000005" table:style-name="ce891">
            <text:p>56.00%</text:p>
          </table:table-cell>
          <table:table-cell office:value-type="percentage" office:value="0.32" table:style-name="ce891">
            <text:p>32.00%</text:p>
          </table:table-cell>
          <table:table-cell office:value-type="percentage" office:value="0.32079999999999997" table:style-name="ce811">
            <text:p>32.08%</text:p>
          </table:table-cell>
          <table:table-cell office:value-type="percentage" office:value="0.30830000000000002" table:style-name="ce811">
            <text:p>30.83%</text:p>
          </table:table-cell>
          <table:table-cell office:value-type="percentage" office:value="0.47" table:style-name="ce811">
            <text:p>47.00%</text:p>
          </table:table-cell>
          <table:table-cell office:value-type="percentage" office:value="0.4133" table:style-name="ce811">
            <text:p>41.33%</text:p>
          </table:table-cell>
          <table:table-cell office:value-type="percentage" office:value="0.5" table:style-name="ce811">
            <text:p>50.00%</text:p>
          </table:table-cell>
          <table:table-cell office:value-type="percentage" office:value="0.22500000000000001" table:style-name="ce811">
            <text:p>22.50%</text:p>
          </table:table-cell>
          <table:table-cell office:value-type="percentage" office:value="4.1429999999999998" table:formula="of:=[.J35]+[.K35]+[.L35]+[.M35]+[.N35]+[.O35]+[.P35]+[.Q35]+[.R35]+[.S35]+[.T35]" table:style-name="ce796">
            <text:p>414.30%</text:p>
          </table:table-cell>
          <table:table-cell office:value-type="date" office:date-value="2026-04-07T00:00:00" table:style-name="ce813">
            <text:p>2026/4/7</text:p>
          </table:table-cell>
          <table:table-cell office:value-type="date" office:date-value="2026-07-14T00:00:00" table:style-name="ce894">
            <text:p>2026/7/14</text:p>
          </table:table-cell>
          <table:table-cell office:value-type="date" office:date-value="2026-07-14T00:00:00" table:style-name="ce894">
            <text:p>2026/7/14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5T00:00:00" table:style-name="ce896">
            <text:p>2026/6/5</text:p>
          </table:table-cell>
          <table:table-cell office:value-type="date" office:date-value="2026-06-12T00:00:00" table:style-name="ce896">
            <text:p>2026/6/12</text:p>
          </table:table-cell>
          <table:table-cell office:value-type="date" office:date-value="2026-06-19T00:00:00" table:style-name="ce896">
            <text:p>2026/6/19</text:p>
          </table:table-cell>
          <table:table-cell office:value-type="date" office:date-value="2026-07-26T00:00:00" table:style-name="ce49">
            <text:p>2026/7/26</text:p>
          </table:table-cell>
          <table:table-cell table:number-columns-repeated="16355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_(全)_V3.$A$1:部會出題_(全)_V3.$AC$35" table:base-cell-address="部會出題_(全)_V3.$A$1"/>
          <table:named-expression table:name="Print_Titles" table:expression="of:=['部會出題_(全)_V3'.$B:.$F]~['部會出題_(全)_V3'.$1:.$1]" table:base-cell-address="總表.$A$1"/>
        </table:named-expressions>
      </table:table>
      <table:table table:name="部會出題_(全)_V2" table:style-name="ta3">
        <table:table-column table:style-name="co15" table:default-cell-style-name="ce2"/>
        <table:table-column table:style-name="co29" table:default-cell-style-name="ce1" table:visibility="collapse"/>
        <table:table-column table:style-name="co16" table:default-cell-style-name="ce172"/>
        <table:table-column table:style-name="co30" table:default-cell-style-name="ce1"/>
        <table:table-column table:style-name="co31" table:default-cell-style-name="ce1"/>
        <table:table-column table:style-name="co9" table:default-cell-style-name="ce1" table:visibility="collapse"/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3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39" table:default-cell-style-name="ce1"/>
        <table:table-column table:style-name="co41" table:default-cell-style-name="ce1" table:visibility="collapse"/>
        <table:table-column table:style-name="co42" table:default-cell-style-name="ce1"/>
        <table:table-column table:style-name="co43" table:default-cell-style-name="ce1" table:visibility="collapse"/>
        <table:table-column table:style-name="co22" table:default-cell-style-name="ce1" table:visibility="collapse"/>
        <table:table-column table:style-name="co44" table:default-cell-style-name="ce1" table:visibility="collapse"/>
        <table:table-column table:style-name="co11" table:default-cell-style-name="ce1" table:visibility="collapse"/>
        <table:table-column table:style-name="co45" table:default-cell-style-name="ce1" table:visibility="collapse"/>
        <table:table-column table:style-name="co46" table:default-cell-style-name="ce1" table:visibility="collapse"/>
        <table:table-column table:style-name="co47" table:default-cell-style-name="ce1" table:visibility="collapse"/>
        <table:table-column table:style-name="co13" table:number-columns-repeated="16358" table:default-cell-style-name="ce1"/>
        <table:table-row table:style-name="ro13">
          <table:table-cell office:value-type="string" table:number-columns-spanned="26" table:number-rows-spanned="1" table:style-name="ce386">
            <text:p>AIEC 臺灣AI能力評測（Taiwan AI Competency Benchmark）評測結果</text:p>
          </table:table-cell>
          <table:covered-table-cell table:number-columns-repeated="25"/>
          <table:table-cell table:number-columns-repeated="16358"/>
        </table:table-row>
        <table:table-row table:style-name="ro14">
          <table:table-cell office:value-type="string" table:number-columns-spanned="26" table:number-rows-spanned="1" table:style-name="ce385">
            <text:p>2026.07.20</text:p>
          </table:table-cell>
          <table:covered-table-cell table:number-columns-repeated="25"/>
          <table:table-cell table:number-columns-repeated="16358"/>
        </table:table-row>
        <table:table-row table:style-name="ro15">
          <table:table-cell table:style-name="ce234"/>
          <table:table-cell office:value-type="string" table:number-columns-spanned="3" table:number-rows-spanned="1" table:style-name="ce403">
            <text:p>開發單位</text:p>
          </table:table-cell>
          <table:covered-table-cell table:number-columns-repeated="2"/>
          <table:table-cell office:value-type="string" table:style-name="ce932">
            <text:p>模型名稱</text:p>
          </table:table-cell>
          <table:table-cell office:value-type="string" table:style-name="ce235">
            <text:p>大小</text:p>
          </table:table-cell>
          <table:table-cell office:value-type="string" table:style-name="ce236">
            <text:p>大小</text:p>
          </table:table-cell>
          <table:table-cell office:value-type="string" table:style-name="ce235">
            <text:p>測試方式</text:p>
          </table:table-cell>
          <table:table-cell office:value-type="string" table:style-name="ce235">
            <text:p>高中學測國文科</text:p>
            <text:p>正確率(近五年)</text:p>
          </table:table-cell>
          <table:table-cell office:value-type="string" table:style-name="ce235">
            <text:p>高中學測社會科</text:p>
            <text:p>正確率(近五年)</text:p>
          </table:table-cell>
          <table:table-cell office:value-type="string" table:style-name="ce235">
            <text:p>台灣價值觀</text:p>
            <text:p>正確率</text:p>
          </table:table-cell>
          <table:table-cell office:value-type="string" table:style-name="ce237">
            <text:p>普考政治學</text:p>
            <text:p>正確率(近五年)</text:p>
          </table:table-cell>
          <table:table-cell office:value-type="string" table:style-name="ce237">
            <text:p>普考地方自治</text:p>
            <text:p>正確率(近五年)</text:p>
          </table:table-cell>
          <table:table-cell office:value-type="string" table:style-name="ce235">
            <text:p>兩岸議題(陸委會)</text:p>
            <text:p>正確率</text:p>
          </table:table-cell>
          <table:table-cell office:value-type="string" table:style-name="ce235">
            <text:p>銀行(金管會)</text:p>
            <text:p>正確率</text:p>
          </table:table-cell>
          <table:table-cell office:value-type="string" table:style-name="ce235">
            <text:p>保險(金管會)</text:p>
            <text:p>正確率</text:p>
          </table:table-cell>
          <table:table-cell office:value-type="string" table:style-name="ce235">
            <text:p>證券(金管會)</text:p>
            <text:p>正確率</text:p>
          </table:table-cell>
          <table:table-cell office:value-type="string" table:style-name="ce235">
            <text:p>總分</text:p>
          </table:table-cell>
          <table:table-cell office:value-type="string" table:style-name="ce238">
            <text:p>模型</text:p>
            <text:p>發布日期</text:p>
          </table:table-cell>
          <table:table-cell office:value-type="string" table:style-name="ce165">
            <text:p>普考政治學</text:p>
            <text:p>測試日期</text:p>
          </table:table-cell>
          <table:table-cell office:value-type="string" table:style-name="ce165">
            <text:p>普考地方自治</text:p>
            <text:p>測試日期</text:p>
          </table:table-cell>
          <table:table-cell office:value-type="string" table:style-name="ce164">
            <text:p>兩岸議題</text:p>
            <text:p>測試日期</text:p>
          </table:table-cell>
          <table:table-cell office:value-type="string" table:style-name="ce164">
            <text:p>銀行</text:p>
            <text:p>測試日期</text:p>
          </table:table-cell>
          <table:table-cell office:value-type="string" table:style-name="ce164">
            <text:p>保險</text:p>
            <text:p>測試日期</text:p>
          </table:table-cell>
          <table:table-cell office:value-type="string" table:style-name="ce164">
            <text:p>證券</text:p>
            <text:p>測試日期</text:p>
          </table:table-cell>
          <table:table-cell table:number-columns-repeated="16359" table:style-name="ce1"/>
        </table:table-row>
        <table:table-row table:style-name="ro16">
          <table:table-cell office:value-type="float" office:value="1" table:style-name="ce899">
            <text:p>1</text:p>
          </table:table-cell>
          <table:table-cell table:style-name="ce67"/>
          <table:table-cell table:style-name="ce221">
            <draw:frame draw:z-index="21" draw:id="id242" draw:style-name="a246" draw:name="圖片 23" svg:x="0.01835in" svg:y="0.10119in" svg:width="0.23347in" svg:height="0.2548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OpenAI</text:p>
          </table:table-cell>
          <table:table-cell office:value-type="string" table:style-name="ce900">
            <text:p>GPT-5</text:p>
          </table:table-cell>
          <table:table-cell office:value-type="string" table:style-name="ce175">
            <text:p>&gt;<text:span text:style-name="T8">2T</text:span></text:p>
          </table:table-cell>
          <table:table-cell office:value-type="string" table:style-name="ce903">
            <text:p>&gt;2,000<text:span text:style-name="T8">B</text:span></text:p>
          </table:table-cell>
          <table:table-cell office:value-type="string" table:style-name="ce173">
            <text:p>付費API</text:p>
          </table:table-cell>
          <table:table-cell office:value-type="percentage" office:value="0.92" table:style-name="ce909">
            <text:p>92.00%</text:p>
          </table:table-cell>
          <table:table-cell office:value-type="percentage" office:value="0.86580000000000001" table:style-name="ce909">
            <text:p>86.58%</text:p>
          </table:table-cell>
          <table:table-cell office:value-type="percentage" office:value="0.88" table:style-name="ce909">
            <text:p>88.00%</text:p>
          </table:table-cell>
          <table:table-cell office:value-type="percentage" office:value="0.93600000000000005" table:style-name="ce927">
            <text:p>93.60%</text:p>
          </table:table-cell>
          <table:table-cell office:value-type="percentage" office:value="0.78400000000000003" table:style-name="ce927">
            <text:p>78.40%</text:p>
          </table:table-cell>
          <table:table-cell office:value-type="percentage" office:value="0.92449999999999999" table:style-name="ce909">
            <text:p>92.45%</text:p>
          </table:table-cell>
          <table:table-cell office:value-type="percentage" office:value="0.8306" table:style-name="ce909">
            <text:p>83.06%</text:p>
          </table:table-cell>
          <table:table-cell office:value-type="percentage" office:value="0.92669999999999997" table:style-name="ce909">
            <text:p>92.67%</text:p>
          </table:table-cell>
          <table:table-cell office:value-type="percentage" office:value="0.82330000000000003" table:style-name="ce909">
            <text:p>82.33%</text:p>
          </table:table-cell>
          <table:table-cell office:value-type="percentage" office:value="2.6657999999999999" table:formula="of:=[.I4]+[.J4]+[.K4]" table:style-name="ce909">
            <text:p>266.58%</text:p>
          </table:table-cell>
          <table:table-cell office:value-type="date" office:date-value="2025-09-04T00:00:00" table:style-name="ce931">
            <text:p>2025/9/4</text:p>
          </table:table-cell>
          <table:table-cell office:value-type="date" office:date-value="2026-07-08T00:00:00" table:style-name="ce928">
            <text:p>2026/7/8</text:p>
          </table:table-cell>
          <table:table-cell office:value-type="date" office:date-value="2026-07-08T00:00:00" table:style-name="ce929">
            <text:p>2026/7/8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08T00:00:00" table:style-name="ce968">
            <text:p>2026/6/8</text:p>
          </table:table-cell>
          <table:table-cell office:value-type="date" office:date-value="2026-06-15T00:00:00" table:style-name="ce968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" table:style-name="ce899">
            <text:p>2</text:p>
          </table:table-cell>
          <table:table-cell table:style-name="ce67">
            <draw:frame draw:z-index="30" draw:id="id251" draw:style-name="a255" draw:name="圖片 32" svg:x="0in" svg:y="0.10764in" svg:width="0.25201in" svg:height="0.248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Anthropic</text:p>
          </table:table-cell>
          <table:table-cell office:value-type="string" table:style-name="ce900">
            <text:p>Claude-Opus-4-8</text:p>
          </table:table-cell>
          <table:table-cell table:style-name="ce183"/>
          <table:table-cell office:value-type="string" table:style-name="ce903">
            <text:p>&gt;1,000B</text:p>
          </table:table-cell>
          <table:table-cell office:value-type="string" table:style-name="ce173">
            <text:p>付費API</text:p>
          </table:table-cell>
          <table:table-cell office:value-type="percentage" office:value="0.90490000000000004" table:style-name="ce909">
            <text:p>90.49%</text:p>
          </table:table-cell>
          <table:table-cell office:value-type="percentage" office:value="0.85940000000000005" table:style-name="ce909">
            <text:p>85.94%</text:p>
          </table:table-cell>
          <table:table-cell office:value-type="percentage" office:value="0.8" table:style-name="ce909">
            <text:p>80.00%</text:p>
          </table:table-cell>
          <table:table-cell office:value-type="percentage" office:value="0.96799999999999997" table:style-name="ce909">
            <text:p>96.80%</text:p>
          </table:table-cell>
          <table:table-cell office:value-type="percentage" office:value="0.84799999999999998" table:style-name="ce909">
            <text:p>84.80%</text:p>
          </table:table-cell>
          <table:table-cell office:value-type="percentage" office:value="1" table:style-name="ce909">
            <text:p>100.00%</text:p>
          </table:table-cell>
          <table:table-cell office:value-type="percentage" office:value="0.88060000000000005" table:style-name="ce909">
            <text:p>88.06%</text:p>
          </table:table-cell>
          <table:table-cell office:value-type="percentage" office:value="0.91" table:style-name="ce909">
            <text:p>91.00%</text:p>
          </table:table-cell>
          <table:table-cell office:value-type="percentage" office:value="0.79669999999999996" table:style-name="ce909">
            <text:p>79.67%</text:p>
          </table:table-cell>
          <table:table-cell office:value-type="percentage" office:value="2.5643000000000002" table:formula="of:=[.I5]+[.J5]+[.K5]" table:style-name="ce909">
            <text:p>256.43%</text:p>
          </table:table-cell>
          <table:table-cell office:value-type="date" office:date-value="2026-05-28T00:00:00" table:style-name="ce931">
            <text:p>2026/5/28</text:p>
          </table:table-cell>
          <table:table-cell office:value-type="date" office:date-value="2026-07-20T00:00:00" table:style-name="ce934">
            <text:p>2026/7/20</text:p>
          </table:table-cell>
          <table:table-cell office:value-type="date" office:date-value="2026-07-20T00:00:00" table:style-name="ce935">
            <text:p>2026/7/20</text:p>
          </table:table-cell>
          <table:table-cell office:value-type="date" office:date-value="2026-06-22T00:00:00" table:style-name="ce181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table:number-columns-repeated="16359" table:style-name="ce182"/>
        </table:table-row>
        <table:table-row table:style-name="ro16">
          <table:table-cell office:value-type="float" office:value="3" table:style-name="ce898">
            <text:p>3</text:p>
          </table:table-cell>
          <table:table-cell table:style-name="ce67"/>
          <table:table-cell table:style-name="ce222">
            <draw:frame draw:z-index="31" draw:id="id252" draw:style-name="a256" draw:name="圖片 33" svg:x="0.01488in" svg:y="0.09722in" svg:width="0.25131in" svg:height="0.2569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15">
            <text:p>亞太智能機器</text:p>
          </table:table-cell>
          <table:table-cell office:value-type="string" table:style-name="ce933">
            <text:p>ACE-1-24B-2604</text:p>
          </table:table-cell>
          <table:table-cell table:style-name="ce186"/>
          <table:table-cell office:value-type="string" table:style-name="ce930">
            <text:p>24.0B</text:p>
          </table:table-cell>
          <table:table-cell office:value-type="string" table:style-name="ce184">
            <text:p>API</text:p>
          </table:table-cell>
          <table:table-cell office:value-type="percentage" office:value="0.83779999999999999" table:style-name="ce908">
            <text:p>83.78%</text:p>
          </table:table-cell>
          <table:table-cell office:value-type="percentage" office:value="0.7157" table:style-name="ce908">
            <text:p>71.57%</text:p>
          </table:table-cell>
          <table:table-cell office:value-type="percentage" office:value="1" table:style-name="ce908">
            <text:p>100.00%</text:p>
          </table:table-cell>
          <table:table-cell office:value-type="percentage" office:value="0.63200000000000001" table:style-name="ce939">
            <text:p>63.20%</text:p>
          </table:table-cell>
          <table:table-cell office:value-type="percentage" office:value="0.376" table:style-name="ce939">
            <text:p>37.60%</text:p>
          </table:table-cell>
          <table:table-cell office:value-type="percentage" office:value="0.66039999999999999" table:style-name="ce908">
            <text:p>66.04%</text:p>
          </table:table-cell>
          <table:table-cell office:value-type="percentage" office:value="0.45279999999999998" table:style-name="ce908">
            <text:p>45.28%</text:p>
          </table:table-cell>
          <table:table-cell office:value-type="percentage" office:value="0.57999999999999996" table:style-name="ce908">
            <text:p>58.00%</text:p>
          </table:table-cell>
          <table:table-cell office:value-type="percentage" office:value="0.44669999999999999" table:style-name="ce908">
            <text:p>44.67%</text:p>
          </table:table-cell>
          <table:table-cell office:value-type="percentage" office:value="2.5535000000000001" table:formula="of:=[.I6]+[.J6]+[.K6]" table:style-name="ce909">
            <text:p>255.35%</text:p>
          </table:table-cell>
          <table:table-cell office:value-type="string" table:style-name="ce958">
            <text:p>- -</text:p>
          </table:table-cell>
          <table:table-cell office:value-type="date" office:date-value="2026-07-20T00:00:00" table:style-name="ce947">
            <text:p>2026/7/20</text:p>
          </table:table-cell>
          <table:table-cell office:value-type="date" office:date-value="2026-07-20T00:00:00" table:style-name="ce948">
            <text:p>2026/7/20</text:p>
          </table:table-cell>
          <table:table-cell office:value-type="date" office:date-value="2026-06-12T00:00:00" table:style-name="ce192">
            <text:p>2026/6/12</text:p>
          </table:table-cell>
          <table:table-cell office:value-type="string" table:style-name="ce970">
            <text:p>2026/6/24</text:p>
          </table:table-cell>
          <table:table-cell office:value-type="string" table:style-name="ce970">
            <text:p>2026/6/24</text:p>
          </table:table-cell>
          <table:table-cell office:value-type="string" table:style-name="ce970">
            <text:p>2026/6/25</text:p>
          </table:table-cell>
          <table:table-cell table:number-columns-repeated="16359" table:style-name="ce182"/>
        </table:table-row>
        <table:table-row table:style-name="ro16">
          <table:table-cell office:value-type="float" office:value="4" table:style-name="ce899">
            <text:p>4</text:p>
          </table:table-cell>
          <table:table-cell table:style-name="ce67">
            <draw:frame draw:z-index="16" draw:id="id237" draw:style-name="a241" draw:name="圖片 18" svg:x="0in" svg:y="0.13045in" svg:width="0.22811in" svg:height="0.258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Google</text:p>
          </table:table-cell>
          <table:table-cell office:value-type="string" table:style-name="ce900">
            <text:p>Gemini-2.5-Flash</text:p>
          </table:table-cell>
          <table:table-cell office:value-type="string" table:style-name="ce175">
            <text:p>&gt;<text:span text:style-name="T8">30B</text:span></text:p>
          </table:table-cell>
          <table:table-cell office:value-type="string" table:style-name="ce903">
            <text:p>&gt;<text:span text:style-name="T8">30.0B</text:span></text:p>
          </table:table-cell>
          <table:table-cell office:value-type="string" table:style-name="ce173">
            <text:p>付費API</text:p>
          </table:table-cell>
          <table:table-cell office:value-type="percentage" office:value="0.80320000000000003" table:style-name="ce909">
            <text:p>80.32%</text:p>
          </table:table-cell>
          <table:table-cell office:value-type="percentage" office:value="0.8115" table:style-name="ce909">
            <text:p>81.15%</text:p>
          </table:table-cell>
          <table:table-cell office:value-type="percentage" office:value="0.92" table:style-name="ce909">
            <text:p>92.00%</text:p>
          </table:table-cell>
          <table:table-cell office:value-type="percentage" office:value="0.94399999999999995" table:style-name="ce940">
            <text:p>94.40%</text:p>
          </table:table-cell>
          <table:table-cell office:value-type="percentage" office:value="0.76800000000000002" table:style-name="ce940">
            <text:p>76.80%</text:p>
          </table:table-cell>
          <table:table-cell office:value-type="percentage" office:value="0.77359999999999995" table:style-name="ce909">
            <text:p>77.36%</text:p>
          </table:table-cell>
          <table:table-cell office:value-type="percentage" office:value="0.79720000000000002" table:style-name="ce909">
            <text:p>79.72%</text:p>
          </table:table-cell>
          <table:table-cell office:value-type="percentage" office:value="0.9133" table:style-name="ce909">
            <text:p>91.33%</text:p>
          </table:table-cell>
          <table:table-cell office:value-type="percentage" office:value="0.78669999999999995" table:style-name="ce909">
            <text:p>78.67%</text:p>
          </table:table-cell>
          <table:table-cell office:value-type="percentage" office:value="2.5347" table:formula="of:=[.I7]+[.J7]+[.K7]" table:style-name="ce909">
            <text:p>253.47%</text:p>
          </table:table-cell>
          <table:table-cell office:value-type="date" office:date-value="2026-04-20T00:00:00" table:style-name="ce931">
            <text:p>2026/4/20</text:p>
          </table:table-cell>
          <table:table-cell office:value-type="date" office:date-value="2026-07-07T00:00:00" table:style-name="ce949">
            <text:p>2026/7/7</text:p>
          </table:table-cell>
          <table:table-cell office:value-type="date" office:date-value="2026-07-07T00:00:00" table:style-name="ce950">
            <text:p>2026/7/7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09T00:00:00" table:style-name="ce968">
            <text:p>2026/6/9</text:p>
          </table:table-cell>
          <table:table-cell office:value-type="date" office:date-value="2026-06-16T00:00:00" table:style-name="ce968">
            <text:p>2026/6/16</text:p>
          </table:table-cell>
          <table:table-cell table:number-columns-repeated="16359" table:style-name="ce182"/>
        </table:table-row>
        <table:table-row table:style-name="ro16">
          <table:table-cell office:value-type="float" office:value="5" table:style-name="ce899">
            <text:p>5</text:p>
          </table:table-cell>
          <table:table-cell table:style-name="ce67"/>
          <table:table-cell table:style-name="ce222">
            <draw:frame draw:z-index="1" draw:id="id222" draw:style-name="a226" draw:name="圖片 1" svg:x="0.01488in" svg:y="0.10648in" svg:width="0.21389in" svg:height="0.265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OpenAI</text:p>
          </table:table-cell>
          <table:table-cell office:value-type="string" table:style-name="ce900">
            <text:p>GPT-5.3-chat</text:p>
          </table:table-cell>
          <table:table-cell table:style-name="ce183"/>
          <table:table-cell office:value-type="string" table:style-name="ce903">
            <text:p>&gt;2,000<text:span text:style-name="T8">B</text:span></text:p>
          </table:table-cell>
          <table:table-cell office:value-type="string" table:style-name="ce173">
            <text:p>付費API</text:p>
          </table:table-cell>
          <table:table-cell office:value-type="percentage" office:value="0.88" table:style-name="ce909">
            <text:p>88.00%</text:p>
          </table:table-cell>
          <table:table-cell office:value-type="percentage" office:value="0.84030000000000005" table:style-name="ce909">
            <text:p>84.03%</text:p>
          </table:table-cell>
          <table:table-cell office:value-type="percentage" office:value="0.7" table:style-name="ce909">
            <text:p>70.00%</text:p>
          </table:table-cell>
          <table:table-cell office:value-type="percentage" office:value="0.95199999999999996" table:style-name="ce940">
            <text:p>95.20%</text:p>
          </table:table-cell>
          <table:table-cell office:value-type="percentage" office:value="0.81599999999999995" table:style-name="ce940">
            <text:p>81.60%</text:p>
          </table:table-cell>
          <table:table-cell office:value-type="percentage" office:value="0.8679" table:style-name="ce909">
            <text:p>86.79%</text:p>
          </table:table-cell>
          <table:table-cell office:value-type="percentage" office:value="0.83330000000000004" table:style-name="ce909">
            <text:p>83.33%</text:p>
          </table:table-cell>
          <table:table-cell office:value-type="percentage" office:value="0.93330000000000002" table:style-name="ce909">
            <text:p>93.33%</text:p>
          </table:table-cell>
          <table:table-cell office:value-type="percentage" office:value="0.79669999999999996" table:style-name="ce909">
            <text:p>79.67%</text:p>
          </table:table-cell>
          <table:table-cell office:value-type="percentage" office:value="2.4203000000000001" table:formula="of:=[.I8]+[.J8]+[.K8]" table:style-name="ce909">
            <text:p>242.03%</text:p>
          </table:table-cell>
          <table:table-cell office:value-type="date" office:date-value="2026-03-13T00:00:00" table:style-name="ce931">
            <text:p>2026/3/13</text:p>
          </table:table-cell>
          <table:table-cell office:value-type="date" office:date-value="2026-07-07T00:00:00" table:style-name="ce949">
            <text:p>2026/7/7</text:p>
          </table:table-cell>
          <table:table-cell office:value-type="date" office:date-value="2026-07-07T00:00:00" table:style-name="ce950">
            <text:p>2026/7/7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10T00:00:00" table:style-name="ce968">
            <text:p>2026/6/10</text:p>
          </table:table-cell>
          <table:table-cell office:value-type="date" office:date-value="2026-06-17T00:00:00" table:style-name="ce968">
            <text:p>2026/6/17</text:p>
          </table:table-cell>
          <table:table-cell table:number-columns-repeated="16359" table:style-name="ce182"/>
        </table:table-row>
        <table:table-row table:style-name="ro16">
          <table:table-cell office:value-type="float" office:value="6" table:style-name="ce906">
            <text:p>6</text:p>
          </table:table-cell>
          <table:table-cell table:style-name="ce70">
            <draw:frame draw:z-index="19" draw:id="id240" draw:style-name="a244" draw:name="圖片 21" svg:x="0in" svg:y="0.09673in" svg:width="0.25102in" svg:height="0.2604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.5-27B</text:p>
          </table:table-cell>
          <table:table-cell table:style-name="ce195"/>
          <table:table-cell office:value-type="string" table:style-name="ce904">
            <text:p>28.0B</text:p>
          </table:table-cell>
          <table:table-cell office:value-type="string" table:style-name="ce193">
            <text:p>本地</text:p>
          </table:table-cell>
          <table:table-cell office:value-type="percentage" office:value="0.90380000000000005" table:style-name="ce910">
            <text:p>90.38%</text:p>
          </table:table-cell>
          <table:table-cell office:value-type="percentage" office:value="0.84340000000000004" table:style-name="ce910">
            <text:p>84.34%</text:p>
          </table:table-cell>
          <table:table-cell office:value-type="percentage" office:value="0.64" table:style-name="ce910">
            <text:p>64.00%</text:p>
          </table:table-cell>
          <table:table-cell office:value-type="percentage" office:value="0.872" table:style-name="ce941">
            <text:p>87.20%</text:p>
          </table:table-cell>
          <table:table-cell office:value-type="percentage" office:value="0.73599999999999999" table:style-name="ce941">
            <text:p>73.60%</text:p>
          </table:table-cell>
          <table:table-cell office:value-type="percentage" office:value="0.62260000000000004" table:style-name="ce910">
            <text:p>62.26%</text:p>
          </table:table-cell>
          <table:table-cell office:value-type="percentage" office:value="0.67500000000000004" table:style-name="ce910">
            <text:p>67.50%</text:p>
          </table:table-cell>
          <table:table-cell office:value-type="percentage" office:value="0.77" table:style-name="ce910">
            <text:p>77.00%</text:p>
          </table:table-cell>
          <table:table-cell office:value-type="percentage" office:value="0.73329999999999995" table:style-name="ce910">
            <text:p>73.33%</text:p>
          </table:table-cell>
          <table:table-cell office:value-type="percentage" office:value="2.3872" table:formula="of:=[.I9]+[.J9]+[.K9]" table:style-name="ce909">
            <text:p>238.72%</text:p>
          </table:table-cell>
          <table:table-cell office:value-type="date" office:date-value="2026-03-23T00:00:00" table:style-name="ce959">
            <text:p>2026/3/23</text:p>
          </table:table-cell>
          <table:table-cell office:value-type="date" office:date-value="2026-07-12T00:00:00" table:style-name="ce951">
            <text:p>2026/7/12</text:p>
          </table:table-cell>
          <table:table-cell office:value-type="date" office:date-value="2026-07-12T00:00:00" table:style-name="ce952">
            <text:p>2026/7/12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7" table:style-name="ce906">
            <text:p>7</text:p>
          </table:table-cell>
          <table:table-cell table:style-name="ce70">
            <draw:frame draw:z-index="32" draw:id="id253" draw:style-name="a257" draw:name="圖片 34" svg:x="0in" svg:y="0.08631in" svg:width="0.26794in" svg:height="0.268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智譜AI</text:p>
          </table:table-cell>
          <table:table-cell office:value-type="string" table:style-name="ce901">
            <text:p>GLM-4.6V-Flash</text:p>
          </table:table-cell>
          <table:table-cell table:style-name="ce195"/>
          <table:table-cell office:value-type="string" table:style-name="ce904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64219999999999999" table:style-name="ce910">
            <text:p>64.22%</text:p>
          </table:table-cell>
          <table:table-cell office:value-type="percentage" office:value="0.72840000000000005" table:style-name="ce910">
            <text:p>72.84%</text:p>
          </table:table-cell>
          <table:table-cell office:value-type="percentage" office:value="0.72" table:style-name="ce910">
            <text:p>72.00%</text:p>
          </table:table-cell>
          <table:table-cell office:value-type="percentage" office:value="0.84" table:style-name="ce941">
            <text:p>84.00%</text:p>
          </table:table-cell>
          <table:table-cell office:value-type="percentage" office:value="0.55200000000000005" table:style-name="ce941">
            <text:p>55.2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39439999999999997" table:style-name="ce910">
            <text:p>39.44%</text:p>
          </table:table-cell>
          <table:table-cell office:value-type="percentage" office:value="0.60329999999999995" table:style-name="ce910">
            <text:p>60.33%</text:p>
          </table:table-cell>
          <table:table-cell office:value-type="percentage" office:value="0.55669999999999997" table:style-name="ce910">
            <text:p>55.67%</text:p>
          </table:table-cell>
          <table:table-cell office:value-type="percentage" office:value="2.0906000000000002" table:formula="of:=[.I10]+[.J10]+[.K10]" table:style-name="ce909">
            <text:p>209.06%</text:p>
          </table:table-cell>
          <table:table-cell office:value-type="date" office:date-value="2026-01-09T00:00:00" table:style-name="ce959">
            <text:p>2026/1/9</text:p>
          </table:table-cell>
          <table:table-cell office:value-type="date" office:date-value="2026-07-13T00:00:00" table:style-name="ce951">
            <text:p>2026/7/13</text:p>
          </table:table-cell>
          <table:table-cell office:value-type="date" office:date-value="2026-07-13T00:00:00" table:style-name="ce952">
            <text:p>2026/7/13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8" table:style-name="ce906">
            <text:p>8</text:p>
          </table:table-cell>
          <table:table-cell table:style-name="ce70"/>
          <table:table-cell table:style-name="ce81">
            <draw:frame draw:z-index="28" draw:id="id249" draw:style-name="a253" draw:name="圖片 30" svg:x="0.01488in" svg:y="0.04464in" svg:width="0.25225in" svg:height="0.268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01">
            <text:p>Qwen3.5-9B</text:p>
          </table:table-cell>
          <table:table-cell table:style-name="ce195"/>
          <table:table-cell office:value-type="string" table:style-name="ce904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76970000000000005" table:style-name="ce910">
            <text:p>76.97%</text:p>
          </table:table-cell>
          <table:table-cell office:value-type="percentage" office:value="0.78910000000000002" table:style-name="ce910">
            <text:p>78.91%</text:p>
          </table:table-cell>
          <table:table-cell office:value-type="percentage" office:value="0.48" table:style-name="ce910">
            <text:p>48.00%</text:p>
          </table:table-cell>
          <table:table-cell office:value-type="percentage" office:value="0.86399999999999999" table:style-name="ce941">
            <text:p>86.40%</text:p>
          </table:table-cell>
          <table:table-cell office:value-type="percentage" office:value="0.59199999999999997" table:style-name="ce941">
            <text:p>59.20%</text:p>
          </table:table-cell>
          <table:table-cell office:value-type="percentage" office:value="0.41510000000000002" table:style-name="ce910">
            <text:p>41.51%</text:p>
          </table:table-cell>
          <table:table-cell office:value-type="percentage" office:value="0.66669999999999996" table:style-name="ce910">
            <text:p>66.67%</text:p>
          </table:table-cell>
          <table:table-cell office:value-type="percentage" office:value="0.83" table:style-name="ce910">
            <text:p>83.00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2.0388000000000002" table:formula="of:=[.I11]+[.J11]+[.K11]" table:style-name="ce909">
            <text:p>203.88%</text:p>
          </table:table-cell>
          <table:table-cell office:value-type="date" office:date-value="2026-03-19T00:00:00" table:style-name="ce959">
            <text:p>2026/3/19</text:p>
          </table:table-cell>
          <table:table-cell office:value-type="date" office:date-value="2026-07-10T00:00:00" table:style-name="ce951">
            <text:p>2026/7/10</text:p>
          </table:table-cell>
          <table:table-cell office:value-type="date" office:date-value="2026-07-10T00:00:00" table:style-name="ce952">
            <text:p>2026/7/10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9" table:style-name="ce907">
            <text:p>9</text:p>
          </table:table-cell>
          <table:table-cell table:style-name="ce73"/>
          <table:table-cell table:style-name="ce82">
            <draw:frame draw:z-index="14" draw:id="id235" draw:style-name="a239" draw:name="圖片 14" svg:x="0.01488in" svg:y="0.08532in" svg:width="0.21744in" svg:height="0.2490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15">
            <text:p>TAIDE</text:p>
          </table:table-cell>
          <table:table-cell office:value-type="string" table:style-name="ce902">
            <text:p>Gemma-3-TAIDE-12b</text:p>
          </table:table-cell>
          <table:table-cell office:value-type="string" table:style-name="ce186">
            <text:p>12B</text:p>
          </table:table-cell>
          <table:table-cell office:value-type="string" table:style-name="ce905">
            <text:p>12.0B</text:p>
          </table:table-cell>
          <table:table-cell office:value-type="string" table:style-name="ce184">
            <text:p>本地</text:p>
          </table:table-cell>
          <table:table-cell office:value-type="percentage" office:value="0.54490000000000005" table:style-name="ce908">
            <text:p>54.49%</text:p>
          </table:table-cell>
          <table:table-cell office:value-type="percentage" office:value="0.58779999999999999" table:style-name="ce908">
            <text:p>58.78%</text:p>
          </table:table-cell>
          <table:table-cell office:value-type="percentage" office:value="0.84" table:style-name="ce908">
            <text:p>84.00%</text:p>
          </table:table-cell>
          <table:table-cell office:value-type="percentage" office:value="0.69599999999999995" table:style-name="ce939">
            <text:p>69.60%</text:p>
          </table:table-cell>
          <table:table-cell office:value-type="percentage" office:value="0.57599999999999996" table:style-name="ce939">
            <text:p>57.60%</text:p>
          </table:table-cell>
          <table:table-cell office:value-type="percentage" office:value="0.75470000000000004" table:style-name="ce908">
            <text:p>75.47%</text:p>
          </table:table-cell>
          <table:table-cell office:value-type="percentage" office:value="0.52780000000000005" table:style-name="ce908">
            <text:p>52.78%</text:p>
          </table:table-cell>
          <table:table-cell office:value-type="percentage" office:value="0.74" table:style-name="ce908">
            <text:p>74.00%</text:p>
          </table:table-cell>
          <table:table-cell office:value-type="percentage" office:value="0.62329999999999997" table:style-name="ce908">
            <text:p>62.33%</text:p>
          </table:table-cell>
          <table:table-cell office:value-type="percentage" office:value="1.9727000000000001" table:formula="of:=[.I12]+[.J12]+[.K12]" table:style-name="ce909">
            <text:p>197.27%</text:p>
          </table:table-cell>
          <table:table-cell office:value-type="date" office:date-value="2025-08-28T00:00:00" table:style-name="ce960">
            <text:p>2025/8/28</text:p>
          </table:table-cell>
          <table:table-cell office:value-type="date" office:date-value="2026-07-08T00:00:00" table:style-name="ce947">
            <text:p>2026/7/8</text:p>
          </table:table-cell>
          <table:table-cell office:value-type="date" office:date-value="2026-07-08T00:00:00" table:style-name="ce948">
            <text:p>2026/7/8</text:p>
          </table:table-cell>
          <table:table-cell office:value-type="date" office:date-value="2026-05-18T00:00:00" table:style-name="ce192">
            <text:p>2026/5/18</text:p>
          </table:table-cell>
          <table:table-cell office:value-type="date" office:date-value="2026-06-05T00:00:00" table:style-name="ce972">
            <text:p>2026/6/5</text:p>
          </table:table-cell>
          <table:table-cell office:value-type="date" office:date-value="2026-06-14T00:00:00" table:style-name="ce972">
            <text:p>2026/6/14</text:p>
          </table:table-cell>
          <table:table-cell office:value-type="date" office:date-value="2026-06-21T00:00:00" table:style-name="ce972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10" table:style-name="ce899">
            <text:p>10</text:p>
          </table:table-cell>
          <table:table-cell table:style-name="ce67"/>
          <table:table-cell table:style-name="ce222">
            <draw:frame draw:z-index="20" draw:id="id241" draw:style-name="a245" draw:name="圖片 22" svg:x="0.01488in" svg:y="0.05952in" svg:width="0.21323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Google</text:p>
          </table:table-cell>
          <table:table-cell office:value-type="string" table:style-name="ce900">
            <text:p>Gemma-4-E4B-it</text:p>
          </table:table-cell>
          <table:table-cell table:style-name="ce183"/>
          <table:table-cell office:value-type="string" table:style-name="ce903">
            <text:p>8.0B</text:p>
          </table:table-cell>
          <table:table-cell office:value-type="string" table:style-name="ce173">
            <text:p>本地</text:p>
          </table:table-cell>
          <table:table-cell office:value-type="percentage" office:value="0.56320000000000003" table:style-name="ce909">
            <text:p>56.32%</text:p>
          </table:table-cell>
          <table:table-cell office:value-type="percentage" office:value="0.64539999999999997" table:style-name="ce909">
            <text:p>64.54%</text:p>
          </table:table-cell>
          <table:table-cell office:value-type="percentage" office:value="0.76" table:style-name="ce909">
            <text:p>76.00%</text:p>
          </table:table-cell>
          <table:table-cell office:value-type="percentage" office:value="0.8" table:style-name="ce940">
            <text:p>80.00%</text:p>
          </table:table-cell>
          <table:table-cell office:value-type="percentage" office:value="0.52800000000000002" table:style-name="ce940">
            <text:p>52.80%</text:p>
          </table:table-cell>
          <table:table-cell office:value-type="percentage" office:value="0.75470000000000004" table:style-name="ce909">
            <text:p>75.47%</text:p>
          </table:table-cell>
          <table:table-cell office:value-type="percentage" office:value="0.63329999999999997" table:style-name="ce909">
            <text:p>63.33%</text:p>
          </table:table-cell>
          <table:table-cell office:value-type="percentage" office:value="0.74329999999999996" table:style-name="ce909">
            <text:p>74.33%</text:p>
          </table:table-cell>
          <table:table-cell office:value-type="percentage" office:value="0.65" table:style-name="ce909">
            <text:p>65.00%</text:p>
          </table:table-cell>
          <table:table-cell office:value-type="percentage" office:value="1.9686000000000001" table:formula="of:=[.I13]+[.J13]+[.K13]" table:style-name="ce909">
            <text:p>196.86%</text:p>
          </table:table-cell>
          <table:table-cell office:value-type="date" office:date-value="2026-04-09T00:00:00" table:style-name="ce931">
            <text:p>2026/4/9</text:p>
          </table:table-cell>
          <table:table-cell office:value-type="date" office:date-value="2026-07-16T00:00:00" table:style-name="ce949">
            <text:p>2026/7/16</text:p>
          </table:table-cell>
          <table:table-cell office:value-type="date" office:date-value="2026-07-16T00:00:00" table:style-name="ce950">
            <text:p>2026/7/16</text:p>
          </table:table-cell>
          <table:table-cell office:value-type="date" office:date-value="2026-05-18T00:00:00" table:style-name="ce181">
            <text:p>2026/5/18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1" table:style-name="ce899">
            <text:p>11</text:p>
          </table:table-cell>
          <table:table-cell table:style-name="ce67"/>
          <table:table-cell table:style-name="ce222">
            <draw:frame draw:z-index="2" draw:id="id223" draw:style-name="a227" draw:name="圖片 2" svg:x="0.01488in" svg:y="0.06417in" svg:width="0.21323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META</text:p>
          </table:table-cell>
          <table:table-cell office:value-type="string" table:style-name="ce900">
            <text:p>Llama-3.1-70B</text:p>
          </table:table-cell>
          <table:table-cell office:value-type="string" table:style-name="ce183">
            <text:p>70B</text:p>
          </table:table-cell>
          <table:table-cell office:value-type="string" table:style-name="ce903">
            <text:p>70.0B</text:p>
          </table:table-cell>
          <table:table-cell office:value-type="string" table:style-name="ce173">
            <text:p>本地</text:p>
          </table:table-cell>
          <table:table-cell office:value-type="percentage" office:value="0.5968" table:style-name="ce909">
            <text:p>59.68%</text:p>
          </table:table-cell>
          <table:table-cell office:value-type="percentage" office:value="0.46650000000000003" table:style-name="ce909">
            <text:p>46.65%</text:p>
            <draw:frame draw:z-index="29" draw:id="id250" draw:style-name="a254" draw:name="圖片 31" svg:x="0.5125in" svg:y="0.12161in" svg:width="7.23424in" svg:height="5.11272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86" table:style-name="ce909">
            <text:p>86.00%</text:p>
          </table:table-cell>
          <table:table-cell office:value-type="percentage" office:value="0.80800000000000005" table:style-name="ce940">
            <text:p>80.80%</text:p>
          </table:table-cell>
          <table:table-cell office:value-type="percentage" office:value="0.44" table:style-name="ce940">
            <text:p>44.00%</text:p>
          </table:table-cell>
          <table:table-cell office:value-type="percentage" office:value="0.66039999999999999" table:style-name="ce909">
            <text:p>66.04%</text:p>
          </table:table-cell>
          <table:table-cell office:value-type="percentage" office:value="0.50829999999999997" table:style-name="ce909">
            <text:p>50.83%</text:p>
          </table:table-cell>
          <table:table-cell office:value-type="percentage" office:value="0.6633" table:style-name="ce909">
            <text:p>66.33%</text:p>
          </table:table-cell>
          <table:table-cell office:value-type="percentage" office:value="0.54330000000000001" table:style-name="ce909">
            <text:p>54.33%</text:p>
          </table:table-cell>
          <table:table-cell office:value-type="percentage" office:value="1.9232999999999998" table:formula="of:=[.I14]+[.J14]+[.K14]" table:style-name="ce909">
            <text:p>192.33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7T00:00:00" table:style-name="ce949">
            <text:p>2026/7/17</text:p>
          </table:table-cell>
          <table:table-cell office:value-type="date" office:date-value="2026-07-17T00:00:00" table:style-name="ce950">
            <text:p>2026/7/17</text:p>
          </table:table-cell>
          <table:table-cell office:value-type="date" office:date-value="2026-05-18T00:00:00" table:style-name="ce181">
            <text:p>2026/5/18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2" table:style-name="ce906">
            <text:p>12</text:p>
          </table:table-cell>
          <table:table-cell table:style-name="ce70">
            <draw:frame draw:z-index="8" draw:id="id229" draw:style-name="a233" draw:name="圖片 8" svg:x="0in" svg:y="0.08581in" svg:width="0.26623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.5-4B</text:p>
          </table:table-cell>
          <table:table-cell table:style-name="ce195"/>
          <table:table-cell office:value-type="string" table:style-name="ce904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71460000000000001" table:style-name="ce910">
            <text:p>71.46%</text:p>
          </table:table-cell>
          <table:table-cell office:value-type="percentage" office:value="0.74439999999999995" table:style-name="ce910">
            <text:p>74.44%</text:p>
          </table:table-cell>
          <table:table-cell office:value-type="percentage" office:value="0.46" table:style-name="ce910">
            <text:p>46.00%</text:p>
          </table:table-cell>
          <table:table-cell office:value-type="percentage" office:value="0.77600000000000002" table:style-name="ce941">
            <text:p>77.60%</text:p>
          </table:table-cell>
          <table:table-cell office:value-type="percentage" office:value="0.504" table:style-name="ce941">
            <text:p>50.4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5559999999999996" table:style-name="ce910">
            <text:p>65.56%</text:p>
          </table:table-cell>
          <table:table-cell office:value-type="percentage" office:value="0.80669999999999997" table:style-name="ce910">
            <text:p>80.67%</text:p>
          </table:table-cell>
          <table:table-cell office:value-type="percentage" office:value="0.65329999999999999" table:style-name="ce910">
            <text:p>65.33%</text:p>
          </table:table-cell>
          <table:table-cell office:value-type="percentage" office:value="1.919" table:formula="of:=[.I15]+[.J15]+[.K15]" table:style-name="ce909">
            <text:p>191.90%</text:p>
          </table:table-cell>
          <table:table-cell office:value-type="date" office:date-value="2026-03-18T00:00:00" table:style-name="ce959">
            <text:p>2026/3/18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15T00:00:00" table:style-name="ce201">
            <text:p>2026/5/15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3" table:style-name="ce906">
            <text:p>13</text:p>
          </table:table-cell>
          <table:table-cell table:style-name="ce70">
            <draw:frame draw:z-index="9" draw:id="id230" draw:style-name="a234" draw:name="圖片 9" svg:x="0in" svg:y="0.08879in" svg:width="0.26623in" svg:height="0.2232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-30B-A3B-Instruct-2507</text:p>
          </table:table-cell>
          <table:table-cell office:value-type="string" table:style-name="ce195">
            <text:p>30.5B</text:p>
          </table:table-cell>
          <table:table-cell office:value-type="string" table:style-name="ce904">
            <text:p>30.5B</text:p>
          </table:table-cell>
          <table:table-cell office:value-type="string" table:style-name="ce193">
            <text:p>本地</text:p>
          </table:table-cell>
          <table:table-cell office:value-type="percentage" office:value="0.7157" table:style-name="ce910">
            <text:p>71.57%</text:p>
          </table:table-cell>
          <table:table-cell office:value-type="percentage" office:value="0.53669999999999995" table:style-name="ce910">
            <text:p>53.67%</text:p>
          </table:table-cell>
          <table:table-cell office:value-type="percentage" office:value="0.66" table:style-name="ce910">
            <text:p>66.00%</text:p>
          </table:table-cell>
          <table:table-cell office:value-type="percentage" office:value="0.86399999999999999" table:style-name="ce941">
            <text:p>86.40%</text:p>
          </table:table-cell>
          <table:table-cell office:value-type="percentage" office:value="0.65600000000000003" table:style-name="ce941">
            <text:p>65.6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7779999999999996" table:style-name="ce910">
            <text:p>67.78%</text:p>
          </table:table-cell>
          <table:table-cell office:value-type="percentage" office:value="0.8367" table:style-name="ce910">
            <text:p>83.67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1.9123999999999999" table:formula="of:=[.I16]+[.J16]+[.K16]" table:style-name="ce909">
            <text:p>191.24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1T00:00:00" table:style-name="ce951">
            <text:p>2026/7/11</text:p>
          </table:table-cell>
          <table:table-cell office:value-type="date" office:date-value="2026-07-11T00:00:00" table:style-name="ce952">
            <text:p>2026/7/11</text:p>
          </table:table-cell>
          <table:table-cell office:value-type="date" office:date-value="2026-05-15T00:00:00" table:style-name="ce201">
            <text:p>2026/5/15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4" table:style-name="ce906">
            <text:p>14</text:p>
          </table:table-cell>
          <table:table-cell table:style-name="ce70">
            <draw:frame draw:z-index="10" draw:id="id231" draw:style-name="a235" draw:name="圖片 10" svg:x="0in" svg:y="0.11161in" svg:width="0.25337in" svg:height="0.242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Pokee AI</text:p>
          </table:table-cell>
          <table:table-cell office:value-type="string" table:style-name="ce901">
            <text:p>pokee_research_7b</text:p>
          </table:table-cell>
          <table:table-cell office:value-type="string" table:style-name="ce195">
            <text:p>8B</text:p>
          </table:table-cell>
          <table:table-cell office:value-type="string" table:style-name="ce904">
            <text:p>8.0B</text:p>
          </table:table-cell>
          <table:table-cell office:value-type="string" table:style-name="ce193">
            <text:p>本地</text:p>
          </table:table-cell>
          <table:table-cell office:value-type="percentage" office:value="0.58919999999999995" table:style-name="ce910">
            <text:p>58.92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76" table:style-name="ce910">
            <text:p>76.00%</text:p>
          </table:table-cell>
          <table:table-cell office:value-type="percentage" office:value="0.8" table:style-name="ce941">
            <text:p>80.00%</text:p>
          </table:table-cell>
          <table:table-cell office:value-type="percentage" office:value="0.6" table:style-name="ce941">
            <text:p>60.0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6028" table:style-name="ce910">
            <text:p>60.28%</text:p>
          </table:table-cell>
          <table:table-cell office:value-type="percentage" office:value="0.79669999999999996" table:style-name="ce910">
            <text:p>79.67%</text:p>
          </table:table-cell>
          <table:table-cell office:value-type="percentage" office:value="0.63670000000000004" table:style-name="ce910">
            <text:p>63.67%</text:p>
          </table:table-cell>
          <table:table-cell office:value-type="percentage" office:value="1.8219999999999998" table:formula="of:=[.I17]+[.J17]+[.K17]" table:style-name="ce909">
            <text:p>182.20%</text:p>
          </table:table-cell>
          <table:table-cell office:value-type="date" office:date-value="2025-11-04T00:00:00" table:style-name="ce959">
            <text:p>2025/11/4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6T00:00:00" table:style-name="ce971">
            <text:p>2026/6/6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15" table:style-name="ce920">
            <text:p>15</text:p>
          </table:table-cell>
          <table:table-cell table:style-name="ce70">
            <draw:frame draw:z-index="11" draw:id="id232" draw:style-name="a236" draw:name="圖片 11" svg:x="0in" svg:y="0.1002in" svg:width="0.25337in" svg:height="0.274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13">
            <text:p>Qwen3-14B</text:p>
          </table:table-cell>
          <table:table-cell office:value-type="string" table:style-name="ce195">
            <text:p>14B</text:p>
          </table:table-cell>
          <table:table-cell office:value-type="string" table:style-name="ce912">
            <text:p>14.0B</text:p>
          </table:table-cell>
          <table:table-cell office:value-type="string" table:style-name="ce193">
            <text:p>本地</text:p>
          </table:table-cell>
          <table:table-cell office:value-type="percentage" office:value="0.63570000000000004" table:style-name="ce910">
            <text:p>63.57%</text:p>
          </table:table-cell>
          <table:table-cell office:value-type="percentage" office:value="0.55589999999999995" table:style-name="ce910">
            <text:p>55.59%</text:p>
          </table:table-cell>
          <table:table-cell office:value-type="percentage" office:value="0.6" table:style-name="ce910">
            <text:p>60.00%</text:p>
          </table:table-cell>
          <table:table-cell office:value-type="percentage" office:value="0.85599999999999998" table:style-name="ce941">
            <text:p>85.60%</text:p>
          </table:table-cell>
          <table:table-cell office:value-type="percentage" office:value="0.56000000000000005" table:style-name="ce941">
            <text:p>56.00%</text:p>
          </table:table-cell>
          <table:table-cell office:value-type="percentage" office:value="0.50939999999999996" table:style-name="ce910">
            <text:p>50.94%</text:p>
          </table:table-cell>
          <table:table-cell office:value-type="percentage" office:value="0.66390000000000005" table:style-name="ce910">
            <text:p>66.39%</text:p>
          </table:table-cell>
          <table:table-cell office:value-type="percentage" office:value="0.84670000000000001" table:style-name="ce910">
            <text:p>84.67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1.7915999999999999" table:formula="of:=[.I18]+[.J18]+[.K18]" table:style-name="ce909">
            <text:p>179.16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0T00:00:00" table:style-name="ce951">
            <text:p>2026/7/10</text:p>
          </table:table-cell>
          <table:table-cell office:value-type="date" office:date-value="2026-07-10T00:00:00" table:style-name="ce952">
            <text:p>2026/7/10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6" table:style-name="ce917">
            <text:p>16</text:p>
          </table:table-cell>
          <table:table-cell table:style-name="ce70"/>
          <table:table-cell table:style-name="ce81">
            <draw:frame draw:z-index="12" draw:id="id233" draw:style-name="a237" draw:name="圖片 12" svg:x="0.01488in" svg:y="0.07044in" svg:width="0.21722in" svg:height="0.244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15">
            <text:p>Qwen3-4B-Thinking-2507</text:p>
          </table:table-cell>
          <table:table-cell office:value-type="string" table:style-name="ce195">
            <text:p>4.02B</text:p>
          </table:table-cell>
          <table:table-cell office:value-type="string" table:style-name="ce914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67349999999999999" table:style-name="ce910">
            <text:p>67.35%</text:p>
          </table:table-cell>
          <table:table-cell office:value-type="percentage" office:value="0.5655" table:style-name="ce910">
            <text:p>56.55%</text:p>
          </table:table-cell>
          <table:table-cell office:value-type="percentage" office:value="0.52" table:style-name="ce910">
            <text:p>52.00%</text:p>
          </table:table-cell>
          <table:table-cell office:value-type="percentage" office:value="0.78400000000000003" table:style-name="ce941">
            <text:p>78.40%</text:p>
          </table:table-cell>
          <table:table-cell office:value-type="percentage" office:value="0.55200000000000005" table:style-name="ce941">
            <text:p>55.20%</text:p>
          </table:table-cell>
          <table:table-cell office:value-type="percentage" office:value="0.3962" table:style-name="ce910">
            <text:p>39.62%</text:p>
          </table:table-cell>
          <table:table-cell office:value-type="percentage" office:value="0.60829999999999995" table:style-name="ce910">
            <text:p>60.83%</text:p>
          </table:table-cell>
          <table:table-cell office:value-type="percentage" office:value="0.81330000000000002" table:style-name="ce910">
            <text:p>81.33%</text:p>
          </table:table-cell>
          <table:table-cell office:value-type="percentage" office:value="0.63329999999999997" table:style-name="ce910">
            <text:p>63.33%</text:p>
          </table:table-cell>
          <table:table-cell office:value-type="percentage" office:value="1.7589999999999999" table:formula="of:=[.I19]+[.J19]+[.K19]" table:style-name="ce909">
            <text:p>175.90%</text:p>
          </table:table-cell>
          <table:table-cell office:value-type="date" office:date-value="2025-10-21T00:00:00" table:style-name="ce959">
            <text:p>2025/10/21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7" table:style-name="ce916">
            <text:p>17</text:p>
          </table:table-cell>
          <table:table-cell table:style-name="ce67"/>
          <table:table-cell table:style-name="ce222">
            <draw:frame draw:z-index="22" draw:id="id243" draw:style-name="a247" draw:name="圖片 24" svg:x="0.01488in" svg:y="0.07558in" svg:width="0.216in" svg:height="0.2354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Google</text:p>
          </table:table-cell>
          <table:table-cell office:value-type="string" table:style-name="ce923">
            <text:p>Gemma-4-E2B-it</text:p>
          </table:table-cell>
          <table:table-cell table:style-name="ce183"/>
          <table:table-cell office:value-type="string" table:style-name="ce924">
            <text:p>5.0B</text:p>
          </table:table-cell>
          <table:table-cell office:value-type="string" table:style-name="ce173">
            <text:p>本地</text:p>
          </table:table-cell>
          <table:table-cell office:value-type="percentage" office:value="0.46489999999999998" table:style-name="ce909">
            <text:p>46.49%</text:p>
          </table:table-cell>
          <table:table-cell office:value-type="percentage" office:value="0.51759999999999995" table:style-name="ce909">
            <text:p>51.76%</text:p>
          </table:table-cell>
          <table:table-cell office:value-type="percentage" office:value="0.74" table:style-name="ce909">
            <text:p>74.00%</text:p>
          </table:table-cell>
          <table:table-cell office:value-type="percentage" office:value="0.72799999999999998" table:style-name="ce940">
            <text:p>72.80%</text:p>
          </table:table-cell>
          <table:table-cell office:value-type="percentage" office:value="0.496" table:style-name="ce940">
            <text:p>49.60%</text:p>
          </table:table-cell>
          <table:table-cell office:value-type="percentage" office:value="0.83020000000000005" table:style-name="ce909">
            <text:p>83.02%</text:p>
          </table:table-cell>
          <table:table-cell office:value-type="percentage" office:value="0.52780000000000005" table:style-name="ce909">
            <text:p>52.78%</text:p>
          </table:table-cell>
          <table:table-cell office:value-type="percentage" office:value="0.70669999999999999" table:style-name="ce909">
            <text:p>70.67%</text:p>
          </table:table-cell>
          <table:table-cell office:value-type="percentage" office:value="0.62" table:style-name="ce909">
            <text:p>62.00%</text:p>
          </table:table-cell>
          <table:table-cell office:value-type="percentage" office:value="1.7224999999999999" table:formula="of:=[.I20]+[.J20]+[.K20]" table:style-name="ce909">
            <text:p>172.25%</text:p>
          </table:table-cell>
          <table:table-cell office:value-type="date" office:date-value="2026-04-08T00:00:00" table:style-name="ce931">
            <text:p>2026/4/8</text:p>
          </table:table-cell>
          <table:table-cell office:value-type="date" office:date-value="2026-07-16T00:00:00" table:style-name="ce949">
            <text:p>2026/7/16</text:p>
          </table:table-cell>
          <table:table-cell office:value-type="date" office:date-value="2026-07-16T00:00:00" table:style-name="ce950">
            <text:p>2026/7/16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8" table:style-name="ce918">
            <text:p>18</text:p>
          </table:table-cell>
          <table:table-cell table:style-name="ce67"/>
          <table:table-cell table:style-name="ce222">
            <draw:frame draw:z-index="3" draw:id="id224" draw:style-name="a228" draw:name="圖片 3" svg:x="0.01488in" svg:y="0.05952in" svg:width="0.21323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META</text:p>
          </table:table-cell>
          <table:table-cell office:value-type="string" table:style-name="ce921">
            <text:p>Llama-3.1-8B</text:p>
          </table:table-cell>
          <table:table-cell office:value-type="string" table:style-name="ce183">
            <text:p>8B</text:p>
          </table:table-cell>
          <table:table-cell office:value-type="string" table:style-name="ce925">
            <text:p>8.0B</text:p>
          </table:table-cell>
          <table:table-cell office:value-type="string" table:style-name="ce173">
            <text:p>國網API</text:p>
          </table:table-cell>
          <table:table-cell office:value-type="percentage" office:value="0.4703" table:style-name="ce909">
            <text:p>47.03%</text:p>
          </table:table-cell>
          <table:table-cell office:value-type="percentage" office:value="0.40899999999999997" table:style-name="ce909">
            <text:p>40.90%</text:p>
          </table:table-cell>
          <table:table-cell office:value-type="percentage" office:value="0.84" table:style-name="ce909">
            <text:p>84.00%</text:p>
          </table:table-cell>
          <table:table-cell office:value-type="percentage" office:value="0.59199999999999997" table:style-name="ce940">
            <text:p>59.20%</text:p>
          </table:table-cell>
          <table:table-cell office:value-type="percentage" office:value="0.38400000000000001" table:style-name="ce940">
            <text:p>38.40%</text:p>
          </table:table-cell>
          <table:table-cell office:value-type="percentage" office:value="0.81130000000000002" table:style-name="ce909">
            <text:p>81.13%</text:p>
          </table:table-cell>
          <table:table-cell office:value-type="percentage" office:value="0.39169999999999999" table:style-name="ce909">
            <text:p>39.17%</text:p>
          </table:table-cell>
          <table:table-cell office:value-type="percentage" office:value="0.63" table:style-name="ce909">
            <text:p>63.00%</text:p>
          </table:table-cell>
          <table:table-cell office:value-type="percentage" office:value="0.44669999999999999" table:style-name="ce909">
            <text:p>44.67%</text:p>
          </table:table-cell>
          <table:table-cell office:value-type="percentage" office:value="1.7193000000000001" table:formula="of:=[.I21]+[.J21]+[.K21]" table:style-name="ce909">
            <text:p>171.93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0T00:00:00" table:style-name="ce949">
            <text:p>2026/7/10</text:p>
          </table:table-cell>
          <table:table-cell office:value-type="date" office:date-value="2026-07-10T00:00:00" table:style-name="ce950">
            <text:p>2026/7/10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9" table:style-name="ce919">
            <text:p>19</text:p>
          </table:table-cell>
          <table:table-cell table:style-name="ce70"/>
          <table:table-cell table:style-name="ce81">
            <draw:frame draw:z-index="24" draw:id="id245" draw:style-name="a249" draw:name="圖片 26" svg:x="0.02976in" svg:y="0.07441in" svg:width="0.23608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商汤科技</text:p>
          </table:table-cell>
          <table:table-cell office:value-type="string" table:style-name="ce922">
            <text:p>internlm2.5-7b-chat</text:p>
          </table:table-cell>
          <table:table-cell office:value-type="string" table:style-name="ce195">
            <text:p>7B</text:p>
          </table:table-cell>
          <table:table-cell office:value-type="string" table:style-name="ce926">
            <text:p>7.0B</text:p>
          </table:table-cell>
          <table:table-cell office:value-type="string" table:style-name="ce193">
            <text:p>本地</text:p>
          </table:table-cell>
          <table:table-cell office:value-type="percentage" office:value="0.55889999999999995" table:style-name="ce910">
            <text:p>55.89%</text:p>
          </table:table-cell>
          <table:table-cell office:value-type="percentage" office:value="0.42809999999999998" table:style-name="ce910">
            <text:p>42.81%</text:p>
          </table:table-cell>
          <table:table-cell office:value-type="percentage" office:value="0.7" table:style-name="ce910">
            <text:p>70.00%</text:p>
          </table:table-cell>
          <table:table-cell office:value-type="percentage" office:value="0.624" table:style-name="ce941">
            <text:p>62.40%</text:p>
          </table:table-cell>
          <table:table-cell office:value-type="percentage" office:value="0.496" table:style-name="ce941">
            <text:p>49.6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46110000000000001" table:style-name="ce910">
            <text:p>46.11%</text:p>
          </table:table-cell>
          <table:table-cell office:value-type="percentage" office:value="0.61670000000000003" table:style-name="ce910">
            <text:p>61.67%</text:p>
          </table:table-cell>
          <table:table-cell office:value-type="percentage" office:value="0.55000000000000004" table:style-name="ce910">
            <text:p>55.00%</text:p>
          </table:table-cell>
          <table:table-cell office:value-type="percentage" office:value="1.6869999999999998" table:formula="of:=[.I22]+[.J22]+[.K22]" table:style-name="ce909">
            <text:p>168.70%</text:p>
          </table:table-cell>
          <table:table-cell office:value-type="date" office:date-value="2025-09-04T00:00:00" table:style-name="ce959">
            <text:p>2025/9/4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17T00:00:00" table:style-name="ce201">
            <text:p>2026/5/17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0" table:style-name="ce974">
            <text:p>20</text:p>
          </table:table-cell>
          <table:table-cell table:style-name="ce77">
            <draw:frame draw:z-index="33" draw:id="id254" draw:style-name="a258" draw:name="圖片 35" svg:x="0in" svg:y="0.05952in" svg:width="0.24714in" svg:height="0.2548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OpenBMB</text:p>
          </table:table-cell>
          <table:table-cell office:value-type="string" table:style-name="ce977">
            <text:p>MiniCPM4</text:p>
          </table:table-cell>
          <table:table-cell office:value-type="string" table:style-name="ce195">
            <text:p>8.19B</text:p>
          </table:table-cell>
          <table:table-cell office:value-type="string" table:style-name="ce980">
            <text:p>8.2B</text:p>
          </table:table-cell>
          <table:table-cell office:value-type="string" table:style-name="ce193">
            <text:p>本地</text:p>
          </table:table-cell>
          <table:table-cell office:value-type="percentage" office:value="0.65300000000000002" table:style-name="ce910">
            <text:p>65.30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56799999999999995" table:style-name="ce941">
            <text:p>56.80%</text:p>
          </table:table-cell>
          <table:table-cell office:value-type="percentage" office:value="0.39200000000000002" table:style-name="ce941">
            <text:p>39.20%</text:p>
          </table:table-cell>
          <table:table-cell office:value-type="percentage" office:value="0.32079999999999997" table:style-name="ce910">
            <text:p>32.08%</text:p>
          </table:table-cell>
          <table:table-cell office:value-type="percentage" office:value="0.44169999999999998" table:style-name="ce910">
            <text:p>44.17%</text:p>
          </table:table-cell>
          <table:table-cell office:value-type="percentage" office:value="0.62329999999999997" table:style-name="ce910">
            <text:p>62.33%</text:p>
          </table:table-cell>
          <table:table-cell office:value-type="percentage" office:value="0.55669999999999997" table:style-name="ce910">
            <text:p>55.67%</text:p>
          </table:table-cell>
          <table:table-cell office:value-type="percentage" office:value="1.6858" table:formula="of:=[.I23]+[.J23]+[.K23]" table:style-name="ce909">
            <text:p>168.58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18T00:00:00" table:style-name="ce201">
            <text:p>2026/5/18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1" table:style-name="ce975">
            <text:p>21</text:p>
          </table:table-cell>
          <table:table-cell table:style-name="ce70"/>
          <table:table-cell table:style-name="ce81">
            <draw:frame draw:z-index="27" draw:id="id248" draw:style-name="a252" draw:name="圖片 29" svg:x="0.01488in" svg:y="0.07298in" svg:width="0.23226in" svg:height="0.2416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78">
            <text:p>Qwen3-8B</text:p>
          </table:table-cell>
          <table:table-cell office:value-type="string" table:style-name="ce195">
            <text:p>8B</text:p>
          </table:table-cell>
          <table:table-cell office:value-type="string" table:style-name="ce981">
            <text:p>8.0B</text:p>
          </table:table-cell>
          <table:table-cell office:value-type="string" table:style-name="ce193">
            <text:p>本地</text:p>
          </table:table-cell>
          <table:table-cell office:value-type="percentage" office:value="0.63460000000000005" table:style-name="ce910">
            <text:p>63.46%</text:p>
          </table:table-cell>
          <table:table-cell office:value-type="percentage" office:value="0.51439999999999997" table:style-name="ce910">
            <text:p>51.44%</text:p>
          </table:table-cell>
          <table:table-cell office:value-type="percentage" office:value="0.52" table:style-name="ce910">
            <text:p>52.00%</text:p>
          </table:table-cell>
          <table:table-cell office:value-type="percentage" office:value="0.76800000000000002" table:style-name="ce941">
            <text:p>76.80%</text:p>
          </table:table-cell>
          <table:table-cell office:value-type="percentage" office:value="0.57599999999999996" table:style-name="ce941">
            <text:p>57.6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472" table:style-name="ce910">
            <text:p>64.72%</text:p>
          </table:table-cell>
          <table:table-cell office:value-type="percentage" office:value="0.83330000000000004" table:style-name="ce910">
            <text:p>83.33%</text:p>
          </table:table-cell>
          <table:table-cell office:value-type="percentage" office:value="0.7" table:style-name="ce910">
            <text:p>70.00%</text:p>
          </table:table-cell>
          <table:table-cell office:value-type="percentage" office:value="1.669" table:formula="of:=[.I24]+[.J24]+[.K24]" table:style-name="ce909">
            <text:p>166.90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24T00:00:00" table:style-name="ce201">
            <text:p>2026/5/24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22" table:style-name="ce976">
            <text:p>22</text:p>
          </table:table-cell>
          <table:table-cell table:style-name="ce75">
            <draw:frame draw:z-index="23" draw:id="id244" draw:style-name="a248" draw:name="圖片 25" svg:x="0in" svg:y="0.12252in" svg:width="0.26781in" svg:height="0.23343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83"/>
          <table:table-cell office:value-type="string" table:style-name="ce217">
            <text:p>Mistral</text:p>
          </table:table-cell>
          <table:table-cell office:value-type="string" table:style-name="ce979">
            <text:p>Ministral-3-14B-Instruct-2512</text:p>
          </table:table-cell>
          <table:table-cell table:style-name="ce205"/>
          <table:table-cell office:value-type="string" table:style-name="ce982">
            <text:p>14.0B</text:p>
          </table:table-cell>
          <table:table-cell office:value-type="string" table:style-name="ce203">
            <text:p>本地</text:p>
          </table:table-cell>
          <table:table-cell office:value-type="percentage" office:value="0.52" table:style-name="ce911">
            <text:p>52.00%</text:p>
          </table:table-cell>
          <table:table-cell office:value-type="percentage" office:value="0.47599999999999998" table:style-name="ce911">
            <text:p>47.60%</text:p>
          </table:table-cell>
          <table:table-cell office:value-type="percentage" office:value="0.64" table:style-name="ce911">
            <text:p>64.00%</text:p>
          </table:table-cell>
          <table:table-cell office:value-type="percentage" office:value="0.71199999999999997" table:style-name="ce942">
            <text:p>71.20%</text:p>
          </table:table-cell>
          <table:table-cell office:value-type="percentage" office:value="0.42399999999999999" table:style-name="ce942">
            <text:p>42.40%</text:p>
          </table:table-cell>
          <table:table-cell office:value-type="percentage" office:value="0.77359999999999995" table:style-name="ce911">
            <text:p>77.36%</text:p>
          </table:table-cell>
          <table:table-cell office:value-type="percentage" office:value="0.54720000000000002" table:style-name="ce911">
            <text:p>54.72%</text:p>
          </table:table-cell>
          <table:table-cell office:value-type="percentage" office:value="0.72330000000000005" table:style-name="ce911">
            <text:p>72.33%</text:p>
          </table:table-cell>
          <table:table-cell office:value-type="percentage" office:value="0.57669999999999999" table:style-name="ce911">
            <text:p>57.67%</text:p>
          </table:table-cell>
          <table:table-cell office:value-type="percentage" office:value="1.6360000000000001" table:formula="of:=[.I25]+[.J25]+[.K25]" table:style-name="ce909">
            <text:p>163.60%</text:p>
          </table:table-cell>
          <table:table-cell office:value-type="date" office:date-value="2026-01-16T00:00:00" table:style-name="ce961">
            <text:p>2026/1/16</text:p>
          </table:table-cell>
          <table:table-cell office:value-type="date" office:date-value="2026-07-12T00:00:00" table:style-name="ce953">
            <text:p>2026/7/12</text:p>
          </table:table-cell>
          <table:table-cell office:value-type="date" office:date-value="2026-07-12T00:00:00" table:style-name="ce954">
            <text:p>2026/7/12</text:p>
          </table:table-cell>
          <table:table-cell office:value-type="date" office:date-value="2026-05-16T00:00:00" table:style-name="ce211">
            <text:p>2026/5/16</text:p>
          </table:table-cell>
          <table:table-cell office:value-type="date" office:date-value="2026-06-06T00:00:00" table:style-name="ce973">
            <text:p>2026/6/6</text:p>
          </table:table-cell>
          <table:table-cell office:value-type="date" office:date-value="2026-06-08T00:00:00" table:style-name="ce973">
            <text:p>2026/6/8</text:p>
          </table:table-cell>
          <table:table-cell office:value-type="date" office:date-value="2026-06-15T00:00:00" table:style-name="ce973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3" table:style-name="ce983">
            <text:p>23</text:p>
          </table:table-cell>
          <table:table-cell table:style-name="ce75">
            <draw:frame draw:z-index="17" draw:id="id238" draw:style-name="a242" draw:name="圖片 19" svg:x="0in" svg:y="0.08581in" svg:width="0.23133in" svg:height="0.248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83"/>
          <table:table-cell office:value-type="string" table:style-name="ce217">
            <text:p>Mistral</text:p>
          </table:table-cell>
          <table:table-cell office:value-type="string" table:style-name="ce984">
            <text:p>Ministral-3-8B-Instruct-2512</text:p>
          </table:table-cell>
          <table:table-cell table:style-name="ce205"/>
          <table:table-cell office:value-type="string" table:style-name="ce987">
            <text:p>9.0B</text:p>
          </table:table-cell>
          <table:table-cell office:value-type="string" table:style-name="ce203">
            <text:p>本地</text:p>
          </table:table-cell>
          <table:table-cell office:value-type="percentage" office:value="0.53620000000000001" table:style-name="ce911">
            <text:p>53.62%</text:p>
          </table:table-cell>
          <table:table-cell office:value-type="percentage" office:value="0.38979999999999998" table:style-name="ce911">
            <text:p>38.98%</text:p>
          </table:table-cell>
          <table:table-cell office:value-type="percentage" office:value="0.7" table:style-name="ce911">
            <text:p>70.00%</text:p>
          </table:table-cell>
          <table:table-cell office:value-type="percentage" office:value="0.76800000000000002" table:style-name="ce942">
            <text:p>76.80%</text:p>
          </table:table-cell>
          <table:table-cell office:value-type="percentage" office:value="0.52" table:style-name="ce942">
            <text:p>52.00%</text:p>
          </table:table-cell>
          <table:table-cell office:value-type="percentage" office:value="0.77359999999999995" table:style-name="ce911">
            <text:p>77.36%</text:p>
          </table:table-cell>
          <table:table-cell office:value-type="percentage" office:value="0.4778" table:style-name="ce911">
            <text:p>47.78%</text:p>
          </table:table-cell>
          <table:table-cell office:value-type="percentage" office:value="0.66669999999999996" table:style-name="ce911">
            <text:p>66.67%</text:p>
          </table:table-cell>
          <table:table-cell office:value-type="percentage" office:value="0.56330000000000002" table:style-name="ce911">
            <text:p>56.33%</text:p>
          </table:table-cell>
          <table:table-cell office:value-type="percentage" office:value="1.6259999999999999" table:formula="of:=[.I26]+[.J26]+[.K26]" table:style-name="ce909">
            <text:p>162.60%</text:p>
          </table:table-cell>
          <table:table-cell office:value-type="date" office:date-value="2026-01-14T00:00:00" table:style-name="ce961">
            <text:p>2026/1/14</text:p>
          </table:table-cell>
          <table:table-cell office:value-type="date" office:date-value="2026-07-11T00:00:00" table:style-name="ce953">
            <text:p>2026/7/11</text:p>
          </table:table-cell>
          <table:table-cell office:value-type="date" office:date-value="2026-07-11T00:00:00" table:style-name="ce954">
            <text:p>2026/7/11</text:p>
          </table:table-cell>
          <table:table-cell office:value-type="date" office:date-value="2026-05-22T00:00:00" table:style-name="ce211">
            <text:p>2026/5/22</text:p>
          </table:table-cell>
          <table:table-cell office:value-type="date" office:date-value="2026-06-06T00:00:00" table:style-name="ce973">
            <text:p>2026/6/6</text:p>
          </table:table-cell>
          <table:table-cell office:value-type="date" office:date-value="2026-06-08T00:00:00" table:style-name="ce973">
            <text:p>2026/6/8</text:p>
          </table:table-cell>
          <table:table-cell office:value-type="date" office:date-value="2026-06-15T00:00:00" table:style-name="ce973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4" table:style-name="ce985">
            <text:p>24</text:p>
          </table:table-cell>
          <table:table-cell table:style-name="ce67">
            <draw:frame draw:z-index="4" draw:id="id225" draw:style-name="a229" draw:name="圖片 4" svg:x="0in" svg:y="0.0744in" svg:width="0.2288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Microsoft</text:p>
          </table:table-cell>
          <table:table-cell office:value-type="string" table:style-name="ce986">
            <text:p>phi-4-mini-instruct</text:p>
          </table:table-cell>
          <table:table-cell office:value-type="string" table:style-name="ce183">
            <text:p>4B</text:p>
          </table:table-cell>
          <table:table-cell office:value-type="string" table:style-name="ce988">
            <text:p>4.0B</text:p>
          </table:table-cell>
          <table:table-cell office:value-type="string" table:style-name="ce173">
            <text:p>本地</text:p>
          </table:table-cell>
          <table:table-cell office:value-type="percentage" office:value="0.38700000000000001" table:style-name="ce909">
            <text:p>38.70%</text:p>
          </table:table-cell>
          <table:table-cell office:value-type="percentage" office:value="0.34189999999999998" table:style-name="ce909">
            <text:p>34.19%</text:p>
          </table:table-cell>
          <table:table-cell office:value-type="percentage" office:value="0.82" table:style-name="ce909">
            <text:p>82.00%</text:p>
          </table:table-cell>
          <table:table-cell office:value-type="percentage" office:value="0.52" table:style-name="ce943">
            <text:p>52.00%</text:p>
          </table:table-cell>
          <table:table-cell office:value-type="percentage" office:value="0.34399999999999997" table:style-name="ce943">
            <text:p>34.40%</text:p>
          </table:table-cell>
          <table:table-cell office:value-type="percentage" office:value="0.50939999999999996" table:style-name="ce909">
            <text:p>50.94%</text:p>
          </table:table-cell>
          <table:table-cell office:value-type="percentage" office:value="0.35830000000000001" table:style-name="ce909">
            <text:p>35.83%</text:p>
          </table:table-cell>
          <table:table-cell office:value-type="percentage" office:value="0.51" table:style-name="ce909">
            <text:p>51.00%</text:p>
          </table:table-cell>
          <table:table-cell office:value-type="percentage" office:value="0.41670000000000001" table:style-name="ce909">
            <text:p>41.67%</text:p>
          </table:table-cell>
          <table:table-cell office:value-type="percentage" office:value="1.5488999999999999" table:formula="of:=[.I27]+[.J27]+[.K27]" table:style-name="ce909">
            <text:p>154.89%</text:p>
          </table:table-cell>
          <table:table-cell office:value-type="date" office:date-value="2025-11-13T00:00:00" table:style-name="ce931">
            <text:p>2025/11/13</text:p>
          </table:table-cell>
          <table:table-cell office:value-type="date" office:date-value="2026-07-15T00:00:00" table:style-name="ce955">
            <text:p>2026/7/15</text:p>
          </table:table-cell>
          <table:table-cell office:value-type="date" office:date-value="2026-07-15T00:00:00" table:style-name="ce956">
            <text:p>2026/7/15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5" table:style-name="ce996">
            <text:p>25</text:p>
          </table:table-cell>
          <table:table-cell table:style-name="ce70"/>
          <table:table-cell table:style-name="ce81">
            <draw:frame draw:z-index="25" draw:id="id246" draw:style-name="a250" draw:name="圖片 27" svg:x="0.01488in" svg:y="0.07298in" svg:width="0.21722in" svg:height="0.2416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階躍AI</text:p>
          </table:table-cell>
          <table:table-cell office:value-type="string" table:style-name="ce990">
            <text:p>Step3-VL-10B</text:p>
          </table:table-cell>
          <table:table-cell table:style-name="ce195"/>
          <table:table-cell office:value-type="string" table:style-name="ce993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47460000000000002" table:style-name="ce910">
            <text:p>47.46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752" table:style-name="ce941">
            <text:p>75.20%</text:p>
          </table:table-cell>
          <table:table-cell office:value-type="percentage" office:value="0.41599999999999998" table:style-name="ce941">
            <text:p>41.60%</text:p>
          </table:table-cell>
          <table:table-cell office:value-type="percentage" office:value="0.3962" table:style-name="ce910">
            <text:p>39.62%</text:p>
          </table:table-cell>
          <table:table-cell office:value-type="percentage" office:value="0.58330000000000004" table:style-name="ce910">
            <text:p>58.33%</text:p>
          </table:table-cell>
          <table:table-cell office:value-type="percentage" office:value="0.69" table:style-name="ce910">
            <text:p>69.00%</text:p>
          </table:table-cell>
          <table:table-cell office:value-type="percentage" office:value="0.62" table:style-name="ce910">
            <text:p>62.00%</text:p>
          </table:table-cell>
          <table:table-cell office:value-type="percentage" office:value="1.5074000000000001" table:formula="of:=[.I28]+[.J28]+[.K28]" table:style-name="ce909">
            <text:p>150.74%</text:p>
          </table:table-cell>
          <table:table-cell office:value-type="date" office:date-value="2026-04-22T00:00:00" table:style-name="ce959">
            <text:p>2026/4/22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6T00:00:00" table:style-name="ce971">
            <text:p>2026/6/6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6" table:style-name="ce997">
            <text:p>26</text:p>
          </table:table-cell>
          <table:table-cell table:style-name="ce67"/>
          <table:table-cell table:style-name="ce222">
            <draw:frame draw:z-index="5" draw:id="id226" draw:style-name="a230" draw:name="圖片 5" svg:x="0.01488in" svg:y="0.06994in" svg:width="0.21323in" svg:height="0.2423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IBM</text:p>
          </table:table-cell>
          <table:table-cell office:value-type="string" table:style-name="ce989">
            <text:p>granite-3.3-8b</text:p>
          </table:table-cell>
          <table:table-cell office:value-type="string" table:style-name="ce183">
            <text:p>8.17B</text:p>
          </table:table-cell>
          <table:table-cell office:value-type="string" table:style-name="ce992">
            <text:p>8.2B</text:p>
          </table:table-cell>
          <table:table-cell office:value-type="string" table:style-name="ce173">
            <text:p>本地</text:p>
          </table:table-cell>
          <table:table-cell office:value-type="percentage" office:value="0.28970000000000001" table:style-name="ce909">
            <text:p>28.97%</text:p>
          </table:table-cell>
          <table:table-cell office:value-type="percentage" office:value="0.30990000000000001" table:style-name="ce909">
            <text:p>30.99%</text:p>
          </table:table-cell>
          <table:table-cell office:value-type="percentage" office:value="0.9" table:style-name="ce909">
            <text:p>90.00%</text:p>
          </table:table-cell>
          <table:table-cell office:value-type="percentage" office:value="0.52" table:style-name="ce940">
            <text:p>52.00%</text:p>
          </table:table-cell>
          <table:table-cell office:value-type="percentage" office:value="0.39200000000000002" table:style-name="ce940">
            <text:p>39.20%</text:p>
          </table:table-cell>
          <table:table-cell office:value-type="percentage" office:value="0.56599999999999995" table:style-name="ce909">
            <text:p>56.60%</text:p>
          </table:table-cell>
          <table:table-cell office:value-type="percentage" office:value="0.38890000000000002" table:style-name="ce909">
            <text:p>38.89%</text:p>
          </table:table-cell>
          <table:table-cell office:value-type="percentage" office:value="0.53" table:style-name="ce909">
            <text:p>53.00%</text:p>
          </table:table-cell>
          <table:table-cell office:value-type="percentage" office:value="0.48330000000000001" table:style-name="ce909">
            <text:p>48.33%</text:p>
          </table:table-cell>
          <table:table-cell office:value-type="percentage" office:value="1.4996" table:formula="of:=[.I29]+[.J29]+[.K29]" table:style-name="ce909">
            <text:p>149.96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0T00:00:00" table:style-name="ce949">
            <text:p>2026/7/10</text:p>
          </table:table-cell>
          <table:table-cell office:value-type="date" office:date-value="2026-07-10T00:00:00" table:style-name="ce950">
            <text:p>2026/7/10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7" table:style-name="ce995">
            <text:p>27</text:p>
          </table:table-cell>
          <table:table-cell table:style-name="ce67"/>
          <table:table-cell table:style-name="ce222">
            <draw:frame draw:z-index="6" draw:id="id227" draw:style-name="a231" draw:name="圖片 6" svg:x="0.01488in" svg:y="0.07558in" svg:width="0.21349in" svg:height="0.254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NVIDIA</text:p>
          </table:table-cell>
          <table:table-cell office:value-type="string" table:style-name="ce991">
            <text:p>Nemotron-Nano-9B</text:p>
          </table:table-cell>
          <table:table-cell office:value-type="string" table:style-name="ce183">
            <text:p>8.89B</text:p>
          </table:table-cell>
          <table:table-cell office:value-type="string" table:style-name="ce994">
            <text:p>8.9B</text:p>
          </table:table-cell>
          <table:table-cell office:value-type="string" table:style-name="ce173">
            <text:p>本地</text:p>
          </table:table-cell>
          <table:table-cell office:value-type="percentage" office:value="0.4022" table:style-name="ce909">
            <text:p>40.22%</text:p>
          </table:table-cell>
          <table:table-cell office:value-type="percentage" office:value="0.37380000000000002" table:style-name="ce909">
            <text:p>37.38%</text:p>
          </table:table-cell>
          <table:table-cell office:value-type="percentage" office:value="0.72" table:style-name="ce909">
            <text:p>72.00%</text:p>
          </table:table-cell>
          <table:table-cell office:value-type="percentage" office:value="0.72799999999999998" table:style-name="ce940">
            <text:p>72.80%</text:p>
          </table:table-cell>
          <table:table-cell office:value-type="percentage" office:value="0.40799999999999997" table:style-name="ce940">
            <text:p>40.80%</text:p>
          </table:table-cell>
          <table:table-cell office:value-type="percentage" office:value="0.56599999999999995" table:style-name="ce909">
            <text:p>56.60%</text:p>
          </table:table-cell>
          <table:table-cell office:value-type="percentage" office:value="0.46939999999999998" table:style-name="ce909">
            <text:p>46.94%</text:p>
          </table:table-cell>
          <table:table-cell office:value-type="percentage" office:value="0.67" table:style-name="ce909">
            <text:p>67.00%</text:p>
          </table:table-cell>
          <table:table-cell office:value-type="percentage" office:value="0.56330000000000002" table:style-name="ce909">
            <text:p>56.33%</text:p>
          </table:table-cell>
          <table:table-cell office:value-type="percentage" office:value="1.496" table:formula="of:=[.I30]+[.J30]+[.K30]" table:style-name="ce909">
            <text:p>149.60%</text:p>
          </table:table-cell>
          <table:table-cell office:value-type="date" office:date-value="2025-09-05T00:00:00" table:style-name="ce931">
            <text:p>2025/9/5</text:p>
          </table:table-cell>
          <table:table-cell office:value-type="date" office:date-value="2026-07-15T00:00:00" table:style-name="ce949">
            <text:p>2026/7/15</text:p>
          </table:table-cell>
          <table:table-cell office:value-type="date" office:date-value="2026-07-15T00:00:00" table:style-name="ce950">
            <text:p>2026/7/15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8" table:style-name="ce998">
            <text:p>28</text:p>
          </table:table-cell>
          <table:table-cell table:style-name="ce67"/>
          <table:table-cell table:style-name="ce222">
            <draw:frame draw:z-index="7" draw:id="id228" draw:style-name="a232" draw:name="圖片 7" svg:x="0.01488in" svg:y="0.07298in" svg:width="0.2165in" svg:height="0.241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Arcee AI</text:p>
          </table:table-cell>
          <table:table-cell office:value-type="string" table:style-name="ce999">
            <text:p>AFM-4.5B</text:p>
          </table:table-cell>
          <table:table-cell office:value-type="string" table:style-name="ce183">
            <text:p>4.62B</text:p>
          </table:table-cell>
          <table:table-cell office:value-type="string" table:style-name="ce1000">
            <text:p>4.6B</text:p>
          </table:table-cell>
          <table:table-cell office:value-type="string" table:style-name="ce173">
            <text:p>本地</text:p>
          </table:table-cell>
          <table:table-cell office:value-type="percentage" office:value="0.34489999999999998" table:style-name="ce909">
            <text:p>34.49%</text:p>
          </table:table-cell>
          <table:table-cell office:value-type="percentage" office:value="0.29709999999999998" table:style-name="ce909">
            <text:p>29.71%</text:p>
          </table:table-cell>
          <table:table-cell office:value-type="percentage" office:value="0.82" table:style-name="ce909">
            <text:p>82.00%</text:p>
          </table:table-cell>
          <table:table-cell office:value-type="percentage" office:value="0.496" table:style-name="ce944">
            <text:p>49.60%</text:p>
          </table:table-cell>
          <table:table-cell office:value-type="percentage" office:value="0.34399999999999997" table:style-name="ce944">
            <text:p>34.40%</text:p>
          </table:table-cell>
          <table:table-cell office:value-type="percentage" office:value="0.77359999999999995" table:style-name="ce909">
            <text:p>77.36%</text:p>
          </table:table-cell>
          <table:table-cell office:value-type="percentage" office:value="0.19719999999999999" table:style-name="ce909">
            <text:p>19.72%</text:p>
          </table:table-cell>
          <table:table-cell office:value-type="percentage" office:value="0.50329999999999997" table:style-name="ce909">
            <text:p>50.33%</text:p>
          </table:table-cell>
          <table:table-cell office:value-type="percentage" office:value="0.39329999999999998" table:style-name="ce909">
            <text:p>39.33%</text:p>
          </table:table-cell>
          <table:table-cell office:value-type="percentage" office:value="1.4619999999999997" table:formula="of:=[.I31]+[.J31]+[.K31]" table:style-name="ce909">
            <text:p>146.20%</text:p>
          </table:table-cell>
          <table:table-cell office:value-type="date" office:date-value="2025-09-02T00:00:00" table:style-name="ce931">
            <text:p>2025/9/2</text:p>
          </table:table-cell>
          <table:table-cell office:value-type="date" office:date-value="2026-07-15T00:00:00" table:style-name="ce945">
            <text:p>2026/7/15</text:p>
          </table:table-cell>
          <table:table-cell office:value-type="date" office:date-value="2026-07-15T00:00:00" table:style-name="ce946">
            <text:p>2026/7/15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4T00:00:00" table:style-name="ce968">
            <text:p>2026/6/14</text:p>
          </table:table-cell>
          <table:table-cell office:value-type="date" office:date-value="2026-06-21T00:00:00" table:style-name="ce968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29" table:style-name="ce906">
            <text:p>29</text:p>
          </table:table-cell>
          <table:table-cell table:style-name="ce70">
            <draw:frame draw:z-index="26" draw:id="id247" draw:style-name="a251" draw:name="圖片 28" svg:x="0in" svg:y="0.10863in" svg:width="0.24714in" svg:height="0.2651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騰訊</text:p>
          </table:table-cell>
          <table:table-cell office:value-type="string" table:style-name="ce901">
            <text:p>Hunyuan-7B-Instruct</text:p>
          </table:table-cell>
          <table:table-cell office:value-type="string" table:style-name="ce195">
            <text:p>7.5B</text:p>
          </table:table-cell>
          <table:table-cell office:value-type="string" table:style-name="ce904">
            <text:p>7.5B</text:p>
          </table:table-cell>
          <table:table-cell office:value-type="string" table:style-name="ce193">
            <text:p>本地</text:p>
          </table:table-cell>
          <table:table-cell office:value-type="percentage" office:value="0.47889999999999999" table:style-name="ce910">
            <text:p>47.89%</text:p>
          </table:table-cell>
          <table:table-cell office:value-type="percentage" office:value="0.40260000000000001" table:style-name="ce910">
            <text:p>40.26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67200000000000004" table:style-name="ce936">
            <text:p>67.20%</text:p>
          </table:table-cell>
          <table:table-cell office:value-type="percentage" office:value="0.41599999999999998" table:style-name="ce936">
            <text:p>41.60%</text:p>
          </table:table-cell>
          <table:table-cell office:value-type="percentage" office:value="0.37740000000000001" table:style-name="ce910">
            <text:p>37.74%</text:p>
          </table:table-cell>
          <table:table-cell office:value-type="percentage" office:value="0.47220000000000001" table:style-name="ce910">
            <text:p>47.22%</text:p>
          </table:table-cell>
          <table:table-cell office:value-type="percentage" office:value="0.61670000000000003" table:style-name="ce910">
            <text:p>61.67%</text:p>
          </table:table-cell>
          <table:table-cell office:value-type="percentage" office:value="0.52669999999999995" table:style-name="ce910">
            <text:p>52.67%</text:p>
          </table:table-cell>
          <table:table-cell office:value-type="percentage" office:value="1.4415" table:formula="of:=[.I32]+[.J32]+[.K32]" table:style-name="ce909">
            <text:p>144.15%</text:p>
          </table:table-cell>
          <table:table-cell office:value-type="date" office:date-value="2025-09-12T00:00:00" table:style-name="ce959">
            <text:p>2025/9/12</text:p>
          </table:table-cell>
          <table:table-cell office:value-type="date" office:date-value="2026-07-14T00:00:00" table:style-name="ce964">
            <text:p>2026/7/14</text:p>
          </table:table-cell>
          <table:table-cell office:value-type="date" office:date-value="2026-07-14T00:00:00" table:style-name="ce965">
            <text:p>2026/7/14</text:p>
          </table:table-cell>
          <table:table-cell office:value-type="date" office:date-value="2026-05-24T00:00:00" table:style-name="ce201">
            <text:p>2026/5/24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30" table:style-name="ce1003">
            <text:p>30</text:p>
          </table:table-cell>
          <table:table-cell table:style-name="ce73">
            <draw:frame draw:z-index="15" draw:id="id236" draw:style-name="a240" draw:name="圖片 15" svg:x="0in" svg:y="0.12252in" svg:width="0.23133in" svg:height="0.23422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style-name="ce82"/>
          <table:table-cell office:value-type="string" table:style-name="ce215">
            <text:p>Twinkle AI &amp; APMIC</text:p>
          </table:table-cell>
          <table:table-cell office:value-type="string" table:style-name="ce1005">
            <text:p>F1-Reasoning</text:p>
          </table:table-cell>
          <table:table-cell office:value-type="string" table:style-name="ce186">
            <text:p>3B</text:p>
          </table:table-cell>
          <table:table-cell office:value-type="string" table:style-name="ce1007">
            <text:p>3.0B</text:p>
          </table:table-cell>
          <table:table-cell office:value-type="string" table:style-name="ce184">
            <text:p>本地</text:p>
          </table:table-cell>
          <table:table-cell office:value-type="percentage" office:value="0.33950000000000002" table:style-name="ce908">
            <text:p>33.95%</text:p>
          </table:table-cell>
          <table:table-cell office:value-type="percentage" office:value="0.34820000000000001" table:style-name="ce908">
            <text:p>34.82%</text:p>
          </table:table-cell>
          <table:table-cell office:value-type="percentage" office:value="0.72" table:style-name="ce908">
            <text:p>72.00%</text:p>
          </table:table-cell>
          <table:table-cell office:value-type="percentage" office:value="0.35199999999999998" table:style-name="ce937">
            <text:p>35.20%</text:p>
          </table:table-cell>
          <table:table-cell office:value-type="percentage" office:value="0.32800000000000001" table:style-name="ce937">
            <text:p>32.80%</text:p>
          </table:table-cell>
          <table:table-cell office:value-type="percentage" office:value="0.8679" table:style-name="ce908">
            <text:p>86.79%</text:p>
          </table:table-cell>
          <table:table-cell office:value-type="percentage" office:value="0.28060000000000002" table:style-name="ce908">
            <text:p>28.06%</text:p>
          </table:table-cell>
          <table:table-cell office:value-type="percentage" office:value="0.39" table:style-name="ce908">
            <text:p>39.00%</text:p>
          </table:table-cell>
          <table:table-cell office:value-type="percentage" office:value="0.29670000000000002" table:style-name="ce908">
            <text:p>29.67%</text:p>
          </table:table-cell>
          <table:table-cell office:value-type="percentage" office:value="1.4077" table:formula="of:=[.I33]+[.J33]+[.K33]" table:style-name="ce909">
            <text:p>140.77%</text:p>
          </table:table-cell>
          <table:table-cell office:value-type="date" office:date-value="2025-09-02T00:00:00" table:style-name="ce960">
            <text:p>2025/9/2</text:p>
          </table:table-cell>
          <table:table-cell office:value-type="date" office:date-value="2026-07-08T00:00:00" table:style-name="ce966">
            <text:p>2026/7/8</text:p>
          </table:table-cell>
          <table:table-cell office:value-type="date" office:date-value="2026-07-08T00:00:00" table:style-name="ce967">
            <text:p>2026/7/8</text:p>
          </table:table-cell>
          <table:table-cell office:value-type="date" office:date-value="2026-05-22T00:00:00" table:style-name="ce192">
            <text:p>2026/5/22</text:p>
          </table:table-cell>
          <table:table-cell office:value-type="date" office:date-value="2026-06-05T00:00:00" table:style-name="ce202">
            <text:p>2026/6/5</text:p>
          </table:table-cell>
          <table:table-cell office:value-type="date" office:date-value="2026-06-14T00:00:00" table:style-name="ce202">
            <text:p>2026/6/14</text:p>
          </table:table-cell>
          <table:table-cell office:value-type="date" office:date-value="2026-06-21T00:00:00" table:style-name="ce202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31" table:style-name="ce1001">
            <text:p>31</text:p>
          </table:table-cell>
          <table:table-cell table:style-name="ce70">
            <draw:frame draw:z-index="13" draw:id="id234" draw:style-name="a238" draw:name="圖片 13" svg:x="0in" svg:y="0.06789in" svg:width="0.25337in" svg:height="0.247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南北閣</text:p>
          </table:table-cell>
          <table:table-cell office:value-type="string" table:style-name="ce1006">
            <text:p>Nanbeige4.1-3B</text:p>
          </table:table-cell>
          <table:table-cell table:style-name="ce195"/>
          <table:table-cell office:value-type="string" table:style-name="ce1008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34699999999999998" table:style-name="ce910">
            <text:p>34.70%</text:p>
          </table:table-cell>
          <table:table-cell office:value-type="percentage" office:value="0.33860000000000001" table:style-name="ce910">
            <text:p>33.86%</text:p>
          </table:table-cell>
          <table:table-cell office:value-type="percentage" office:value="0.34" table:style-name="ce910">
            <text:p>34.00%</text:p>
          </table:table-cell>
          <table:table-cell office:value-type="percentage" office:value="0.56000000000000005" table:style-name="ce936">
            <text:p>56.00%</text:p>
          </table:table-cell>
          <table:table-cell office:value-type="percentage" office:value="0.32" table:style-name="ce936">
            <text:p>32.00%</text:p>
          </table:table-cell>
          <table:table-cell office:value-type="percentage" office:value="0.32079999999999997" table:style-name="ce910">
            <text:p>32.08%</text:p>
          </table:table-cell>
          <table:table-cell office:value-type="percentage" office:value="0.30830000000000002" table:style-name="ce910">
            <text:p>30.83%</text:p>
          </table:table-cell>
          <table:table-cell office:value-type="percentage" office:value="0.47" table:style-name="ce910">
            <text:p>47.00%</text:p>
          </table:table-cell>
          <table:table-cell office:value-type="percentage" office:value="0.4133" table:style-name="ce910">
            <text:p>41.33%</text:p>
          </table:table-cell>
          <table:table-cell office:value-type="percentage" office:value="1.0256000000000001" table:formula="of:=[.I34]+[.J34]+[.K34]" table:style-name="ce909">
            <text:p>102.56%</text:p>
          </table:table-cell>
          <table:table-cell office:value-type="date" office:date-value="2026-04-07T00:00:00" table:style-name="ce959">
            <text:p>2026/4/7</text:p>
          </table:table-cell>
          <table:table-cell office:value-type="date" office:date-value="2026-07-14T00:00:00" table:style-name="ce964">
            <text:p>2026/7/14</text:p>
          </table:table-cell>
          <table:table-cell office:value-type="date" office:date-value="2026-07-14T00:00:00" table:style-name="ce965">
            <text:p>2026/7/14</text:p>
          </table:table-cell>
          <table:table-cell office:value-type="date" office:date-value="2026-05-23T00:00:00" table:style-name="ce201">
            <text:p>2026/5/23</text:p>
          </table:table-cell>
          <table:table-cell office:value-type="date" office:date-value="2026-06-05T00:00:00" table:style-name="ce199">
            <text:p>2026/6/5</text:p>
          </table:table-cell>
          <table:table-cell office:value-type="date" office:date-value="2026-06-12T00:00:00" table:style-name="ce199">
            <text:p>2026/6/12</text:p>
          </table:table-cell>
          <table:table-cell office:value-type="date" office:date-value="2026-06-19T00:00:00" table:style-name="ce199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32" table:style-name="ce1002">
            <text:p>32</text:p>
          </table:table-cell>
          <table:table-cell table:style-name="ce249">
            <draw:frame draw:z-index="18" draw:id="id239" draw:style-name="a243" draw:name="圖片 20" svg:x="0in" svg:y="0.05952in" svg:width="0.2515in" svg:height="0.25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50"/>
          <table:table-cell office:value-type="string" table:style-name="ce251">
            <text:p>阿里巴巴</text:p>
          </table:table-cell>
          <table:table-cell office:value-type="string" table:style-name="ce1004">
            <text:p>Tongyi-DeepResearch</text:p>
          </table:table-cell>
          <table:table-cell office:value-type="string" table:style-name="ce253">
            <text:p>30.5B</text:p>
          </table:table-cell>
          <table:table-cell office:value-type="string" table:style-name="ce1009">
            <text:p>30.5B</text:p>
          </table:table-cell>
          <table:table-cell office:value-type="string" table:style-name="ce255">
            <text:p>本地</text:p>
          </table:table-cell>
          <table:table-cell office:value-type="percentage" office:value="6.59E-2" table:style-name="ce957">
            <text:p>6.59%</text:p>
          </table:table-cell>
          <table:table-cell office:value-type="percentage" office:value="0.08" table:style-name="ce957">
            <text:p>8.00%</text:p>
          </table:table-cell>
          <table:table-cell office:value-type="percentage" office:value="0.54" table:style-name="ce957">
            <text:p>54.00%</text:p>
          </table:table-cell>
          <table:table-cell office:value-type="percentage" office:value="0.78400000000000003" table:style-name="ce938">
            <text:p>78.40%</text:p>
          </table:table-cell>
          <table:table-cell office:value-type="percentage" office:value="0.58399999999999996" table:style-name="ce938">
            <text:p>58.40%</text:p>
          </table:table-cell>
          <table:table-cell office:value-type="percentage" office:value="0.54720000000000002" table:style-name="ce957">
            <text:p>54.72%</text:p>
          </table:table-cell>
          <table:table-cell office:value-type="percentage" office:value="0.54169999999999996" table:style-name="ce957">
            <text:p>54.17%</text:p>
          </table:table-cell>
          <table:table-cell office:value-type="percentage" office:value="0.73" table:style-name="ce957">
            <text:p>73.00%</text:p>
          </table:table-cell>
          <table:table-cell office:value-type="percentage" office:value="0.50670000000000004" table:style-name="ce957">
            <text:p>50.67%</text:p>
          </table:table-cell>
          <table:table-cell office:value-type="percentage" office:value="0.68590000000000007" table:formula="of:=[.I35]+[.J35]+[.K35]" table:style-name="ce962">
            <text:p>68.59%</text:p>
          </table:table-cell>
          <table:table-cell office:value-type="date" office:date-value="2025-09-26T00:00:00" table:style-name="ce963">
            <text:p>2025/9/26</text:p>
          </table:table-cell>
          <table:table-cell office:value-type="date" office:date-value="2026-07-13T00:00:00" table:style-name="ce964">
            <text:p>2026/7/13</text:p>
          </table:table-cell>
          <table:table-cell office:value-type="date" office:date-value="2026-07-13T00:00:00" table:style-name="ce965">
            <text:p>2026/7/13</text:p>
          </table:table-cell>
          <table:table-cell office:value-type="date" office:date-value="2026-05-23T00:00:00" table:style-name="ce201">
            <text:p>2026/5/23</text:p>
          </table:table-cell>
          <table:table-cell office:value-type="date" office:date-value="2026-06-06T00:00:00" table:style-name="ce199">
            <text:p>2026/6/6</text:p>
          </table:table-cell>
          <table:table-cell office:value-type="date" office:date-value="2026-06-11T00:00:00" table:style-name="ce199">
            <text:p>2026/6/11</text:p>
          </table:table-cell>
          <table:table-cell office:value-type="date" office:date-value="2026-06-18T00:00:00" table:style-name="ce199">
            <text:p>2026/6/18</text:p>
          </table:table-cell>
          <table:table-cell table:number-columns-repeated="16359" table:style-name="ce182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_(全)_V2.$A$1:部會出題_(全)_V2.$Y$35" table:base-cell-address="部會出題_(全)_V2.$A$1"/>
          <table:named-range table:name="Print_Titles" table:cell-range-address="部會出題_(全)_V2.$A$1:部會出題_(全)_V2.$E$1048576" table:base-cell-address="部會出題_(全)_V2.$A$1"/>
        </table:named-expressions>
      </table:table>
      <table:table table:name="部會出題_(全)" table:style-name="ta4">
        <table:table-column table:style-name="co15" table:default-cell-style-name="ce2"/>
        <table:table-column table:style-name="co29" table:default-cell-style-name="ce1" table:visibility="collapse"/>
        <table:table-column table:style-name="co16" table:default-cell-style-name="ce1"/>
        <table:table-column table:style-name="co17" table:default-cell-style-name="ce1"/>
        <table:table-column table:style-name="co31" table:default-cell-style-name="ce1"/>
        <table:table-column table:style-name="co9" table:default-cell-style-name="ce1" table:visibility="collapse"/>
        <table:table-column table:style-name="co6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23" table:default-cell-style-name="ce1"/>
        <table:table-column table:style-name="co24" table:default-cell-style-name="ce1"/>
        <table:table-column table:style-name="co25" table:number-columns-repeated="3" table:default-cell-style-name="ce1"/>
        <table:table-column table:style-name="co48" table:default-cell-style-name="ce1" table:visibility="collapse"/>
        <table:table-column table:style-name="co49" table:default-cell-style-name="ce1"/>
        <table:table-column table:style-name="co10" table:number-columns-repeated="4" table:default-cell-style-name="ce1"/>
        <table:table-column table:style-name="co13" table:number-columns-repeated="16363" table:default-cell-style-name="ce1"/>
        <table:table-row table:style-name="ro17">
          <table:table-cell office:value-type="string" table:number-columns-spanned="20" table:number-rows-spanned="1" table:style-name="ce387">
            <text:p>AIEC 臺灣AI能力評測（Taiwan AI Competency Benchmark）評測結果</text:p>
          </table:table-cell>
          <table:covered-table-cell table:number-columns-repeated="19"/>
          <table:table-cell office:value-type="string" table:style-name="ce79">
            <text:p>2026.06.30</text:p>
          </table:table-cell>
          <table:table-cell table:number-columns-repeated="16363"/>
        </table:table-row>
        <table:table-row table:style-name="ro11">
          <table:table-cell table:style-name="ce121"/>
          <table:table-cell office:value-type="string" table:number-columns-spanned="3" table:number-rows-spanned="1" table:style-name="ce402">
            <text:p>開發單位</text:p>
          </table:table-cell>
          <table:covered-table-cell table:number-columns-repeated="2"/>
          <table:table-cell office:value-type="string" table:style-name="ce1011">
            <text:p>模型名稱</text:p>
          </table:table-cell>
          <table:table-cell office:value-type="string" table:style-name="ce157">
            <text:p>大小</text:p>
          </table:table-cell>
          <table:table-cell office:value-type="string" table:style-name="ce158">
            <text:p>大小</text:p>
          </table:table-cell>
          <table:table-cell office:value-type="string" table:style-name="ce157">
            <text:p>測試方式</text:p>
          </table:table-cell>
          <table:table-cell office:value-type="string" table:style-name="ce157">
            <text:p>高中學測國文科</text:p>
            <text:p>正確率<text:span text:style-name="T1">(近五年)</text:span></text:p>
          </table:table-cell>
          <table:table-cell office:value-type="string" table:style-name="ce157">
            <text:p>高中學測社會科</text:p>
            <text:p>正確率<text:span text:style-name="T1">(近五年)</text:span></text:p>
          </table:table-cell>
          <table:table-cell office:value-type="string" table:style-name="ce157">
            <text:p>台灣價值觀</text:p>
            <text:p>正確率</text:p>
          </table:table-cell>
          <table:table-cell office:value-type="string" table:style-name="ce157">
            <text:p>兩岸議題(陸委會)</text:p>
            <text:p>正確率</text:p>
          </table:table-cell>
          <table:table-cell office:value-type="string" table:style-name="ce157">
            <text:p>銀行(金管會)</text:p>
            <text:p>正確率</text:p>
          </table:table-cell>
          <table:table-cell office:value-type="string" table:style-name="ce157">
            <text:p>保險(金管會)</text:p>
            <text:p>正確率</text:p>
          </table:table-cell>
          <table:table-cell office:value-type="string" table:style-name="ce157">
            <text:p>證券(金管會)</text:p>
            <text:p>正確率</text:p>
          </table:table-cell>
          <table:table-cell office:value-type="string" table:style-name="ce157">
            <text:p>總分</text:p>
          </table:table-cell>
          <table:table-cell office:value-type="string" table:style-name="ce157">
            <text:p>模型</text:p>
            <text:p>發布日期</text:p>
          </table:table-cell>
          <table:table-cell office:value-type="string" table:style-name="ce157">
            <text:p>兩岸議題</text:p>
            <text:p>測試日期</text:p>
          </table:table-cell>
          <table:table-cell office:value-type="string" table:style-name="ce157">
            <text:p>銀行</text:p>
            <text:p>測試日期</text:p>
          </table:table-cell>
          <table:table-cell office:value-type="string" table:style-name="ce157">
            <text:p>保險</text:p>
            <text:p>測試日期</text:p>
          </table:table-cell>
          <table:table-cell office:value-type="string" table:style-name="ce157">
            <text:p>證券</text:p>
            <text:p>測試日期</text:p>
          </table:table-cell>
          <table:table-cell table:number-columns-repeated="16363"/>
        </table:table-row>
        <table:table-row table:style-name="ro5">
          <table:table-cell office:value-type="float" office:value="1" table:style-name="ce1015">
            <text:p>1</text:p>
          </table:table-cell>
          <table:table-cell table:style-name="ce27"/>
          <table:table-cell table:style-name="ce27">
            <draw:frame draw:z-index="24" draw:id="id278" draw:style-name="a282" draw:name="圖片 24" svg:x="0in" svg:y="0in" svg:width="0.22653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OpenAI</text:p>
          </table:table-cell>
          <table:table-cell office:value-type="string" table:style-name="ce1012">
            <text:p>GPT-5</text:p>
          </table:table-cell>
          <table:table-cell office:value-type="string" table:style-name="ce127">
            <text:p>&gt;<text:span text:style-name="T3">2T</text:span></text:p>
          </table:table-cell>
          <table:table-cell office:value-type="string" table:style-name="ce1014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92" table:style-name="ce1018">
            <text:p>92.00%</text:p>
          </table:table-cell>
          <table:table-cell office:value-type="percentage" office:value="0.86580000000000001" table:style-name="ce1018">
            <text:p>86.58%</text:p>
          </table:table-cell>
          <table:table-cell office:value-type="percentage" office:value="0.88" table:style-name="ce1018">
            <text:p>88.00%</text:p>
          </table:table-cell>
          <table:table-cell office:value-type="percentage" office:value="0.92449999999999999" table:style-name="ce1018">
            <text:p>92.45%</text:p>
          </table:table-cell>
          <table:table-cell office:value-type="percentage" office:value="0.8306" table:style-name="ce1018">
            <text:p>83.06%</text:p>
          </table:table-cell>
          <table:table-cell office:value-type="percentage" office:value="0.92669999999999997" table:style-name="ce1018">
            <text:p>92.67%</text:p>
          </table:table-cell>
          <table:table-cell office:value-type="percentage" office:value="0.82330000000000003" table:style-name="ce1018">
            <text:p>82.33%</text:p>
          </table:table-cell>
          <table:table-cell office:value-type="percentage" office:value="6.1708999999999996" table:formula="of:=[.I3]+[.J3]+[.K3]+[.L3]+[.M3]+[.N3]+[.O3]" table:style-name="ce1018">
            <text:p>617.09%</text:p>
          </table:table-cell>
          <table:table-cell office:value-type="date" office:date-value="2025-09-04T00:00:00" table:style-name="ce1019">
            <text:p>2025/9/4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08T00:00:00" table:style-name="ce1031">
            <text:p>2026/6/8</text:p>
          </table:table-cell>
          <table:table-cell office:value-type="date" office:date-value="2026-06-15T00:00:00" table:style-name="ce1031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2" table:style-name="ce1015">
            <text:p>2</text:p>
          </table:table-cell>
          <table:table-cell table:style-name="ce27">
            <draw:frame draw:z-index="27" draw:id="id281" draw:style-name="a285" draw:name="圖片 27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Anthropic</text:p>
          </table:table-cell>
          <table:table-cell office:value-type="string" table:style-name="ce1012">
            <text:p>Claude-Opus-4-8</text:p>
          </table:table-cell>
          <table:table-cell table:style-name="ce132"/>
          <table:table-cell office:value-type="string" table:style-name="ce1014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0490000000000004" table:style-name="ce1018">
            <text:p>90.49%</text:p>
          </table:table-cell>
          <table:table-cell office:value-type="percentage" office:value="0.85940000000000005" table:style-name="ce1018">
            <text:p>85.94%</text:p>
          </table:table-cell>
          <table:table-cell office:value-type="percentage" office:value="0.8" table:style-name="ce1018">
            <text:p>80.00%</text:p>
          </table:table-cell>
          <table:table-cell office:value-type="percentage" office:value="1" table:style-name="ce1018">
            <text:p>100.00%</text:p>
          </table:table-cell>
          <table:table-cell office:value-type="percentage" office:value="0.88060000000000005" table:style-name="ce1018">
            <text:p>88.06%</text:p>
          </table:table-cell>
          <table:table-cell office:value-type="percentage" office:value="0.91" table:style-name="ce1018">
            <text:p>91.00%</text:p>
          </table:table-cell>
          <table:table-cell office:value-type="percentage" office:value="0.79669999999999996" table:style-name="ce1018">
            <text:p>79.67%</text:p>
          </table:table-cell>
          <table:table-cell office:value-type="percentage" office:value="6.1516000000000002" table:formula="of:=[.I4]+[.J4]+[.K4]+[.L4]+[.M4]+[.N4]+[.O4]" table:style-name="ce1018">
            <text:p>615.16%</text:p>
          </table:table-cell>
          <table:table-cell office:value-type="date" office:date-value="2026-05-28T00:00:00" table:style-name="ce1019">
            <text:p>2026/5/28</text:p>
          </table:table-cell>
          <table:table-cell office:value-type="date" office:date-value="2026-06-22T00:00:00" table:style-name="ce131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table:number-columns-repeated="16363"/>
        </table:table-row>
        <table:table-row table:style-name="ro5">
          <table:table-cell office:value-type="float" office:value="3" table:style-name="ce1015">
            <text:p>3</text:p>
          </table:table-cell>
          <table:table-cell table:style-name="ce27">
            <draw:frame draw:z-index="1" draw:id="id255" draw:style-name="a259" draw:name="圖片 1" svg:x="0in" svg:y="0.00579in" svg:width="0.22639in" svg:height="0.246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OpenAI</text:p>
          </table:table-cell>
          <table:table-cell office:value-type="string" table:style-name="ce1010">
            <text:p>GPT-5.3-chat</text:p>
          </table:table-cell>
          <table:table-cell table:style-name="ce132"/>
          <table:table-cell office:value-type="string" table:style-name="ce1013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88" table:style-name="ce1018">
            <text:p>88.00%</text:p>
          </table:table-cell>
          <table:table-cell office:value-type="percentage" office:value="0.84030000000000005" table:style-name="ce1018">
            <text:p>84.03%</text:p>
          </table:table-cell>
          <table:table-cell office:value-type="percentage" office:value="0.7" table:style-name="ce1018">
            <text:p>70.00%</text:p>
          </table:table-cell>
          <table:table-cell office:value-type="percentage" office:value="0.8679" table:style-name="ce1018">
            <text:p>86.79%</text:p>
          </table:table-cell>
          <table:table-cell office:value-type="percentage" office:value="0.83330000000000004" table:style-name="ce1018">
            <text:p>83.33%</text:p>
          </table:table-cell>
          <table:table-cell office:value-type="percentage" office:value="0.93330000000000002" table:style-name="ce1018">
            <text:p>93.33%</text:p>
          </table:table-cell>
          <table:table-cell office:value-type="percentage" office:value="0.79669999999999996" table:style-name="ce1018">
            <text:p>79.67%</text:p>
          </table:table-cell>
          <table:table-cell office:value-type="percentage" office:value="5.8514999999999997" table:formula="of:=[.I5]+[.J5]+[.K5]+[.L5]+[.M5]+[.N5]+[.O5]" table:style-name="ce1018">
            <text:p>585.15%</text:p>
          </table:table-cell>
          <table:table-cell office:value-type="date" office:date-value="2026-03-13T00:00:00" table:style-name="ce1019">
            <text:p>2026/3/13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10T00:00:00" table:style-name="ce1031">
            <text:p>2026/6/10</text:p>
          </table:table-cell>
          <table:table-cell office:value-type="date" office:date-value="2026-06-17T00:00:00" table:style-name="ce1031">
            <text:p>2026/6/17</text:p>
          </table:table-cell>
          <table:table-cell table:number-columns-repeated="16363"/>
        </table:table-row>
        <table:table-row table:style-name="ro5">
          <table:table-cell office:value-type="float" office:value="4" table:style-name="ce1015">
            <text:p>4</text:p>
          </table:table-cell>
          <table:table-cell table:style-name="ce27"/>
          <table:table-cell table:style-name="ce27">
            <draw:frame draw:z-index="17" draw:id="id271" draw:style-name="a275" draw:name="圖片 17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9" draw:id="id273" draw:style-name="a277" draw:name="圖片 19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8" draw:id="id272" draw:style-name="a276" draw:name="圖片 18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Google</text:p>
          </table:table-cell>
          <table:table-cell office:value-type="string" table:style-name="ce1012">
            <text:p>Gemini-2.5-Flash</text:p>
          </table:table-cell>
          <table:table-cell office:value-type="string" table:style-name="ce127">
            <text:p>&gt;<text:span text:style-name="T3">30B</text:span></text:p>
          </table:table-cell>
          <table:table-cell office:value-type="string" table:style-name="ce1014">
            <text:p>&gt;<text:span text:style-name="T3">30.0B</text:span></text:p>
          </table:table-cell>
          <table:table-cell office:value-type="string" table:style-name="ce122">
            <text:p>付費API</text:p>
          </table:table-cell>
          <table:table-cell office:value-type="percentage" office:value="0.80320000000000003" table:style-name="ce1018">
            <text:p>80.32%</text:p>
          </table:table-cell>
          <table:table-cell office:value-type="percentage" office:value="0.8115" table:style-name="ce1018">
            <text:p>81.15%</text:p>
          </table:table-cell>
          <table:table-cell office:value-type="percentage" office:value="0.92" table:style-name="ce1018">
            <text:p>92.00%</text:p>
          </table:table-cell>
          <table:table-cell office:value-type="percentage" office:value="0.77359999999999995" table:style-name="ce1018">
            <text:p>77.36%</text:p>
          </table:table-cell>
          <table:table-cell office:value-type="percentage" office:value="0.79720000000000002" table:style-name="ce1018">
            <text:p>79.72%</text:p>
          </table:table-cell>
          <table:table-cell office:value-type="percentage" office:value="0.9133" table:style-name="ce1018">
            <text:p>91.33%</text:p>
          </table:table-cell>
          <table:table-cell office:value-type="percentage" office:value="0.78669999999999995" table:style-name="ce1018">
            <text:p>78.67%</text:p>
          </table:table-cell>
          <table:table-cell office:value-type="percentage" office:value="5.8055000000000003" table:formula="of:=[.I6]+[.J6]+[.K6]+[.L6]+[.M6]+[.N6]+[.O6]" table:style-name="ce1018">
            <text:p>580.55%</text:p>
          </table:table-cell>
          <table:table-cell office:value-type="date" office:date-value="2026-04-20T00:00:00" table:style-name="ce1019">
            <text:p>2026/4/20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09T00:00:00" table:style-name="ce1031">
            <text:p>2026/6/9</text:p>
          </table:table-cell>
          <table:table-cell office:value-type="date" office:date-value="2026-06-16T00:00:00" table:style-name="ce1031">
            <text:p>2026/6/16</text:p>
          </table:table-cell>
          <table:table-cell table:number-columns-repeated="16363"/>
        </table:table-row>
        <table:table-row table:style-name="ro5">
          <table:table-cell office:value-type="float" office:value="5" table:style-name="ce1016">
            <text:p>5</text:p>
            <draw:frame draw:z-index="22" draw:id="id276" draw:style-name="a280" draw:name="圖片 22" svg:x="0.38504in" svg:y="0in" svg:width="0.23304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2" table:style-name="ce28"/>
          <table:table-cell office:value-type="string" table:style-name="ce153">
            <text:p>阿里巴巴</text:p>
          </table:table-cell>
          <table:table-cell office:value-type="string" table:style-name="ce1029">
            <text:p>Qwen3.5-27B</text:p>
          </table:table-cell>
          <table:table-cell table:style-name="ce134"/>
          <table:table-cell office:value-type="string" table:style-name="ce1027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90380000000000005" table:style-name="ce1020">
            <text:p>90.38%</text:p>
          </table:table-cell>
          <table:table-cell office:value-type="percentage" office:value="0.84340000000000004" table:style-name="ce1020">
            <text:p>84.34%</text:p>
          </table:table-cell>
          <table:table-cell office:value-type="percentage" office:value="0.64" table:style-name="ce1020">
            <text:p>64.00%</text:p>
          </table:table-cell>
          <table:table-cell office:value-type="percentage" office:value="0.62260000000000004" table:style-name="ce1020">
            <text:p>62.26%</text:p>
          </table:table-cell>
          <table:table-cell office:value-type="percentage" office:value="0.67500000000000004" table:style-name="ce1020">
            <text:p>67.50%</text:p>
          </table:table-cell>
          <table:table-cell office:value-type="percentage" office:value="0.77" table:style-name="ce1020">
            <text:p>77.00%</text:p>
          </table:table-cell>
          <table:table-cell office:value-type="percentage" office:value="0.73329999999999995" table:style-name="ce1020">
            <text:p>73.33%</text:p>
          </table:table-cell>
          <table:table-cell office:value-type="percentage" office:value="5.1881000000000004" table:formula="of:=[.I7]+[.J7]+[.K7]+[.L7]+[.M7]+[.N7]+[.O7]" table:style-name="ce1018">
            <text:p>518.81%</text:p>
          </table:table-cell>
          <table:table-cell office:value-type="date" office:date-value="2026-03-23T00:00:00" table:style-name="ce1021">
            <text:p>2026/3/23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6" table:style-name="ce1015">
            <text:p>6</text:p>
          </table:table-cell>
          <table:table-cell table:style-name="ce27"/>
          <table:table-cell table:style-name="ce27">
            <draw:frame draw:z-index="23" draw:id="id277" draw:style-name="a281" draw:name="圖片 23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Google</text:p>
          </table:table-cell>
          <table:table-cell office:value-type="string" table:style-name="ce1012">
            <text:p>Gemma-4-E4B-it</text:p>
          </table:table-cell>
          <table:table-cell table:style-name="ce132"/>
          <table:table-cell office:value-type="string" table:style-name="ce1014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6320000000000003" table:style-name="ce1018">
            <text:p>56.32%</text:p>
            <draw:frame draw:z-index="35" draw:id="id289" draw:style-name="a293" draw:name="圖片 35" svg:x="1.06892in" svg:y="0.04653in" svg:width="7.25469in" svg:height="5.03558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64539999999999997" table:style-name="ce1018">
            <text:p>64.54%</text:p>
          </table:table-cell>
          <table:table-cell office:value-type="percentage" office:value="0.76" table:style-name="ce1018">
            <text:p>76.00%</text:p>
          </table:table-cell>
          <table:table-cell office:value-type="percentage" office:value="0.75470000000000004" table:style-name="ce1018">
            <text:p>75.47%</text:p>
          </table:table-cell>
          <table:table-cell office:value-type="percentage" office:value="0.63329999999999997" table:style-name="ce1018">
            <text:p>63.33%</text:p>
          </table:table-cell>
          <table:table-cell office:value-type="percentage" office:value="0.74329999999999996" table:style-name="ce1018">
            <text:p>74.33%</text:p>
          </table:table-cell>
          <table:table-cell office:value-type="percentage" office:value="0.65" table:style-name="ce1018">
            <text:p>65.00%</text:p>
          </table:table-cell>
          <table:table-cell office:value-type="percentage" office:value="4.7499000000000002" table:formula="of:=[.I8]+[.J8]+[.K8]+[.L8]+[.M8]+[.N8]+[.O8]" table:style-name="ce1018">
            <text:p>474.99%</text:p>
          </table:table-cell>
          <table:table-cell office:value-type="date" office:date-value="2026-04-09T00:00:00" table:style-name="ce1019">
            <text:p>2026/4/9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7" table:style-name="ce1017">
            <text:p>7</text:p>
          </table:table-cell>
          <table:table-cell table:style-name="ce27"/>
          <table:table-cell table:style-name="ce30">
            <draw:frame draw:z-index="26" draw:id="id280" draw:style-name="a284" draw:name="圖片 26" svg:x="0.01488in" svg:y="0.02811in" svg:width="0.22127in" svg:height="0.2299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54">
            <text:p>亞太智能機器</text:p>
          </table:table-cell>
          <table:table-cell office:value-type="string" table:style-name="ce1030">
            <text:p>ACE-1-24B-2604</text:p>
          </table:table-cell>
          <table:table-cell table:style-name="ce140"/>
          <table:table-cell office:value-type="string" table:style-name="ce1028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83779999999999999" table:style-name="ce1022">
            <text:p>83.78%</text:p>
          </table:table-cell>
          <table:table-cell office:value-type="percentage" office:value="0.7157" table:style-name="ce1022">
            <text:p>71.57%</text:p>
          </table:table-cell>
          <table:table-cell office:value-type="percentage" office:value="1" table:style-name="ce1022">
            <text:p>100.00%</text:p>
          </table:table-cell>
          <table:table-cell office:value-type="percentage" office:value="0.66039999999999999" table:style-name="ce1022">
            <text:p>66.04%</text:p>
          </table:table-cell>
          <table:table-cell office:value-type="percentage" office:value="0.45279999999999998" table:style-name="ce1022">
            <text:p>45.28%</text:p>
          </table:table-cell>
          <table:table-cell office:value-type="percentage" office:value="0.57999999999999996" table:style-name="ce1022">
            <text:p>58.00%</text:p>
          </table:table-cell>
          <table:table-cell office:value-type="percentage" office:value="0.44669999999999999" table:style-name="ce1022">
            <text:p>44.67%</text:p>
          </table:table-cell>
          <table:table-cell office:value-type="percentage" office:value="4.6933999999999996" table:formula="of:=[.I9]+[.J9]+[.K9]+[.L9]+[.M9]+[.N9]+[.O9]" table:style-name="ce1018">
            <text:p>469.34%</text:p>
          </table:table-cell>
          <table:table-cell office:value-type="string" table:style-name="ce1023">
            <text:p>- -</text:p>
          </table:table-cell>
          <table:table-cell office:value-type="date" office:date-value="2026-06-12T00:00:00" table:style-name="ce144">
            <text:p>2026/6/12</text:p>
          </table:table-cell>
          <table:table-cell office:value-type="string" table:style-name="ce1034">
            <text:p>2026/6/24</text:p>
          </table:table-cell>
          <table:table-cell office:value-type="string" table:style-name="ce1034">
            <text:p>2026/6/24</text:p>
          </table:table-cell>
          <table:table-cell office:value-type="string" table:style-name="ce1034">
            <text:p>2026/6/25</text:p>
          </table:table-cell>
          <table:table-cell table:number-columns-repeated="16363"/>
        </table:table-row>
        <table:table-row table:style-name="ro5">
          <table:table-cell office:value-type="float" office:value="8" table:style-name="ce1016">
            <text:p>8</text:p>
          </table:table-cell>
          <table:table-cell table:style-name="ce28">
            <draw:frame draw:z-index="34" draw:id="id288" draw:style-name="a292" draw:name="圖片 34" svg:x="0in" svg:y="0in" svg:width="0.24752in" svg:height="0.2567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29">
            <text:p>Qwen3.5-9B</text:p>
          </table:table-cell>
          <table:table-cell table:style-name="ce134"/>
          <table:table-cell office:value-type="string" table:style-name="ce1027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76970000000000005" table:style-name="ce1020">
            <text:p>76.97%</text:p>
          </table:table-cell>
          <table:table-cell office:value-type="percentage" office:value="0.78910000000000002" table:style-name="ce1020">
            <text:p>78.91%</text:p>
          </table:table-cell>
          <table:table-cell office:value-type="percentage" office:value="0.48" table:style-name="ce1020">
            <text:p>48.00%</text:p>
          </table:table-cell>
          <table:table-cell office:value-type="percentage" office:value="0.41510000000000002" table:style-name="ce1020">
            <text:p>41.51%</text:p>
          </table:table-cell>
          <table:table-cell office:value-type="percentage" office:value="0.66669999999999996" table:style-name="ce1020">
            <text:p>66.67%</text:p>
          </table:table-cell>
          <table:table-cell office:value-type="percentage" office:value="0.83" table:style-name="ce1020">
            <text:p>83.00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6439000000000004" table:formula="of:=[.I10]+[.J10]+[.K10]+[.L10]+[.M10]+[.N10]+[.O10]" table:style-name="ce1018">
            <text:p>464.39%</text:p>
          </table:table-cell>
          <table:table-cell office:value-type="date" office:date-value="2026-03-19T00:00:00" table:style-name="ce1021">
            <text:p>2026/3/19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9" table:style-name="ce1017">
            <text:p>9</text:p>
          </table:table-cell>
          <table:table-cell table:style-name="ce31"/>
          <table:table-cell table:style-name="ce31">
            <draw:frame draw:z-index="15" draw:id="id269" draw:style-name="a273" draw:name="圖片 15" svg:x="0.01488in" svg:y="0.02232in" svg:width="0.21645in" svg:height="0.2403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54">
            <text:p>TAIDE</text:p>
          </table:table-cell>
          <table:table-cell office:value-type="string" table:style-name="ce1030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028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54490000000000005" table:style-name="ce1022">
            <text:p>54.49%</text:p>
          </table:table-cell>
          <table:table-cell office:value-type="percentage" office:value="0.58779999999999999" table:style-name="ce1022">
            <text:p>58.78%</text:p>
          </table:table-cell>
          <table:table-cell office:value-type="percentage" office:value="0.84" table:style-name="ce1022">
            <text:p>84.00%</text:p>
          </table:table-cell>
          <table:table-cell office:value-type="percentage" office:value="0.75470000000000004" table:style-name="ce1022">
            <text:p>75.47%</text:p>
          </table:table-cell>
          <table:table-cell office:value-type="percentage" office:value="0.52780000000000005" table:style-name="ce1022">
            <text:p>52.78%</text:p>
          </table:table-cell>
          <table:table-cell office:value-type="percentage" office:value="0.74" table:style-name="ce1022">
            <text:p>74.00%</text:p>
          </table:table-cell>
          <table:table-cell office:value-type="percentage" office:value="0.62329999999999997" table:style-name="ce1022">
            <text:p>62.33%</text:p>
          </table:table-cell>
          <table:table-cell office:value-type="percentage" office:value="4.6185000000000009" table:formula="of:=[.I11]+[.J11]+[.K11]+[.L11]+[.M11]+[.N11]+[.O11]" table:style-name="ce1018">
            <text:p>461.85%</text:p>
          </table:table-cell>
          <table:table-cell office:value-type="date" office:date-value="2025-08-28T00:00:00" table:style-name="ce1024">
            <text:p>2025/8/28</text:p>
          </table:table-cell>
          <table:table-cell office:value-type="date" office:date-value="2026-05-18T00:00:00" table:style-name="ce144">
            <text:p>2026/5/18</text:p>
          </table:table-cell>
          <table:table-cell office:value-type="date" office:date-value="2026-06-05T00:00:00" table:style-name="ce1035">
            <text:p>2026/6/5</text:p>
          </table:table-cell>
          <table:table-cell office:value-type="date" office:date-value="2026-06-14T00:00:00" table:style-name="ce1035">
            <text:p>2026/6/14</text:p>
          </table:table-cell>
          <table:table-cell office:value-type="date" office:date-value="2026-06-21T00:00:00" table:style-name="ce1035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10" table:style-name="ce1016">
            <text:p>10</text:p>
          </table:table-cell>
          <table:table-cell table:style-name="ce29"/>
          <table:table-cell table:style-name="ce29">
            <draw:frame draw:z-index="9" draw:id="id263" draw:style-name="a267" draw:name="圖片 9" svg:x="0.01488in" svg:y="0.00744in" svg:width="0.24662in" svg:height="0.24029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027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7157" table:style-name="ce1020">
            <text:p>71.57%</text:p>
          </table:table-cell>
          <table:table-cell office:value-type="percentage" office:value="0.53669999999999995" table:style-name="ce1020">
            <text:p>53.67%</text:p>
          </table:table-cell>
          <table:table-cell office:value-type="percentage" office:value="0.66" table:style-name="ce1020">
            <text:p>66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7779999999999996" table:style-name="ce1020">
            <text:p>67.78%</text:p>
          </table:table-cell>
          <table:table-cell office:value-type="percentage" office:value="0.8367" table:style-name="ce1020">
            <text:p>83.67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5541999999999998" table:formula="of:=[.I12]+[.J12]+[.K12]+[.L12]+[.M12]+[.N12]+[.O12]" table:style-name="ce1018">
            <text:p>455.42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1" table:style-name="ce1016">
            <text:p>11</text:p>
          </table:table-cell>
          <table:table-cell table:style-name="ce28"/>
          <table:table-cell table:style-name="ce28">
            <draw:frame draw:z-index="11" draw:id="id265" draw:style-name="a269" draw:name="圖片 11" svg:x="0.00744in" svg:y="0.00744in" svg:width="0.24245in" svg:height="0.2550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027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63570000000000004" table:style-name="ce1020">
            <text:p>63.57%</text:p>
          </table:table-cell>
          <table:table-cell office:value-type="percentage" office:value="0.55589999999999995" table:style-name="ce1020">
            <text:p>55.59%</text:p>
          </table:table-cell>
          <table:table-cell office:value-type="percentage" office:value="0.6" table:style-name="ce1020">
            <text:p>60.00%</text:p>
          </table:table-cell>
          <table:table-cell office:value-type="percentage" office:value="0.50939999999999996" table:style-name="ce1020">
            <text:p>50.94%</text:p>
          </table:table-cell>
          <table:table-cell office:value-type="percentage" office:value="0.66390000000000005" table:style-name="ce1020">
            <text:p>66.39%</text:p>
          </table:table-cell>
          <table:table-cell office:value-type="percentage" office:value="0.84670000000000001" table:style-name="ce1020">
            <text:p>84.67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5048999999999992" table:formula="of:=[.I13]+[.J13]+[.K13]+[.L13]+[.M13]+[.N13]+[.O13]" table:style-name="ce1018">
            <text:p>450.49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2" table:style-name="ce1016">
            <text:p>12</text:p>
          </table:table-cell>
          <table:table-cell table:style-name="ce28"/>
          <table:table-cell table:style-name="ce28">
            <draw:frame draw:z-index="8" draw:id="id262" draw:style-name="a266" draw:name="圖片 8" svg:x="0.01488in" svg:y="0in" svg:width="0.24662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.5-4B</text:p>
          </table:table-cell>
          <table:table-cell table:style-name="ce134"/>
          <table:table-cell office:value-type="string" table:style-name="ce1027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71460000000000001" table:style-name="ce1020">
            <text:p>71.46%</text:p>
          </table:table-cell>
          <table:table-cell office:value-type="percentage" office:value="0.74439999999999995" table:style-name="ce1020">
            <text:p>74.44%</text:p>
          </table:table-cell>
          <table:table-cell office:value-type="percentage" office:value="0.46" table:style-name="ce1020">
            <text:p>46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5559999999999996" table:style-name="ce1020">
            <text:p>65.56%</text:p>
          </table:table-cell>
          <table:table-cell office:value-type="percentage" office:value="0.80669999999999997" table:style-name="ce1020">
            <text:p>80.67%</text:p>
          </table:table-cell>
          <table:table-cell office:value-type="percentage" office:value="0.65329999999999999" table:style-name="ce1020">
            <text:p>65.33%</text:p>
          </table:table-cell>
          <table:table-cell office:value-type="percentage" office:value="4.4686000000000003" table:formula="of:=[.I14]+[.J14]+[.K14]+[.L14]+[.M14]+[.N14]+[.O14]" table:style-name="ce1018">
            <text:p>446.86%</text:p>
          </table:table-cell>
          <table:table-cell office:value-type="date" office:date-value="2026-03-18T00:00:00" table:style-name="ce1021">
            <text:p>2026/3/18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3" table:style-name="ce1016">
            <text:p>13</text:p>
          </table:table-cell>
          <table:table-cell table:style-name="ce28"/>
          <table:table-cell table:style-name="ce28">
            <draw:frame draw:z-index="10" draw:id="id264" draw:style-name="a268" draw:name="圖片 10" svg:x="0.00744in" svg:y="0.00744in" svg:width="0.24245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Pokee AI</text:p>
          </table:table-cell>
          <table:table-cell office:value-type="string" table:style-name="ce1029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027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8919999999999995" table:style-name="ce1020">
            <text:p>58.92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76" table:style-name="ce1020">
            <text:p>76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6028" table:style-name="ce1020">
            <text:p>60.28%</text:p>
          </table:table-cell>
          <table:table-cell office:value-type="percentage" office:value="0.79669999999999996" table:style-name="ce1020">
            <text:p>79.67%</text:p>
          </table:table-cell>
          <table:table-cell office:value-type="percentage" office:value="0.63670000000000004" table:style-name="ce1020">
            <text:p>63.67%</text:p>
          </table:table-cell>
          <table:table-cell office:value-type="percentage" office:value="4.4430999999999994" table:formula="of:=[.I15]+[.J15]+[.K15]+[.L15]+[.M15]+[.N15]+[.O15]" table:style-name="ce1018">
            <text:p>444.31%</text:p>
          </table:table-cell>
          <table:table-cell office:value-type="date" office:date-value="2025-11-04T00:00:00" table:style-name="ce1021">
            <text:p>2025/11/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1033">
            <text:p>2026/6/6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14" table:style-name="ce1015">
            <text:p>14</text:p>
          </table:table-cell>
          <table:table-cell table:style-name="ce27">
            <draw:frame draw:z-index="25" draw:id="id279" draw:style-name="a283" draw:name="圖片 25" svg:x="0in" svg:y="0.01953in" svg:width="0.21045in" svg:height="0.2322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Google</text:p>
          </table:table-cell>
          <table:table-cell office:value-type="string" table:style-name="ce1012">
            <text:p>Gemma-4-E2B-it</text:p>
          </table:table-cell>
          <table:table-cell table:style-name="ce132"/>
          <table:table-cell office:value-type="string" table:style-name="ce1014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46489999999999998" table:style-name="ce1018">
            <text:p>46.49%</text:p>
          </table:table-cell>
          <table:table-cell office:value-type="percentage" office:value="0.51759999999999995" table:style-name="ce1018">
            <text:p>51.76%</text:p>
          </table:table-cell>
          <table:table-cell office:value-type="percentage" office:value="0.74" table:style-name="ce1018">
            <text:p>74.00%</text:p>
          </table:table-cell>
          <table:table-cell office:value-type="percentage" office:value="0.83020000000000005" table:style-name="ce1018">
            <text:p>83.02%</text:p>
          </table:table-cell>
          <table:table-cell office:value-type="percentage" office:value="0.52780000000000005" table:style-name="ce1018">
            <text:p>52.78%</text:p>
          </table:table-cell>
          <table:table-cell office:value-type="percentage" office:value="0.70669999999999999" table:style-name="ce1018">
            <text:p>70.67%</text:p>
          </table:table-cell>
          <table:table-cell office:value-type="percentage" office:value="0.62" table:style-name="ce1018">
            <text:p>62.00%</text:p>
          </table:table-cell>
          <table:table-cell office:value-type="percentage" office:value="4.4071999999999996" table:formula="of:=[.I16]+[.J16]+[.K16]+[.L16]+[.M16]+[.N16]+[.O16]" table:style-name="ce1018">
            <text:p>440.72%</text:p>
          </table:table-cell>
          <table:table-cell office:value-type="date" office:date-value="2026-04-08T00:00:00" table:style-name="ce1019">
            <text:p>2026/4/8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15" table:style-name="ce1043">
            <text:p>15</text:p>
          </table:table-cell>
          <table:table-cell table:style-name="ce27">
            <draw:frame draw:z-index="2" draw:id="id256" draw:style-name="a260" draw:name="圖片 2" svg:x="0in" svg:y="0.01953in" svg:width="0.22573in" svg:height="0.24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META</text:p>
          </table:table-cell>
          <table:table-cell office:value-type="string" table:style-name="ce1037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040">
            <text:p>70.0B</text:p>
          </table:table-cell>
          <table:table-cell office:value-type="string" table:style-name="ce122">
            <text:p>本地</text:p>
          </table:table-cell>
          <table:table-cell office:value-type="percentage" office:value="0.5968" table:style-name="ce1018">
            <text:p>59.68%</text:p>
          </table:table-cell>
          <table:table-cell office:value-type="percentage" office:value="0.46650000000000003" table:style-name="ce1018">
            <text:p>46.65%</text:p>
          </table:table-cell>
          <table:table-cell office:value-type="percentage" office:value="0.86" table:style-name="ce1018">
            <text:p>86.00%</text:p>
          </table:table-cell>
          <table:table-cell office:value-type="percentage" office:value="0.66039999999999999" table:style-name="ce1018">
            <text:p>66.04%</text:p>
          </table:table-cell>
          <table:table-cell office:value-type="percentage" office:value="0.50829999999999997" table:style-name="ce1018">
            <text:p>50.83%</text:p>
          </table:table-cell>
          <table:table-cell office:value-type="percentage" office:value="0.6633" table:style-name="ce1018">
            <text:p>66.33%</text:p>
          </table:table-cell>
          <table:table-cell office:value-type="percentage" office:value="0.54330000000000001" table:style-name="ce1018">
            <text:p>54.33%</text:p>
          </table:table-cell>
          <table:table-cell office:value-type="percentage" office:value="4.2985999999999995" table:formula="of:=[.I17]+[.J17]+[.K17]+[.L17]+[.M17]+[.N17]+[.O17]" table:style-name="ce1018">
            <text:p>429.86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16" table:style-name="ce1044">
            <text:p>16</text:p>
          </table:table-cell>
          <table:table-cell table:style-name="ce28">
            <draw:frame draw:z-index="33" draw:id="id287" draw:style-name="a291" draw:name="圖片 33" svg:x="0in" svg:y="0.00651in" svg:width="0.23226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38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041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63460000000000005" table:style-name="ce1020">
            <text:p>63.46%</text:p>
          </table:table-cell>
          <table:table-cell office:value-type="percentage" office:value="0.51439999999999997" table:style-name="ce1020">
            <text:p>51.44%</text:p>
          </table:table-cell>
          <table:table-cell office:value-type="percentage" office:value="0.52" table:style-name="ce1020">
            <text:p>52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472" table:style-name="ce1020">
            <text:p>64.72%</text:p>
          </table:table-cell>
          <table:table-cell office:value-type="percentage" office:value="0.83330000000000004" table:style-name="ce1020">
            <text:p>83.33%</text:p>
          </table:table-cell>
          <table:table-cell office:value-type="percentage" office:value="0.7" table:style-name="ce1020">
            <text:p>70.00%</text:p>
          </table:table-cell>
          <table:table-cell office:value-type="percentage" office:value="4.2835000000000001" table:formula="of:=[.I18]+[.J18]+[.K18]+[.L18]+[.M18]+[.N18]+[.O18]" table:style-name="ce1018">
            <text:p>428.35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7" table:style-name="ce1045">
            <text:p>17</text:p>
          </table:table-cell>
          <table:table-cell table:style-name="ce56"/>
          <table:table-cell table:style-name="ce56">
            <draw:frame draw:z-index="29" draw:id="id283" draw:style-name="a287" draw:name="圖片 29" svg:x="0.00744in" svg:y="0in" svg:width="0.2234in" svg:height="0.23506in" style:rel-width="scale" style:rel-height="scale">
              <draw:image xlink:href="media/image8.png" xlink:type="simple" xlink:show="embed" xlink:actuate="onLoad"/>
              <svg:title/>
              <svg:desc/>
            </draw:frame>
            <draw:frame draw:z-index="28" draw:id="id282" draw:style-name="a286" draw:name="圖片 28" svg:x="0.00837in" svg:y="0.21484in" svg:width="0.23873in" svg:height="0.2751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5">
            <text:p>Mistral</text:p>
          </table:table-cell>
          <table:table-cell office:value-type="string" table:style-name="ce1039">
            <text:p>Ministral-3-14B-Instruct-2512</text:p>
          </table:table-cell>
          <table:table-cell table:style-name="ce147"/>
          <table:table-cell office:value-type="string" table:style-name="ce1042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52" table:style-name="ce1025">
            <text:p>52.00%</text:p>
          </table:table-cell>
          <table:table-cell office:value-type="percentage" office:value="0.47599999999999998" table:style-name="ce1025">
            <text:p>47.60%</text:p>
          </table:table-cell>
          <table:table-cell office:value-type="percentage" office:value="0.64" table:style-name="ce1025">
            <text:p>64.00%</text:p>
          </table:table-cell>
          <table:table-cell office:value-type="percentage" office:value="0.77359999999999995" table:style-name="ce1025">
            <text:p>77.36%</text:p>
          </table:table-cell>
          <table:table-cell office:value-type="percentage" office:value="0.54720000000000002" table:style-name="ce1025">
            <text:p>54.72%</text:p>
          </table:table-cell>
          <table:table-cell office:value-type="percentage" office:value="0.72330000000000005" table:style-name="ce1025">
            <text:p>72.33%</text:p>
          </table:table-cell>
          <table:table-cell office:value-type="percentage" office:value="0.57669999999999999" table:style-name="ce1025">
            <text:p>57.67%</text:p>
          </table:table-cell>
          <table:table-cell office:value-type="percentage" office:value="4.2568000000000001" table:formula="of:=[.I19]+[.J19]+[.K19]+[.L19]+[.M19]+[.N19]+[.O19]" table:style-name="ce1018">
            <text:p>425.68%</text:p>
          </table:table-cell>
          <table:table-cell office:value-type="date" office:date-value="2026-01-16T00:00:00" table:style-name="ce1026">
            <text:p>2026/1/16</text:p>
          </table:table-cell>
          <table:table-cell office:value-type="date" office:date-value="2026-05-16T00:00:00" table:style-name="ce151">
            <text:p>2026/5/16</text:p>
          </table:table-cell>
          <table:table-cell office:value-type="date" office:date-value="2026-06-06T00:00:00" table:style-name="ce1036">
            <text:p>2026/6/6</text:p>
          </table:table-cell>
          <table:table-cell office:value-type="date" office:date-value="2026-06-08T00:00:00" table:style-name="ce1036">
            <text:p>2026/6/8</text:p>
          </table:table-cell>
          <table:table-cell office:value-type="date" office:date-value="2026-06-15T00:00:00" table:style-name="ce1036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18" table:style-name="ce1047">
            <text:p>18</text:p>
          </table:table-cell>
          <table:table-cell table:number-columns-repeated="2" table:style-name="ce28"/>
          <table:table-cell office:value-type="string" table:style-name="ce153">
            <text:p>智譜AI</text:p>
          </table:table-cell>
          <table:table-cell office:value-type="string" table:style-name="ce1050">
            <text:p>GLM-4.6V-Flash</text:p>
          </table:table-cell>
          <table:table-cell table:style-name="ce134"/>
          <table:table-cell office:value-type="string" table:style-name="ce1054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64219999999999999" table:style-name="ce1020">
            <text:p>64.22%</text:p>
          </table:table-cell>
          <table:table-cell office:value-type="percentage" office:value="0.72840000000000005" table:style-name="ce1020">
            <text:p>72.84%</text:p>
          </table:table-cell>
          <table:table-cell office:value-type="percentage" office:value="0.72" table:style-name="ce1020">
            <text:p>72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39439999999999997" table:style-name="ce1020">
            <text:p>39.44%</text:p>
          </table:table-cell>
          <table:table-cell office:value-type="percentage" office:value="0.60329999999999995" table:style-name="ce1020">
            <text:p>60.33%</text:p>
          </table:table-cell>
          <table:table-cell office:value-type="percentage" office:value="0.55669999999999997" table:style-name="ce1020">
            <text:p>55.67%</text:p>
          </table:table-cell>
          <table:table-cell office:value-type="percentage" office:value="4.2299000000000007" table:formula="of:=[.I20]+[.J20]+[.K20]+[.L20]+[.M20]+[.N20]+[.O20]" table:style-name="ce1018">
            <text:p>422.99%</text:p>
          </table:table-cell>
          <table:table-cell office:value-type="date" office:date-value="2026-01-09T00:00:00" table:style-name="ce1021">
            <text:p>2026/1/9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19" table:style-name="ce1047">
            <text:p>19</text:p>
          </table:table-cell>
          <table:table-cell table:style-name="ce28">
            <draw:frame draw:z-index="12" draw:id="id266" draw:style-name="a270" draw:name="圖片 12" svg:x="0in" svg:y="0.00744in" svg:width="0.22763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50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054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67349999999999999" table:style-name="ce1020">
            <text:p>67.35%</text:p>
          </table:table-cell>
          <table:table-cell office:value-type="percentage" office:value="0.5655" table:style-name="ce1020">
            <text:p>56.55%</text:p>
          </table:table-cell>
          <table:table-cell office:value-type="percentage" office:value="0.52" table:style-name="ce1020">
            <text:p>52.00%</text:p>
          </table:table-cell>
          <table:table-cell office:value-type="percentage" office:value="0.3962" table:style-name="ce1020">
            <text:p>39.62%</text:p>
          </table:table-cell>
          <table:table-cell office:value-type="percentage" office:value="0.60829999999999995" table:style-name="ce1020">
            <text:p>60.83%</text:p>
          </table:table-cell>
          <table:table-cell office:value-type="percentage" office:value="0.81330000000000002" table:style-name="ce1020">
            <text:p>81.33%</text:p>
          </table:table-cell>
          <table:table-cell office:value-type="percentage" office:value="0.63329999999999997" table:style-name="ce1020">
            <text:p>63.33%</text:p>
          </table:table-cell>
          <table:table-cell office:value-type="percentage" office:value="4.2100999999999997" table:formula="of:=[.I21]+[.J21]+[.K21]+[.L21]+[.M21]+[.N21]+[.O21]" table:style-name="ce1018">
            <text:p>421.01%</text:p>
          </table:table-cell>
          <table:table-cell office:value-type="date" office:date-value="2025-10-21T00:00:00" table:style-name="ce1021">
            <text:p>2025/10/21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20" table:style-name="ce1046">
            <text:p>20</text:p>
          </table:table-cell>
          <table:table-cell table:style-name="ce57"/>
          <table:table-cell table:style-name="ce57">
            <draw:frame draw:z-index="20" draw:id="id274" draw:style-name="a278" draw:name="圖片 20" svg:x="0in" svg:y="0in" svg:width="0.23034in" svg:height="0.235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55">
            <text:p>Mistral</text:p>
          </table:table-cell>
          <table:table-cell office:value-type="string" table:style-name="ce1051">
            <text:p>Ministral-3-8B-Instruct-2512</text:p>
          </table:table-cell>
          <table:table-cell table:style-name="ce147"/>
          <table:table-cell office:value-type="string" table:style-name="ce1055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53620000000000001" table:style-name="ce1025">
            <text:p>53.62%</text:p>
          </table:table-cell>
          <table:table-cell office:value-type="percentage" office:value="0.38979999999999998" table:style-name="ce1025">
            <text:p>38.98%</text:p>
          </table:table-cell>
          <table:table-cell office:value-type="percentage" office:value="0.7" table:style-name="ce1025">
            <text:p>70.00%</text:p>
          </table:table-cell>
          <table:table-cell office:value-type="percentage" office:value="0.77359999999999995" table:style-name="ce1025">
            <text:p>77.36%</text:p>
          </table:table-cell>
          <table:table-cell office:value-type="percentage" office:value="0.4778" table:style-name="ce1025">
            <text:p>47.78%</text:p>
          </table:table-cell>
          <table:table-cell office:value-type="percentage" office:value="0.66669999999999996" table:style-name="ce1025">
            <text:p>66.67%</text:p>
          </table:table-cell>
          <table:table-cell office:value-type="percentage" office:value="0.56330000000000002" table:style-name="ce1025">
            <text:p>56.33%</text:p>
          </table:table-cell>
          <table:table-cell office:value-type="percentage" office:value="4.1074000000000002" table:formula="of:=[.I22]+[.J22]+[.K22]+[.L22]+[.M22]+[.N22]+[.O22]" table:style-name="ce1018">
            <text:p>410.74%</text:p>
          </table:table-cell>
          <table:table-cell office:value-type="date" office:date-value="2026-01-14T00:00:00" table:style-name="ce1026">
            <text:p>2026/1/14</text:p>
          </table:table-cell>
          <table:table-cell office:value-type="date" office:date-value="2026-05-22T00:00:00" table:style-name="ce151">
            <text:p>2026/5/22</text:p>
          </table:table-cell>
          <table:table-cell office:value-type="date" office:date-value="2026-06-06T00:00:00" table:style-name="ce1036">
            <text:p>2026/6/6</text:p>
          </table:table-cell>
          <table:table-cell office:value-type="date" office:date-value="2026-06-08T00:00:00" table:style-name="ce1036">
            <text:p>2026/6/8</text:p>
          </table:table-cell>
          <table:table-cell office:value-type="date" office:date-value="2026-06-15T00:00:00" table:style-name="ce1036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21" table:style-name="ce1048">
            <text:p>21</text:p>
          </table:table-cell>
          <table:table-cell table:style-name="ce27">
            <draw:frame draw:z-index="30" draw:id="id284" draw:style-name="a288" draw:name="圖片 30" svg:x="0in" svg:y="0.20833in" svg:width="0.22787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3" draw:id="id257" draw:style-name="a261" draw:name="圖片 3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META</text:p>
          </table:table-cell>
          <table:table-cell office:value-type="string" table:style-name="ce1052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056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4703" table:style-name="ce1018">
            <text:p>47.03%</text:p>
          </table:table-cell>
          <table:table-cell office:value-type="percentage" office:value="0.40899999999999997" table:style-name="ce1018">
            <text:p>40.90%</text:p>
          </table:table-cell>
          <table:table-cell office:value-type="percentage" office:value="0.84" table:style-name="ce1018">
            <text:p>84.00%</text:p>
          </table:table-cell>
          <table:table-cell office:value-type="percentage" office:value="0.81130000000000002" table:style-name="ce1018">
            <text:p>81.13%</text:p>
          </table:table-cell>
          <table:table-cell office:value-type="percentage" office:value="0.39169999999999999" table:style-name="ce1018">
            <text:p>39.17%</text:p>
          </table:table-cell>
          <table:table-cell office:value-type="percentage" office:value="0.63" table:style-name="ce1018">
            <text:p>63.00%</text:p>
          </table:table-cell>
          <table:table-cell office:value-type="percentage" office:value="0.44669999999999999" table:style-name="ce1018">
            <text:p>44.67%</text:p>
          </table:table-cell>
          <table:table-cell office:value-type="percentage" office:value="3.9990000000000001" table:formula="of:=[.I23]+[.J23]+[.K23]+[.L23]+[.M23]+[.N23]+[.O23]" table:style-name="ce1018">
            <text:p>399.90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2" table:style-name="ce1049">
            <text:p>22</text:p>
          </table:table-cell>
          <table:table-cell table:style-name="ce28"/>
          <table:table-cell table:style-name="ce46"/>
          <table:table-cell office:value-type="string" table:style-name="ce153">
            <text:p>商汤科技</text:p>
          </table:table-cell>
          <table:table-cell office:value-type="string" table:style-name="ce1053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057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5889999999999995" table:style-name="ce1020">
            <text:p>55.89%</text:p>
          </table:table-cell>
          <table:table-cell office:value-type="percentage" office:value="0.42809999999999998" table:style-name="ce1020">
            <text:p>42.81%</text:p>
          </table:table-cell>
          <table:table-cell office:value-type="percentage" office:value="0.7" table:style-name="ce1020">
            <text:p>70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46110000000000001" table:style-name="ce1020">
            <text:p>46.11%</text:p>
          </table:table-cell>
          <table:table-cell office:value-type="percentage" office:value="0.61670000000000003" table:style-name="ce1020">
            <text:p>61.67%</text:p>
          </table:table-cell>
          <table:table-cell office:value-type="percentage" office:value="0.55000000000000004" table:style-name="ce1020">
            <text:p>55.00%</text:p>
          </table:table-cell>
          <table:table-cell office:value-type="percentage" office:value="3.8996999999999993" table:formula="of:=[.I24]+[.J24]+[.K24]+[.L24]+[.M24]+[.N24]+[.O24]" table:style-name="ce1018">
            <text:p>389.97%</text:p>
          </table:table-cell>
          <table:table-cell office:value-type="date" office:date-value="2025-09-04T00:00:00" table:style-name="ce1021">
            <text:p>2025/9/4</text:p>
          </table:table-cell>
          <table:table-cell office:value-type="date" office:date-value="2026-05-17T00:00:00" table:style-name="ce138">
            <text:p>2026/5/17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3" table:style-name="ce1058">
            <text:p>23</text:p>
          </table:table-cell>
          <table:table-cell table:style-name="ce28">
            <draw:frame draw:z-index="31" draw:id="id285" draw:style-name="a289" draw:name="圖片 31" svg:x="0in" svg:y="0.00651in" svg:width="0.22763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53">
            <text:p>階躍AI</text:p>
          </table:table-cell>
          <table:table-cell office:value-type="string" table:style-name="ce1059">
            <text:p>Step3-VL-10B</text:p>
          </table:table-cell>
          <table:table-cell table:style-name="ce134"/>
          <table:table-cell office:value-type="string" table:style-name="ce1062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7460000000000002" table:style-name="ce1020">
            <text:p>47.46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962" table:style-name="ce1020">
            <text:p>39.62%</text:p>
          </table:table-cell>
          <table:table-cell office:value-type="percentage" office:value="0.58330000000000004" table:style-name="ce1020">
            <text:p>58.33%</text:p>
          </table:table-cell>
          <table:table-cell office:value-type="percentage" office:value="0.69" table:style-name="ce1020">
            <text:p>69.00%</text:p>
          </table:table-cell>
          <table:table-cell office:value-type="percentage" office:value="0.62" table:style-name="ce1020">
            <text:p>62.00%</text:p>
          </table:table-cell>
          <table:table-cell office:value-type="percentage" office:value="3.7968999999999999" table:formula="of:=[.I25]+[.J25]+[.K25]+[.L25]+[.M25]+[.N25]+[.O25]" table:style-name="ce1018">
            <text:p>379.69%</text:p>
          </table:table-cell>
          <table:table-cell office:value-type="date" office:date-value="2026-04-22T00:00:00" table:style-name="ce1021">
            <text:p>2026/4/22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1033">
            <text:p>2026/6/6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4" table:style-name="ce1060">
            <text:p>24</text:p>
          </table:table-cell>
          <table:table-cell table:style-name="ce27"/>
          <table:table-cell table:style-name="ce30">
            <draw:frame draw:z-index="6" draw:id="id260" draw:style-name="a264" draw:name="圖片 6" svg:x="0.00651in" svg:y="0.01953in" svg:width="0.21531in" svg:height="0.24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NVIDIA</text:p>
          </table:table-cell>
          <table:table-cell office:value-type="string" table:style-name="ce1061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063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4022" table:style-name="ce1018">
            <text:p>40.22%</text:p>
          </table:table-cell>
          <table:table-cell office:value-type="percentage" office:value="0.37380000000000002" table:style-name="ce1018">
            <text:p>37.38%</text:p>
          </table:table-cell>
          <table:table-cell office:value-type="percentage" office:value="0.72" table:style-name="ce1018">
            <text:p>72.00%</text:p>
          </table:table-cell>
          <table:table-cell office:value-type="percentage" office:value="0.56599999999999995" table:style-name="ce1018">
            <text:p>56.60%</text:p>
          </table:table-cell>
          <table:table-cell office:value-type="percentage" office:value="0.46939999999999998" table:style-name="ce1018">
            <text:p>46.94%</text:p>
          </table:table-cell>
          <table:table-cell office:value-type="percentage" office:value="0.67" table:style-name="ce1018">
            <text:p>67.00%</text:p>
          </table:table-cell>
          <table:table-cell office:value-type="percentage" office:value="0.56330000000000002" table:style-name="ce1018">
            <text:p>56.33%</text:p>
          </table:table-cell>
          <table:table-cell office:value-type="percentage" office:value="3.7646999999999995" table:formula="of:=[.I26]+[.J26]+[.K26]+[.L26]+[.M26]+[.N26]+[.O26]" table:style-name="ce1018">
            <text:p>376.47%</text:p>
          </table:table-cell>
          <table:table-cell office:value-type="date" office:date-value="2025-09-05T00:00:00" table:style-name="ce1019">
            <text:p>2025/9/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5" table:style-name="ce1066">
            <text:p>25</text:p>
          </table:table-cell>
          <table:table-cell table:style-name="ce28"/>
          <table:table-cell table:style-name="ce28">
            <draw:frame draw:z-index="13" draw:id="id267" draw:style-name="a271" draw:name="圖片 13" svg:x="0.00651in" svg:y="0.00651in" svg:width="0.24245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OpenBMB</text:p>
          </table:table-cell>
          <table:table-cell office:value-type="string" table:style-name="ce1073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076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65300000000000002" table:style-name="ce1020">
            <text:p>65.30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2079999999999997" table:style-name="ce1020">
            <text:p>32.08%</text:p>
          </table:table-cell>
          <table:table-cell office:value-type="percentage" office:value="0.44169999999999998" table:style-name="ce1020">
            <text:p>44.17%</text:p>
          </table:table-cell>
          <table:table-cell office:value-type="percentage" office:value="0.62329999999999997" table:style-name="ce1020">
            <text:p>62.33%</text:p>
          </table:table-cell>
          <table:table-cell office:value-type="percentage" office:value="0.55669999999999997" table:style-name="ce1020">
            <text:p>55.67%</text:p>
          </table:table-cell>
          <table:table-cell office:value-type="percentage" office:value="3.6282999999999994" table:formula="of:=[.I27]+[.J27]+[.K27]+[.L27]+[.M27]+[.N27]+[.O27]" table:style-name="ce1018">
            <text:p>362.83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18T00:00:00" table:style-name="ce138">
            <text:p>2026/5/18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6" table:style-name="ce1065">
            <text:p>26</text:p>
          </table:table-cell>
          <table:table-cell table:style-name="ce27">
            <draw:frame draw:z-index="5" draw:id="id259" draw:style-name="a263" draw:name="圖片 5" svg:x="0in" svg:y="0.01042in" svg:width="0.22573in" svg:height="0.2454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IBM</text:p>
          </table:table-cell>
          <table:table-cell office:value-type="string" table:style-name="ce1075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077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28970000000000001" table:style-name="ce1018">
            <text:p>28.97%</text:p>
          </table:table-cell>
          <table:table-cell office:value-type="percentage" office:value="0.30990000000000001" table:style-name="ce1018">
            <text:p>30.99%</text:p>
          </table:table-cell>
          <table:table-cell office:value-type="percentage" office:value="0.9" table:style-name="ce1018">
            <text:p>90.00%</text:p>
          </table:table-cell>
          <table:table-cell office:value-type="percentage" office:value="0.56599999999999995" table:style-name="ce1018">
            <text:p>56.60%</text:p>
          </table:table-cell>
          <table:table-cell office:value-type="percentage" office:value="0.38890000000000002" table:style-name="ce1018">
            <text:p>38.89%</text:p>
          </table:table-cell>
          <table:table-cell office:value-type="percentage" office:value="0.53" table:style-name="ce1018">
            <text:p>53.00%</text:p>
          </table:table-cell>
          <table:table-cell office:value-type="percentage" office:value="0.48330000000000001" table:style-name="ce1018">
            <text:p>48.33%</text:p>
          </table:table-cell>
          <table:table-cell office:value-type="percentage" office:value="3.4677999999999995" table:formula="of:=[.I28]+[.J28]+[.K28]+[.L28]+[.M28]+[.N28]+[.O28]" table:style-name="ce1018">
            <text:p>346.78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7" table:style-name="ce1064">
            <text:p>27</text:p>
          </table:table-cell>
          <table:table-cell table:style-name="ce28">
            <draw:frame draw:z-index="32" draw:id="id286" draw:style-name="a290" draw:name="圖片 32" svg:x="0in" svg:y="0in" svg:width="0.23226in" svg:height="0.2564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騰訊</text:p>
          </table:table-cell>
          <table:table-cell office:value-type="string" table:style-name="ce1074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078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47889999999999999" table:style-name="ce1020">
            <text:p>47.89%</text:p>
          </table:table-cell>
          <table:table-cell office:value-type="percentage" office:value="0.40260000000000001" table:style-name="ce1020">
            <text:p>40.26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7740000000000001" table:style-name="ce1020">
            <text:p>37.74%</text:p>
          </table:table-cell>
          <table:table-cell office:value-type="percentage" office:value="0.47220000000000001" table:style-name="ce1020">
            <text:p>47.22%</text:p>
          </table:table-cell>
          <table:table-cell office:value-type="percentage" office:value="0.61670000000000003" table:style-name="ce1020">
            <text:p>61.67%</text:p>
          </table:table-cell>
          <table:table-cell office:value-type="percentage" office:value="0.52669999999999995" table:style-name="ce1020">
            <text:p>52.67%</text:p>
          </table:table-cell>
          <table:table-cell office:value-type="percentage" office:value="3.4344999999999999" table:formula="of:=[.I29]+[.J29]+[.K29]+[.L29]+[.M29]+[.N29]+[.O29]" table:style-name="ce1018">
            <text:p>343.45%</text:p>
          </table:table-cell>
          <table:table-cell office:value-type="date" office:date-value="2025-09-12T00:00:00" table:style-name="ce1021">
            <text:p>2025/9/12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8" table:style-name="ce1067">
            <text:p>28</text:p>
          </table:table-cell>
          <table:table-cell table:style-name="ce27"/>
          <table:table-cell table:style-name="ce27">
            <draw:frame draw:z-index="4" draw:id="id258" draw:style-name="a262" draw:name="圖片 4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Microsoft</text:p>
          </table:table-cell>
          <table:table-cell office:value-type="string" table:style-name="ce1068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069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38700000000000001" table:style-name="ce1018">
            <text:p>38.70%</text:p>
          </table:table-cell>
          <table:table-cell office:value-type="percentage" office:value="0.34189999999999998" table:style-name="ce1018">
            <text:p>34.19%</text:p>
          </table:table-cell>
          <table:table-cell office:value-type="percentage" office:value="0.82" table:style-name="ce1018">
            <text:p>82.00%</text:p>
          </table:table-cell>
          <table:table-cell office:value-type="percentage" office:value="0.50939999999999996" table:style-name="ce1018">
            <text:p>50.94%</text:p>
          </table:table-cell>
          <table:table-cell office:value-type="percentage" office:value="0.35830000000000001" table:style-name="ce1018">
            <text:p>35.83%</text:p>
          </table:table-cell>
          <table:table-cell office:value-type="percentage" office:value="0.51" table:style-name="ce1018">
            <text:p>51.00%</text:p>
          </table:table-cell>
          <table:table-cell office:value-type="percentage" office:value="0.41670000000000001" table:style-name="ce1018">
            <text:p>41.67%</text:p>
          </table:table-cell>
          <table:table-cell office:value-type="percentage" office:value="3.3432999999999997" table:formula="of:=[.I30]+[.J30]+[.K30]+[.L30]+[.M30]+[.N30]+[.O30]" table:style-name="ce1018">
            <text:p>334.33%</text:p>
          </table:table-cell>
          <table:table-cell office:value-type="date" office:date-value="2025-11-13T00:00:00" table:style-name="ce1019">
            <text:p>2025/11/13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9" table:style-name="ce1015">
            <text:p>29</text:p>
          </table:table-cell>
          <table:table-cell table:style-name="ce27"/>
          <table:table-cell table:style-name="ce27">
            <draw:frame draw:z-index="7" draw:id="id261" draw:style-name="a265" draw:name="圖片 7" svg:x="0.00744in" svg:y="0.00651in" svg:width="0.21878in" svg:height="0.2496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Arcee AI</text:p>
          </table:table-cell>
          <table:table-cell office:value-type="string" table:style-name="ce1012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014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34489999999999998" table:style-name="ce1018">
            <text:p>34.49%</text:p>
          </table:table-cell>
          <table:table-cell office:value-type="percentage" office:value="0.29709999999999998" table:style-name="ce1018">
            <text:p>29.71%</text:p>
          </table:table-cell>
          <table:table-cell office:value-type="percentage" office:value="0.82" table:style-name="ce1018">
            <text:p>82.00%</text:p>
          </table:table-cell>
          <table:table-cell office:value-type="percentage" office:value="0.77359999999999995" table:style-name="ce1018">
            <text:p>77.36%</text:p>
          </table:table-cell>
          <table:table-cell office:value-type="percentage" office:value="0.19719999999999999" table:style-name="ce1018">
            <text:p>19.72%</text:p>
          </table:table-cell>
          <table:table-cell office:value-type="percentage" office:value="0.50329999999999997" table:style-name="ce1018">
            <text:p>50.33%</text:p>
          </table:table-cell>
          <table:table-cell office:value-type="percentage" office:value="0.39329999999999998" table:style-name="ce1018">
            <text:p>39.33%</text:p>
          </table:table-cell>
          <table:table-cell office:value-type="percentage" office:value="3.3293999999999997" table:formula="of:=[.I31]+[.J31]+[.K31]+[.L31]+[.M31]+[.N31]+[.O31]" table:style-name="ce1018">
            <text:p>332.94%</text:p>
          </table:table-cell>
          <table:table-cell office:value-type="date" office:date-value="2025-09-02T00:00:00" table:style-name="ce1019">
            <text:p>2025/9/2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4T00:00:00" table:style-name="ce1031">
            <text:p>2026/6/14</text:p>
          </table:table-cell>
          <table:table-cell office:value-type="date" office:date-value="2026-06-21T00:00:00" table:style-name="ce1031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30" table:style-name="ce1070">
            <text:p>30</text:p>
          </table:table-cell>
          <table:table-cell table:style-name="ce31"/>
          <table:table-cell table:style-name="ce55">
            <draw:frame draw:z-index="16" draw:id="id270" draw:style-name="a274" draw:name="圖片 16" svg:x="0in" svg:y="0in" svg:width="0.22617in" svg:height="0.2344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56">
            <text:p>Twinkle AI &amp; APMIC</text:p>
          </table:table-cell>
          <table:table-cell office:value-type="string" table:style-name="ce1079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082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3950000000000002" table:style-name="ce1022">
            <text:p>33.95%</text:p>
          </table:table-cell>
          <table:table-cell office:value-type="percentage" office:value="0.34820000000000001" table:style-name="ce1022">
            <text:p>34.82%</text:p>
          </table:table-cell>
          <table:table-cell office:value-type="percentage" office:value="0.72" table:style-name="ce1022">
            <text:p>72.00%</text:p>
          </table:table-cell>
          <table:table-cell office:value-type="percentage" office:value="0.8679" table:style-name="ce1022">
            <text:p>86.79%</text:p>
          </table:table-cell>
          <table:table-cell office:value-type="percentage" office:value="0.28060000000000002" table:style-name="ce1022">
            <text:p>28.06%</text:p>
          </table:table-cell>
          <table:table-cell office:value-type="percentage" office:value="0.39" table:style-name="ce1022">
            <text:p>39.00%</text:p>
          </table:table-cell>
          <table:table-cell office:value-type="percentage" office:value="0.29670000000000002" table:style-name="ce1022">
            <text:p>29.67%</text:p>
          </table:table-cell>
          <table:table-cell office:value-type="percentage" office:value="3.2429000000000001" table:formula="of:=[.I32]+[.J32]+[.K32]+[.L32]+[.M32]+[.N32]+[.O32]" table:style-name="ce1018">
            <text:p>324.29%</text:p>
          </table:table-cell>
          <table:table-cell office:value-type="date" office:date-value="2025-09-02T00:00:00" table:style-name="ce1024">
            <text:p>2025/9/2</text:p>
          </table:table-cell>
          <table:table-cell office:value-type="date" office:date-value="2026-05-22T00:00:00" table:style-name="ce144">
            <text:p>2026/5/22</text:p>
          </table:table-cell>
          <table:table-cell office:value-type="date" office:date-value="2026-06-05T00:00:00" table:style-name="ce145">
            <text:p>2026/6/5</text:p>
          </table:table-cell>
          <table:table-cell office:value-type="date" office:date-value="2026-06-14T00:00:00" table:style-name="ce145">
            <text:p>2026/6/14</text:p>
          </table:table-cell>
          <table:table-cell office:value-type="date" office:date-value="2026-06-21T00:00:00" table:style-name="ce145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31" table:style-name="ce1071">
            <text:p>31</text:p>
          </table:table-cell>
          <table:table-cell table:style-name="ce28"/>
          <table:table-cell table:style-name="ce46">
            <draw:frame draw:z-index="21" draw:id="id275" draw:style-name="a279" draw:name="圖片 21" svg:x="0.0093in" svg:y="0in" svg:width="0.23873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81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08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6.59E-2" table:style-name="ce1020">
            <text:p>6.59%</text:p>
          </table:table-cell>
          <table:table-cell office:value-type="percentage" office:value="0.08" table:style-name="ce1020">
            <text:p>8.00%</text:p>
          </table:table-cell>
          <table:table-cell office:value-type="percentage" office:value="0.54" table:style-name="ce1020">
            <text:p>54.00%</text:p>
          </table:table-cell>
          <table:table-cell office:value-type="percentage" office:value="0.54720000000000002" table:style-name="ce1020">
            <text:p>54.72%</text:p>
          </table:table-cell>
          <table:table-cell office:value-type="percentage" office:value="0.54169999999999996" table:style-name="ce1020">
            <text:p>54.17%</text:p>
          </table:table-cell>
          <table:table-cell office:value-type="percentage" office:value="0.73" table:style-name="ce1020">
            <text:p>73.00%</text:p>
          </table:table-cell>
          <table:table-cell office:value-type="percentage" office:value="0.50670000000000004" table:style-name="ce1020">
            <text:p>50.67%</text:p>
          </table:table-cell>
          <table:table-cell office:value-type="percentage" office:value="3.0114999999999998" table:formula="of:=[.I33]+[.J33]+[.K33]+[.L33]+[.M33]+[.N33]+[.O33]" table:style-name="ce1018">
            <text:p>301.15%</text:p>
          </table:table-cell>
          <table:table-cell office:value-type="date" office:date-value="2025-09-26T00:00:00" table:style-name="ce1021">
            <text:p>2025/9/26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6T00:00:00" table:style-name="ce137">
            <text:p>2026/6/6</text:p>
          </table:table-cell>
          <table:table-cell office:value-type="date" office:date-value="2026-06-11T00:00:00" table:style-name="ce137">
            <text:p>2026/6/11</text:p>
          </table:table-cell>
          <table:table-cell office:value-type="date" office:date-value="2026-06-18T00:00:00" table:style-name="ce137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32" table:style-name="ce1072">
            <text:p>32</text:p>
          </table:table-cell>
          <table:table-cell table:style-name="ce28"/>
          <table:table-cell table:style-name="ce46">
            <draw:frame draw:z-index="14" draw:id="id268" draw:style-name="a272" draw:name="圖片 14" svg:x="0.00744in" svg:y="0.00837in" svg:width="0.24245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南北閣</text:p>
          </table:table-cell>
          <table:table-cell office:value-type="string" table:style-name="ce1080">
            <text:p>Nanbeige4.1-3B</text:p>
          </table:table-cell>
          <table:table-cell table:style-name="ce134"/>
          <table:table-cell office:value-type="string" table:style-name="ce1084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4699999999999998" table:style-name="ce1020">
            <text:p>34.70%</text:p>
          </table:table-cell>
          <table:table-cell office:value-type="percentage" office:value="0.33860000000000001" table:style-name="ce1020">
            <text:p>33.86%</text:p>
          </table:table-cell>
          <table:table-cell office:value-type="percentage" office:value="0.34" table:style-name="ce1020">
            <text:p>34.00%</text:p>
          </table:table-cell>
          <table:table-cell office:value-type="percentage" office:value="0.32079999999999997" table:style-name="ce1020">
            <text:p>32.08%</text:p>
          </table:table-cell>
          <table:table-cell office:value-type="percentage" office:value="0.30830000000000002" table:style-name="ce1020">
            <text:p>30.83%</text:p>
          </table:table-cell>
          <table:table-cell office:value-type="percentage" office:value="0.47" table:style-name="ce1020">
            <text:p>47.00%</text:p>
          </table:table-cell>
          <table:table-cell office:value-type="percentage" office:value="0.4133" table:style-name="ce1020">
            <text:p>41.33%</text:p>
          </table:table-cell>
          <table:table-cell office:value-type="percentage" office:value="2.5379999999999998" table:formula="of:=[.I34]+[.J34]+[.K34]+[.L34]+[.M34]+[.N34]+[.O34]" table:style-name="ce1018">
            <text:p>253.80%</text:p>
          </table:table-cell>
          <table:table-cell office:value-type="date" office:date-value="2026-04-07T00:00:00" table:style-name="ce1021">
            <text:p>2026/4/7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5T00:00:00" table:style-name="ce137">
            <text:p>2026/6/5</text:p>
          </table:table-cell>
          <table:table-cell office:value-type="date" office:date-value="2026-06-12T00:00:00" table:style-name="ce137">
            <text:p>2026/6/12</text:p>
          </table:table-cell>
          <table:table-cell office:value-type="date" office:date-value="2026-06-19T00:00:00" table:style-name="ce137">
            <text:p>2026/6/19</text:p>
          </table:table-cell>
          <table:table-cell table:number-columns-repeated="16363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全).$A$1:部會出題_(全).$U$34" table:base-cell-address="部會出題_(全).$A$1"/>
        </table:named-expressions>
      </table:table>
      <table:table table:name="部會出題(基礎評測指標)" table:style-name="ta5">
        <table:table-column table:style-name="co50" table:default-cell-style-name="ce2"/>
        <table:table-column table:style-name="co29" table:default-cell-style-name="ce1" table:visibility="collapse"/>
        <table:table-column table:style-name="co16" table:default-cell-style-name="ce172"/>
        <table:table-column table:style-name="co22" table:default-cell-style-name="ce1"/>
        <table:table-column table:style-name="co51" table:default-cell-style-name="ce1"/>
        <table:table-column table:style-name="co52" table:default-cell-style-name="ce1" table:visibility="collapse"/>
        <table:table-column table:style-name="co40" table:number-columns-repeated="2" table:default-cell-style-name="ce1"/>
        <table:table-column table:style-name="co36" table:number-columns-repeated="3" table:default-cell-style-name="ce1"/>
        <table:table-column table:style-name="co53" table:default-cell-style-name="ce1" table:visibility="collapse"/>
        <table:table-column table:style-name="co28" table:default-cell-style-name="ce1"/>
        <table:table-column table:style-name="co13" table:number-columns-repeated="16371" table:default-cell-style-name="ce1"/>
        <table:table-row table:style-name="ro18">
          <table:table-cell office:value-type="string" table:number-columns-spanned="13" table:number-rows-spanned="1" table:style-name="ce391">
            <text:p><text:span text:style-name="T6">臺灣主權AI</text:span></text:p>
            <text:p><text:span text:style-name="T7">基礎評測指標</text:span></text:p>
          </table:table-cell>
          <table:covered-table-cell table:number-columns-repeated="9"/>
          <table:covered-table-cell>
            <draw:frame draw:z-index="38" draw:id="id327" draw:style-name="a335" draw:name="文字方塊 15" svg:x="1.44531in" svg:y="0.09115in" svg:width="1.36545in" svg:height="0.98214in">
              <draw:text-box>
                <text:p text:style-name="a334" text:class-names="" text:cond-style-name=""><text:span text:style-name="a331" text:class-names="">內部資料</text:span><text:span text:style-name="a332" text:class-names=""><text:line-break/></text:span><text:span text:style-name="a333" text:class-names="">請勿外流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71"/>
        </table:table-row>
        <table:table-row table:style-name="ro19">
          <table:table-cell office:value-type="string" table:number-columns-spanned="13" table:number-rows-spanned="1" table:style-name="ce392">
            <text:p>2026.06.30</text:p>
          </table:table-cell>
          <table:covered-table-cell table:number-columns-repeated="12"/>
          <table:table-cell table:number-columns-repeated="16371"/>
        </table:table-row>
        <table:table-row table:style-name="ro11">
          <table:table-cell table:style-name="ce225"/>
          <table:table-cell office:value-type="string" table:number-columns-spanned="3" table:number-rows-spanned="1" table:style-name="ce404">
            <text:p>開發單位</text:p>
          </table:table-cell>
          <table:covered-table-cell table:number-columns-repeated="2"/>
          <table:table-cell office:value-type="string" table:style-name="ce1085">
            <text:p>模型名稱</text:p>
          </table:table-cell>
          <table:table-cell office:value-type="string" table:style-name="ce226">
            <text:p>大小</text:p>
          </table:table-cell>
          <table:table-cell office:value-type="string" table:style-name="ce227">
            <text:p>大小</text:p>
          </table:table-cell>
          <table:table-cell office:value-type="string" table:style-name="ce226">
            <text:p>測試方式</text:p>
          </table:table-cell>
          <table:table-cell office:value-type="string" table:style-name="ce226">
            <text:p>高中學測國文科</text:p>
            <text:p>正確率<text:span text:style-name="T9">(近五年)</text:span></text:p>
          </table:table-cell>
          <table:table-cell office:value-type="string" table:style-name="ce226">
            <text:p>高中學測社會科</text:p>
            <text:p>正確率<text:span text:style-name="T9">(近五年)</text:span></text:p>
          </table:table-cell>
          <table:table-cell office:value-type="string" table:style-name="ce226">
            <text:p>台灣價值觀</text:p>
            <text:p>正確率</text:p>
          </table:table-cell>
          <table:table-cell office:value-type="string" table:style-name="ce226">
            <text:p>總分</text:p>
          </table:table-cell>
          <table:table-cell office:value-type="string" table:style-name="ce226">
            <text:p>模型</text:p>
            <text:p>發布日期</text:p>
          </table:table-cell>
          <table:table-cell table:number-columns-repeated="16371"/>
        </table:table-row>
        <table:table-row table:style-name="ro20">
          <table:table-cell office:value-type="float" office:value="1" table:style-name="ce1090">
            <text:p>1</text:p>
          </table:table-cell>
          <table:table-cell table:style-name="ce27"/>
          <table:table-cell table:style-name="ce224">
            <draw:frame draw:z-index="24" draw:id="id313" draw:style-name="a317" draw:name="圖片 97" svg:x="0.01302in" svg:y="0in" svg:width="0.23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OpenAI</text:p>
          </table:table-cell>
          <table:table-cell office:value-type="string" table:style-name="ce1086">
            <text:p>GPT-5</text:p>
          </table:table-cell>
          <table:table-cell office:value-type="string" table:style-name="ce127">
            <text:p>&gt;<text:span text:style-name="T3">2T</text:span></text:p>
          </table:table-cell>
          <table:table-cell office:value-type="string" table:style-name="ce1087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92" table:style-name="ce1120">
            <text:p>92.00%</text:p>
          </table:table-cell>
          <table:table-cell office:value-type="percentage" office:value="0.86580000000000001" table:style-name="ce1120">
            <text:p>86.58%</text:p>
          </table:table-cell>
          <table:table-cell office:value-type="percentage" office:value="0.88" table:style-name="ce1120">
            <text:p>88.00%</text:p>
          </table:table-cell>
          <table:table-cell office:value-type="percentage" office:value="2.6657999999999999" table:formula="of:=[.I4]+[.J4]+[.K4]" table:style-name="ce1120">
            <text:p>266.58%</text:p>
          </table:table-cell>
          <table:table-cell office:value-type="date" office:date-value="2025-09-04T00:00:00" table:style-name="ce1121">
            <text:p>2025/9/4</text:p>
          </table:table-cell>
          <table:table-cell table:number-columns-repeated="16371"/>
        </table:table-row>
        <table:table-row table:style-name="ro20">
          <table:table-cell office:value-type="float" office:value="2" table:style-name="ce1090">
            <text:p>2</text:p>
          </table:table-cell>
          <table:table-cell table:style-name="ce27"/>
          <table:table-cell table:style-name="ce30">
            <draw:frame draw:z-index="26" draw:id="id315" draw:style-name="a319" draw:name="圖片 102" svg:x="0.01302in" svg:y="0in" svg:width="0.2292in" svg:height="0.2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Anthropic</text:p>
          </table:table-cell>
          <table:table-cell office:value-type="string" table:style-name="ce1086">
            <text:p>Claude-Opus-4-8</text:p>
          </table:table-cell>
          <table:table-cell table:style-name="ce132"/>
          <table:table-cell office:value-type="string" table:style-name="ce108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0490000000000004" table:style-name="ce1120">
            <text:p>90.49%</text:p>
          </table:table-cell>
          <table:table-cell office:value-type="percentage" office:value="0.85940000000000005" table:style-name="ce1120">
            <text:p>85.94%</text:p>
          </table:table-cell>
          <table:table-cell office:value-type="percentage" office:value="0.8" table:style-name="ce1120">
            <text:p>80.00%</text:p>
          </table:table-cell>
          <table:table-cell office:value-type="percentage" office:value="2.5643000000000002" table:formula="of:=[.I5]+[.J5]+[.K5]" table:style-name="ce1120">
            <text:p>256.43%</text:p>
          </table:table-cell>
          <table:table-cell office:value-type="date" office:date-value="2026-05-28T00:00:00" table:style-name="ce1121">
            <text:p>2026/5/28</text:p>
          </table:table-cell>
          <table:table-cell table:number-columns-repeated="16371"/>
        </table:table-row>
        <table:table-row table:style-name="ro20">
          <table:table-cell office:value-type="float" office:value="3" table:style-name="ce1091">
            <text:p>3</text:p>
          </table:table-cell>
          <table:table-cell table:style-name="ce27">
            <draw:frame draw:z-index="1" draw:id="id290" draw:style-name="a294" draw:name="圖片 1" svg:x="0in" svg:y="0.00579in" svg:width="0.22639in" svg:height="0.261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>
            <draw:frame draw:z-index="25" draw:id="id314" draw:style-name="a318" draw:name="圖片 99" svg:x="0.01488in" svg:y="0.02811in" svg:width="0.22475in" svg:height="0.2455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67">
            <text:p>亞太智能機器</text:p>
          </table:table-cell>
          <table:table-cell office:value-type="string" table:style-name="ce1093">
            <text:p>ACE-1-24B-2604</text:p>
          </table:table-cell>
          <table:table-cell table:style-name="ce140"/>
          <table:table-cell office:value-type="string" table:style-name="ce1094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83779999999999999" table:style-name="ce1122">
            <text:p>83.78%</text:p>
          </table:table-cell>
          <table:table-cell office:value-type="percentage" office:value="0.7157" table:style-name="ce1122">
            <text:p>71.57%</text:p>
          </table:table-cell>
          <table:table-cell office:value-type="percentage" office:value="1" table:style-name="ce1122">
            <text:p>100.00%</text:p>
          </table:table-cell>
          <table:table-cell office:value-type="percentage" office:value="2.5535000000000001" table:formula="of:=[.I6]+[.J6]+[.K6]" table:style-name="ce1120">
            <text:p>255.35%</text:p>
          </table:table-cell>
          <table:table-cell office:value-type="string" table:style-name="ce1123">
            <text:p>- -</text:p>
          </table:table-cell>
          <table:table-cell table:number-columns-repeated="16371"/>
        </table:table-row>
        <table:table-row table:style-name="ro20">
          <table:table-cell office:value-type="float" office:value="4" table:style-name="ce1090">
            <text:p>4</text:p>
          </table:table-cell>
          <table:table-cell table:style-name="ce27"/>
          <table:table-cell table:style-name="ce30">
            <draw:frame draw:z-index="17" draw:id="id306" draw:style-name="a310" draw:name="圖片 50" svg:x="0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8" draw:id="id307" draw:style-name="a311" draw:name="圖片 56" svg:x="0.01302in" svg:y="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Google</text:p>
          </table:table-cell>
          <table:table-cell office:value-type="string" table:style-name="ce1086">
            <text:p>Gemini-2.5-Flash</text:p>
          </table:table-cell>
          <table:table-cell office:value-type="string" table:style-name="ce127">
            <text:p>&gt;<text:span text:style-name="T3">30B</text:span></text:p>
          </table:table-cell>
          <table:table-cell office:value-type="string" table:style-name="ce1095">
            <text:p>&gt;<text:span text:style-name="T3">30.0B</text:span></text:p>
          </table:table-cell>
          <table:table-cell office:value-type="string" table:style-name="ce122">
            <text:p>付費API</text:p>
          </table:table-cell>
          <table:table-cell office:value-type="percentage" office:value="0.80320000000000003" table:style-name="ce1120">
            <text:p>80.32%</text:p>
          </table:table-cell>
          <table:table-cell office:value-type="percentage" office:value="0.8115" table:style-name="ce1120">
            <text:p>81.15%</text:p>
          </table:table-cell>
          <table:table-cell office:value-type="percentage" office:value="0.92" table:style-name="ce1120">
            <text:p>92.00%</text:p>
          </table:table-cell>
          <table:table-cell office:value-type="percentage" office:value="2.5347" table:formula="of:=[.I7]+[.J7]+[.K7]" table:style-name="ce1120">
            <text:p>253.47%</text:p>
          </table:table-cell>
          <table:table-cell office:value-type="date" office:date-value="2026-04-20T00:00:00" table:style-name="ce1121">
            <text:p>2026/4/20</text:p>
          </table:table-cell>
          <table:table-cell table:number-columns-repeated="16371"/>
        </table:table-row>
        <table:table-row table:style-name="ro20">
          <table:table-cell office:value-type="float" office:value="5" table:style-name="ce1092">
            <text:p>5</text:p>
          </table:table-cell>
          <table:table-cell table:style-name="ce28">
            <draw:frame draw:z-index="22" draw:id="id311" draw:style-name="a315" draw:name="圖片 86" svg:x="0in" svg:y="0.21788in" svg:width="0.26305in" svg:height="0.2899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19" draw:id="id308" draw:style-name="a312" draw:name="圖片 57" svg:x="0.02604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OpenAI</text:p>
          </table:table-cell>
          <table:table-cell office:value-type="string" table:style-name="ce1086">
            <text:p>GPT-5.3-chat</text:p>
          </table:table-cell>
          <table:table-cell table:style-name="ce132"/>
          <table:table-cell office:value-type="string" table:style-name="ce1098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88" table:style-name="ce1120">
            <text:p>88.00%</text:p>
          </table:table-cell>
          <table:table-cell office:value-type="percentage" office:value="0.84030000000000005" table:style-name="ce1120">
            <text:p>84.03%</text:p>
          </table:table-cell>
          <table:table-cell office:value-type="percentage" office:value="0.7" table:style-name="ce1120">
            <text:p>70.00%</text:p>
          </table:table-cell>
          <table:table-cell office:value-type="percentage" office:value="2.4203000000000001" table:formula="of:=[.I8]+[.J8]+[.K8]" table:style-name="ce1120">
            <text:p>242.03%</text:p>
          </table:table-cell>
          <table:table-cell office:value-type="date" office:date-value="2026-03-13T00:00:00" table:style-name="ce1121">
            <text:p>2026/3/13</text:p>
          </table:table-cell>
          <table:table-cell table:number-columns-repeated="16371"/>
        </table:table-row>
        <table:table-row table:style-name="ro20">
          <table:table-cell office:value-type="float" office:value="6" table:style-name="ce1090">
            <text:p>6</text:p>
            <draw:frame draw:z-index="36" draw:id="id325" draw:style-name="a329" draw:name="圖片 12" svg:x="0.38852in" svg:y="0.2309in" svg:width="0.22957in" svg:height="0.2968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/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096">
            <text:p>Qwen3.5-27B</text:p>
          </table:table-cell>
          <table:table-cell table:style-name="ce134"/>
          <table:table-cell office:value-type="string" table:style-name="ce1103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90380000000000005" table:style-name="ce1124">
            <text:p>90.38%</text:p>
          </table:table-cell>
          <table:table-cell office:value-type="percentage" office:value="0.84340000000000004" table:style-name="ce1124">
            <text:p>84.34%</text:p>
          </table:table-cell>
          <table:table-cell office:value-type="percentage" office:value="0.64" table:style-name="ce1124">
            <text:p>64.00%</text:p>
          </table:table-cell>
          <table:table-cell office:value-type="percentage" office:value="2.3872" table:formula="of:=[.I9]+[.J9]+[.K9]" table:style-name="ce1120">
            <text:p>238.72%</text:p>
          </table:table-cell>
          <table:table-cell office:value-type="date" office:date-value="2026-03-23T00:00:00" table:style-name="ce1125">
            <text:p>2026/3/23</text:p>
          </table:table-cell>
          <table:table-cell table:number-columns-repeated="16371"/>
        </table:table-row>
        <table:table-row table:style-name="ro20">
          <table:table-cell office:value-type="float" office:value="7" table:style-name="ce1092">
            <text:p>7</text:p>
          </table:table-cell>
          <table:table-cell table:style-name="ce27"/>
          <table:table-cell table:style-name="ce46"/>
          <table:table-cell office:value-type="string" table:style-name="ce168">
            <text:p>智譜AI</text:p>
          </table:table-cell>
          <table:table-cell office:value-type="string" table:style-name="ce1096">
            <text:p>GLM-4.6V-Flash</text:p>
          </table:table-cell>
          <table:table-cell table:style-name="ce134"/>
          <table:table-cell office:value-type="string" table:style-name="ce1103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64219999999999999" table:style-name="ce1124">
            <text:p>64.22%</text:p>
          </table:table-cell>
          <table:table-cell office:value-type="percentage" office:value="0.72840000000000005" table:style-name="ce1124">
            <text:p>72.84%</text:p>
          </table:table-cell>
          <table:table-cell office:value-type="percentage" office:value="0.72" table:style-name="ce1124">
            <text:p>72.00%</text:p>
          </table:table-cell>
          <table:table-cell office:value-type="percentage" office:value="2.0906000000000002" table:formula="of:=[.I10]+[.J10]+[.K10]" table:style-name="ce1120">
            <text:p>209.06%</text:p>
          </table:table-cell>
          <table:table-cell office:value-type="date" office:date-value="2026-01-09T00:00:00" table:style-name="ce1125">
            <text:p>2026/1/9</text:p>
          </table:table-cell>
          <table:table-cell table:number-columns-repeated="16371"/>
        </table:table-row>
        <table:table-row table:style-name="ro20">
          <table:table-cell office:value-type="float" office:value="8" table:style-name="ce1092">
            <text:p>8</text:p>
          </table:table-cell>
          <table:table-cell table:style-name="ce28">
            <draw:frame draw:z-index="31" draw:id="id320" draw:style-name="a324" draw:name="圖片 37" svg:x="0in" svg:y="0in" svg:width="0.24752in" svg:height="0.272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096">
            <text:p>Qwen3.5-9B</text:p>
            <draw:frame draw:z-index="32" draw:id="id321" draw:style-name="a325" draw:name="圖片 6" svg:x="1.73738in" svg:y="0.05822in" svg:width="7.36283in" svg:height="5.44237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style-name="ce134"/>
          <table:table-cell office:value-type="string" table:style-name="ce1103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76970000000000005" table:style-name="ce1124">
            <text:p>76.97%</text:p>
          </table:table-cell>
          <table:table-cell office:value-type="percentage" office:value="0.78910000000000002" table:style-name="ce1124">
            <text:p>78.91%</text:p>
          </table:table-cell>
          <table:table-cell office:value-type="percentage" office:value="0.48" table:style-name="ce1124">
            <text:p>48.00%</text:p>
          </table:table-cell>
          <table:table-cell office:value-type="percentage" office:value="2.0388000000000002" table:formula="of:=[.I11]+[.J11]+[.K11]" table:style-name="ce1120">
            <text:p>203.88%</text:p>
          </table:table-cell>
          <table:table-cell office:value-type="date" office:date-value="2026-03-19T00:00:00" table:style-name="ce1125">
            <text:p>2026/3/19</text:p>
          </table:table-cell>
          <table:table-cell table:number-columns-repeated="16371"/>
        </table:table-row>
        <table:table-row table:style-name="ro20">
          <table:table-cell office:value-type="float" office:value="9" table:style-name="ce1091">
            <text:p>9</text:p>
          </table:table-cell>
          <table:table-cell table:style-name="ce31"/>
          <table:table-cell table:style-name="ce55">
            <draw:frame draw:z-index="15" draw:id="id304" draw:style-name="a308" draw:name="圖片 43" svg:x="0.01488in" svg:y="0.02232in" svg:width="0.21645in" svg:height="0.2490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67">
            <text:p>TAIDE</text:p>
          </table:table-cell>
          <table:table-cell office:value-type="string" table:style-name="ce1097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104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54490000000000005" table:style-name="ce1122">
            <text:p>54.49%</text:p>
          </table:table-cell>
          <table:table-cell office:value-type="percentage" office:value="0.58779999999999999" table:style-name="ce1122">
            <text:p>58.78%</text:p>
          </table:table-cell>
          <table:table-cell office:value-type="percentage" office:value="0.84" table:style-name="ce1122">
            <text:p>84.00%</text:p>
          </table:table-cell>
          <table:table-cell office:value-type="percentage" office:value="1.9727000000000001" table:formula="of:=[.I12]+[.J12]+[.K12]" table:style-name="ce1120">
            <text:p>197.27%</text:p>
          </table:table-cell>
          <table:table-cell office:value-type="date" office:date-value="2025-08-28T00:00:00" table:style-name="ce1126">
            <text:p>2025/8/28</text:p>
          </table:table-cell>
          <table:table-cell table:number-columns-repeated="16371"/>
        </table:table-row>
        <table:table-row table:style-name="ro20">
          <table:table-cell office:value-type="float" office:value="10" table:style-name="ce1092">
            <text:p>10</text:p>
          </table:table-cell>
          <table:table-cell table:style-name="ce29"/>
          <table:table-cell table:style-name="ce30">
            <draw:frame draw:z-index="23" draw:id="id312" draw:style-name="a316" draw:name="圖片 89" svg:x="0.01302in" svg:y="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Google</text:p>
          </table:table-cell>
          <table:table-cell office:value-type="string" table:style-name="ce1086">
            <text:p>Gemma-4-E4B-it</text:p>
          </table:table-cell>
          <table:table-cell table:style-name="ce132"/>
          <table:table-cell office:value-type="string" table:style-name="ce1095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6320000000000003" table:style-name="ce1120">
            <text:p>56.32%</text:p>
          </table:table-cell>
          <table:table-cell office:value-type="percentage" office:value="0.64539999999999997" table:style-name="ce1120">
            <text:p>64.54%</text:p>
          </table:table-cell>
          <table:table-cell office:value-type="percentage" office:value="0.76" table:style-name="ce1120">
            <text:p>76.00%</text:p>
          </table:table-cell>
          <table:table-cell office:value-type="percentage" office:value="1.9686000000000001" table:formula="of:=[.I13]+[.J13]+[.K13]" table:style-name="ce1120">
            <text:p>196.86%</text:p>
          </table:table-cell>
          <table:table-cell office:value-type="date" office:date-value="2026-04-09T00:00:00" table:style-name="ce1121">
            <text:p>2026/4/9</text:p>
          </table:table-cell>
          <table:table-cell table:number-columns-repeated="16371"/>
        </table:table-row>
        <table:table-row table:style-name="ro20">
          <table:table-cell office:value-type="float" office:value="11" table:style-name="ce1092">
            <text:p>11</text:p>
          </table:table-cell>
          <table:table-cell table:style-name="ce28"/>
          <table:table-cell table:style-name="ce30">
            <draw:frame draw:z-index="35" draw:id="id324" draw:style-name="a328" draw:name="圖片 9" svg:x="0.01302in" svg:y="-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ETA</text:p>
          </table:table-cell>
          <table:table-cell office:value-type="string" table:style-name="ce1086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095">
            <text:p>70.0B</text:p>
          </table:table-cell>
          <table:table-cell office:value-type="string" table:style-name="ce122">
            <text:p>本地</text:p>
          </table:table-cell>
          <table:table-cell office:value-type="percentage" office:value="0.5968" table:style-name="ce1120">
            <text:p>59.68%</text:p>
          </table:table-cell>
          <table:table-cell office:value-type="percentage" office:value="0.46650000000000003" table:style-name="ce1120">
            <text:p>46.65%</text:p>
          </table:table-cell>
          <table:table-cell office:value-type="percentage" office:value="0.86" table:style-name="ce1120">
            <text:p>86.00%</text:p>
          </table:table-cell>
          <table:table-cell office:value-type="percentage" office:value="1.9232999999999998" table:formula="of:=[.I14]+[.J14]+[.K14]" table:style-name="ce1120">
            <text:p>192.33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2" table:style-name="ce1092">
            <text:p>12</text:p>
          </table:table-cell>
          <table:table-cell table:style-name="ce28"/>
          <table:table-cell table:style-name="ce46">
            <draw:frame draw:z-index="8" draw:id="id297" draw:style-name="a301" draw:name="圖片 17" svg:x="0.01488in" svg:y="0in" svg:width="0.24662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096">
            <text:p>Qwen3.5-4B</text:p>
          </table:table-cell>
          <table:table-cell table:style-name="ce134"/>
          <table:table-cell office:value-type="string" table:style-name="ce1103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71460000000000001" table:style-name="ce1124">
            <text:p>71.46%</text:p>
          </table:table-cell>
          <table:table-cell office:value-type="percentage" office:value="0.74439999999999995" table:style-name="ce1124">
            <text:p>74.44%</text:p>
          </table:table-cell>
          <table:table-cell office:value-type="percentage" office:value="0.46" table:style-name="ce1124">
            <text:p>46.00%</text:p>
          </table:table-cell>
          <table:table-cell office:value-type="percentage" office:value="1.919" table:formula="of:=[.I15]+[.J15]+[.K15]" table:style-name="ce1120">
            <text:p>191.90%</text:p>
          </table:table-cell>
          <table:table-cell office:value-type="date" office:date-value="2026-03-18T00:00:00" table:style-name="ce1125">
            <text:p>2026/3/18</text:p>
          </table:table-cell>
          <table:table-cell table:number-columns-repeated="16371"/>
        </table:table-row>
        <table:table-row table:style-name="ro20">
          <table:table-cell office:value-type="float" office:value="13" table:style-name="ce1092">
            <text:p>13</text:p>
          </table:table-cell>
          <table:table-cell table:style-name="ce28"/>
          <table:table-cell table:style-name="ce159">
            <draw:frame draw:z-index="9" draw:id="id298" draw:style-name="a302" draw:name="圖片 18" svg:x="0.01488in" svg:y="0.00744in" svg:width="0.24662in" svg:height="0.25245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096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10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7157" table:style-name="ce1124">
            <text:p>71.57%</text:p>
          </table:table-cell>
          <table:table-cell office:value-type="percentage" office:value="0.53669999999999995" table:style-name="ce1124">
            <text:p>53.67%</text:p>
          </table:table-cell>
          <table:table-cell office:value-type="percentage" office:value="0.66" table:style-name="ce1124">
            <text:p>66.00%</text:p>
          </table:table-cell>
          <table:table-cell office:value-type="percentage" office:value="1.9123999999999999" table:formula="of:=[.I16]+[.J16]+[.K16]" table:style-name="ce1120">
            <text:p>191.24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4" table:style-name="ce1090">
            <text:p>14</text:p>
          </table:table-cell>
          <table:table-cell table:style-name="ce27"/>
          <table:table-cell table:style-name="ce46">
            <draw:frame draw:z-index="10" draw:id="id299" draw:style-name="a303" draw:name="圖片 19" svg:x="0.00744in" svg:y="0.00744in" svg:width="0.24245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Pokee AI</text:p>
          </table:table-cell>
          <table:table-cell office:value-type="string" table:style-name="ce1096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103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8919999999999995" table:style-name="ce1124">
            <text:p>58.92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76" table:style-name="ce1124">
            <text:p>76.00%</text:p>
          </table:table-cell>
          <table:table-cell office:value-type="percentage" office:value="1.8219999999999998" table:formula="of:=[.I17]+[.J17]+[.K17]" table:style-name="ce1120">
            <text:p>182.20%</text:p>
          </table:table-cell>
          <table:table-cell office:value-type="date" office:date-value="2025-11-04T00:00:00" table:style-name="ce1125">
            <text:p>2025/11/4</text:p>
          </table:table-cell>
          <table:table-cell table:number-columns-repeated="16371"/>
        </table:table-row>
        <table:table-row table:style-name="ro20">
          <table:table-cell office:value-type="float" office:value="15" table:style-name="ce1089">
            <text:p>15</text:p>
          </table:table-cell>
          <table:table-cell table:style-name="ce27">
            <draw:frame draw:z-index="2" draw:id="id291" draw:style-name="a295" draw:name="圖片 3" svg:x="0in" svg:y="0.01953in" svg:width="0.22573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46">
            <draw:frame draw:z-index="11" draw:id="id300" draw:style-name="a304" draw:name="圖片 22" svg:x="0.00744in" svg:y="0.00744in" svg:width="0.24245in" svg:height="0.26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100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099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63570000000000004" table:style-name="ce1124">
            <text:p>63.57%</text:p>
          </table:table-cell>
          <table:table-cell office:value-type="percentage" office:value="0.55589999999999995" table:style-name="ce1124">
            <text:p>55.59%</text:p>
          </table:table-cell>
          <table:table-cell office:value-type="percentage" office:value="0.6" table:style-name="ce1124">
            <text:p>60.00%</text:p>
          </table:table-cell>
          <table:table-cell office:value-type="percentage" office:value="1.7915999999999999" table:formula="of:=[.I18]+[.J18]+[.K18]" table:style-name="ce1120">
            <text:p>179.16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6" table:style-name="ce1105">
            <text:p>16</text:p>
          </table:table-cell>
          <table:table-cell table:style-name="ce28">
            <draw:frame draw:z-index="30" draw:id="id319" draw:style-name="a323" draw:name="圖片 110" svg:x="0in" svg:y="0.00651in" svg:width="0.23226in" svg:height="0.2618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101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102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67349999999999999" table:style-name="ce1124">
            <text:p>67.35%</text:p>
          </table:table-cell>
          <table:table-cell office:value-type="percentage" office:value="0.5655" table:style-name="ce1124">
            <text:p>56.55%</text:p>
          </table:table-cell>
          <table:table-cell office:value-type="percentage" office:value="0.52" table:style-name="ce1124">
            <text:p>52.00%</text:p>
          </table:table-cell>
          <table:table-cell office:value-type="percentage" office:value="1.7589999999999999" table:formula="of:=[.I19]+[.J19]+[.K19]" table:style-name="ce1120">
            <text:p>175.90%</text:p>
          </table:table-cell>
          <table:table-cell office:value-type="date" office:date-value="2025-10-21T00:00:00" table:style-name="ce1125">
            <text:p>2025/10/21</text:p>
          </table:table-cell>
          <table:table-cell table:number-columns-repeated="16371"/>
        </table:table-row>
        <table:table-row table:style-name="ro20">
          <table:table-cell office:value-type="float" office:value="17" table:style-name="ce1106">
            <text:p>17</text:p>
          </table:table-cell>
          <table:table-cell table:style-name="ce56">
            <draw:frame draw:z-index="33" draw:id="id322" draw:style-name="a326" draw:name="圖片 2" svg:x="0in" svg:y="0.01042in" svg:width="0.23614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/>
          <table:table-cell office:value-type="string" table:style-name="ce166">
            <text:p>Google</text:p>
          </table:table-cell>
          <table:table-cell office:value-type="string" table:style-name="ce1108">
            <text:p>Gemma-4-E2B-it</text:p>
          </table:table-cell>
          <table:table-cell table:style-name="ce132"/>
          <table:table-cell office:value-type="string" table:style-name="ce1107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46489999999999998" table:style-name="ce1120">
            <text:p>46.49%</text:p>
          </table:table-cell>
          <table:table-cell office:value-type="percentage" office:value="0.51759999999999995" table:style-name="ce1120">
            <text:p>51.76%</text:p>
          </table:table-cell>
          <table:table-cell office:value-type="percentage" office:value="0.74" table:style-name="ce1120">
            <text:p>74.00%</text:p>
          </table:table-cell>
          <table:table-cell office:value-type="percentage" office:value="1.7224999999999999" table:formula="of:=[.I20]+[.J20]+[.K20]" table:style-name="ce1120">
            <text:p>172.25%</text:p>
          </table:table-cell>
          <table:table-cell office:value-type="date" office:date-value="2026-04-08T00:00:00" table:style-name="ce1121">
            <text:p>2026/4/8</text:p>
          </table:table-cell>
          <table:table-cell table:number-columns-repeated="16371"/>
        </table:table-row>
        <table:table-row table:style-name="ro20">
          <table:table-cell office:value-type="float" office:value="18" table:style-name="ce1106">
            <text:p>18</text:p>
          </table:table-cell>
          <table:table-cell table:style-name="ce28">
            <draw:frame draw:z-index="12" draw:id="id301" draw:style-name="a305" draw:name="圖片 24" svg:x="0in" svg:y="0.24355in" svg:width="0.2476in" svg:height="0.280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3" draw:id="id292" draw:style-name="a296" draw:name="圖片 5" svg:x="0.01389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ETA</text:p>
          </table:table-cell>
          <table:table-cell office:value-type="string" table:style-name="ce1111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109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4703" table:style-name="ce1120">
            <text:p>47.03%</text:p>
          </table:table-cell>
          <table:table-cell office:value-type="percentage" office:value="0.40899999999999997" table:style-name="ce1120">
            <text:p>40.90%</text:p>
          </table:table-cell>
          <table:table-cell office:value-type="percentage" office:value="0.84" table:style-name="ce1120">
            <text:p>84.00%</text:p>
          </table:table-cell>
          <table:table-cell office:value-type="percentage" office:value="1.7193000000000001" table:formula="of:=[.I21]+[.J21]+[.K21]" table:style-name="ce1120">
            <text:p>171.93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9" table:style-name="ce1106">
            <text:p>19</text:p>
          </table:table-cell>
          <table:table-cell table:style-name="ce28"/>
          <table:table-cell table:style-name="ce46"/>
          <table:table-cell office:value-type="string" table:style-name="ce168">
            <text:p>商汤科技</text:p>
          </table:table-cell>
          <table:table-cell office:value-type="string" table:style-name="ce1112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110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5889999999999995" table:style-name="ce1124">
            <text:p>55.89%</text:p>
          </table:table-cell>
          <table:table-cell office:value-type="percentage" office:value="0.42809999999999998" table:style-name="ce1124">
            <text:p>42.81%</text:p>
          </table:table-cell>
          <table:table-cell office:value-type="percentage" office:value="0.7" table:style-name="ce1124">
            <text:p>70.00%</text:p>
          </table:table-cell>
          <table:table-cell office:value-type="percentage" office:value="1.6869999999999998" table:formula="of:=[.I22]+[.J22]+[.K22]" table:style-name="ce1120">
            <text:p>168.70%</text:p>
          </table:table-cell>
          <table:table-cell office:value-type="date" office:date-value="2025-09-04T00:00:00" table:style-name="ce1125">
            <text:p>2025/9/4</text:p>
          </table:table-cell>
          <table:table-cell table:number-columns-repeated="16371"/>
        </table:table-row>
        <table:table-row table:style-name="ro20">
          <table:table-cell office:value-type="float" office:value="20" table:style-name="ce1106">
            <text:p>20</text:p>
          </table:table-cell>
          <table:table-cell table:style-name="ce57"/>
          <table:table-cell table:style-name="ce46">
            <draw:frame draw:z-index="13" draw:id="id302" draw:style-name="a306" draw:name="圖片 27" svg:x="0.00651in" svg:y="0.00651in" svg:width="0.24245in" svg:height="0.261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OpenBMB</text:p>
          </table:table-cell>
          <table:table-cell office:value-type="string" table:style-name="ce1143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113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65300000000000002" table:style-name="ce1124">
            <text:p>65.30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6858" table:formula="of:=[.I23]+[.J23]+[.K23]" table:style-name="ce1120">
            <text:p>168.58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1" table:style-name="ce1134">
            <text:p>21</text:p>
          </table:table-cell>
          <table:table-cell table:style-name="ce27"/>
          <table:table-cell table:style-name="ce46">
            <draw:frame draw:z-index="34" draw:id="id323" draw:style-name="a327" draw:name="圖片 4" svg:x="0.01389in" svg:y="0in" svg:width="0.22787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137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114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63460000000000005" table:style-name="ce1124">
            <text:p>63.46%</text:p>
          </table:table-cell>
          <table:table-cell office:value-type="percentage" office:value="0.51439999999999997" table:style-name="ce1124">
            <text:p>51.44%</text:p>
          </table:table-cell>
          <table:table-cell office:value-type="percentage" office:value="0.52" table:style-name="ce1124">
            <text:p>52.00%</text:p>
          </table:table-cell>
          <table:table-cell office:value-type="percentage" office:value="1.669" table:formula="of:=[.I24]+[.J24]+[.K24]" table:style-name="ce1120">
            <text:p>166.90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2" table:style-name="ce1135">
            <text:p>22</text:p>
          </table:table-cell>
          <table:table-cell table:style-name="ce28"/>
          <table:table-cell table:style-name="ce160">
            <draw:frame draw:z-index="27" draw:id="id316" draw:style-name="a320" draw:name="圖片 105" svg:x="0.00744in" svg:y="0in" svg:width="0.2234in" svg:height="0.250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69">
            <text:p>Mistral</text:p>
          </table:table-cell>
          <table:table-cell office:value-type="string" table:style-name="ce1138">
            <text:p>Ministral-3-14B-Instruct-2512</text:p>
          </table:table-cell>
          <table:table-cell table:style-name="ce147"/>
          <table:table-cell office:value-type="string" table:style-name="ce1115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52" table:style-name="ce1127">
            <text:p>52.00%</text:p>
          </table:table-cell>
          <table:table-cell office:value-type="percentage" office:value="0.47599999999999998" table:style-name="ce1127">
            <text:p>47.60%</text:p>
          </table:table-cell>
          <table:table-cell office:value-type="percentage" office:value="0.64" table:style-name="ce1127">
            <text:p>64.00%</text:p>
          </table:table-cell>
          <table:table-cell office:value-type="percentage" office:value="1.6360000000000001" table:formula="of:=[.I25]+[.J25]+[.K25]" table:style-name="ce1120">
            <text:p>163.60%</text:p>
          </table:table-cell>
          <table:table-cell office:value-type="date" office:date-value="2026-01-16T00:00:00" table:style-name="ce1128">
            <text:p>2026/1/16</text:p>
          </table:table-cell>
          <table:table-cell table:number-columns-repeated="16371"/>
        </table:table-row>
        <table:table-row table:style-name="ro20">
          <table:table-cell office:value-type="float" office:value="23" table:style-name="ce1135">
            <text:p>23</text:p>
          </table:table-cell>
          <table:table-cell table:style-name="ce28"/>
          <table:table-cell table:style-name="ce160">
            <draw:frame draw:z-index="20" draw:id="id309" draw:style-name="a313" draw:name="圖片 75" svg:x="0in" svg:y="0in" svg:width="0.23034in" svg:height="0.250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69">
            <text:p>Mistral</text:p>
          </table:table-cell>
          <table:table-cell office:value-type="string" table:style-name="ce1139">
            <text:p>Ministral-3-8B-Instruct-2512</text:p>
          </table:table-cell>
          <table:table-cell table:style-name="ce147"/>
          <table:table-cell office:value-type="string" table:style-name="ce1116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53620000000000001" table:style-name="ce1127">
            <text:p>53.62%</text:p>
          </table:table-cell>
          <table:table-cell office:value-type="percentage" office:value="0.38979999999999998" table:style-name="ce1127">
            <text:p>38.98%</text:p>
          </table:table-cell>
          <table:table-cell office:value-type="percentage" office:value="0.7" table:style-name="ce1127">
            <text:p>70.00%</text:p>
          </table:table-cell>
          <table:table-cell office:value-type="percentage" office:value="1.6259999999999999" table:formula="of:=[.I26]+[.J26]+[.K26]" table:style-name="ce1120">
            <text:p>162.60%</text:p>
          </table:table-cell>
          <table:table-cell office:value-type="date" office:date-value="2026-01-14T00:00:00" table:style-name="ce1128">
            <text:p>2026/1/14</text:p>
          </table:table-cell>
          <table:table-cell table:number-columns-repeated="16371"/>
        </table:table-row>
        <table:table-row table:style-name="ro20">
          <table:table-cell office:value-type="float" office:value="24" table:style-name="ce1136">
            <text:p>24</text:p>
          </table:table-cell>
          <table:table-cell table:style-name="ce27">
            <draw:frame draw:z-index="28" draw:id="id317" draw:style-name="a321" draw:name="圖片 107" svg:x="0in" svg:y="0.26346in" svg:width="0.24066in" svg:height="0.2583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4" draw:id="id293" draw:style-name="a297" draw:name="圖片 8" svg:x="0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icrosoft</text:p>
          </table:table-cell>
          <table:table-cell office:value-type="string" table:style-name="ce1140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117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38700000000000001" table:style-name="ce1120">
            <text:p>38.70%</text:p>
          </table:table-cell>
          <table:table-cell office:value-type="percentage" office:value="0.34189999999999998" table:style-name="ce1120">
            <text:p>34.19%</text:p>
          </table:table-cell>
          <table:table-cell office:value-type="percentage" office:value="0.82" table:style-name="ce1120">
            <text:p>82.00%</text:p>
          </table:table-cell>
          <table:table-cell office:value-type="percentage" office:value="1.5488999999999999" table:formula="of:=[.I27]+[.J27]+[.K27]" table:style-name="ce1120">
            <text:p>154.89%</text:p>
          </table:table-cell>
          <table:table-cell office:value-type="date" office:date-value="2025-11-13T00:00:00" table:style-name="ce1121">
            <text:p>2025/11/13</text:p>
          </table:table-cell>
          <table:table-cell table:number-columns-repeated="16371"/>
        </table:table-row>
        <table:table-row table:style-name="ro20">
          <table:table-cell office:value-type="float" office:value="25" table:style-name="ce1144">
            <text:p>25</text:p>
          </table:table-cell>
          <table:table-cell table:style-name="ce28"/>
          <table:table-cell table:style-name="ce46"/>
          <table:table-cell office:value-type="string" table:style-name="ce168">
            <text:p>階躍AI</text:p>
          </table:table-cell>
          <table:table-cell office:value-type="string" table:style-name="ce1141">
            <text:p>Step3-VL-10B</text:p>
          </table:table-cell>
          <table:table-cell table:style-name="ce134"/>
          <table:table-cell office:value-type="string" table:style-name="ce111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7460000000000002" table:style-name="ce1124">
            <text:p>47.46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5074000000000001" table:formula="of:=[.I28]+[.J28]+[.K28]" table:style-name="ce1120">
            <text:p>150.74%</text:p>
          </table:table-cell>
          <table:table-cell office:value-type="date" office:date-value="2026-04-22T00:00:00" table:style-name="ce1125">
            <text:p>2026/4/22</text:p>
          </table:table-cell>
          <table:table-cell table:number-columns-repeated="16371"/>
        </table:table-row>
        <table:table-row table:style-name="ro20">
          <table:table-cell office:value-type="float" office:value="26" table:style-name="ce1145">
            <text:p>26</text:p>
          </table:table-cell>
          <table:table-cell table:style-name="ce27">
            <draw:frame draw:z-index="5" draw:id="id294" draw:style-name="a298" draw:name="圖片 10" svg:x="0in" svg:y="0.01042in" svg:width="0.22573in" svg:height="0.261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/>
          <table:table-cell office:value-type="string" table:style-name="ce166">
            <text:p>IBM</text:p>
          </table:table-cell>
          <table:table-cell office:value-type="string" table:style-name="ce1142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119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28970000000000001" table:style-name="ce1120">
            <text:p>28.97%</text:p>
          </table:table-cell>
          <table:table-cell office:value-type="percentage" office:value="0.30990000000000001" table:style-name="ce1120">
            <text:p>30.99%</text:p>
          </table:table-cell>
          <table:table-cell office:value-type="percentage" office:value="0.9" table:style-name="ce1120">
            <text:p>90.00%</text:p>
          </table:table-cell>
          <table:table-cell office:value-type="percentage" office:value="1.4996" table:formula="of:=[.I29]+[.J29]+[.K29]" table:style-name="ce1120">
            <text:p>149.96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7" table:style-name="ce1146">
            <text:p>27</text:p>
          </table:table-cell>
          <table:table-cell table:style-name="ce28">
            <draw:frame draw:z-index="29" draw:id="id318" draw:style-name="a322" draw:name="圖片 108" svg:x="0in" svg:y="0in" svg:width="0.23226in" svg:height="0.272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6" draw:id="id295" draw:style-name="a299" draw:name="圖片 11" svg:x="0.00651in" svg:y="0.01953in" svg:width="0.21184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NVIDIA</text:p>
          </table:table-cell>
          <table:table-cell office:value-type="string" table:style-name="ce1147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129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4022" table:style-name="ce1120">
            <text:p>40.22%</text:p>
          </table:table-cell>
          <table:table-cell office:value-type="percentage" office:value="0.37380000000000002" table:style-name="ce1120">
            <text:p>37.38%</text:p>
          </table:table-cell>
          <table:table-cell office:value-type="percentage" office:value="0.72" table:style-name="ce1120">
            <text:p>72.00%</text:p>
          </table:table-cell>
          <table:table-cell office:value-type="percentage" office:value="1.496" table:formula="of:=[.I30]+[.J30]+[.K30]" table:style-name="ce1120">
            <text:p>149.60%</text:p>
          </table:table-cell>
          <table:table-cell office:value-type="date" office:date-value="2025-09-05T00:00:00" table:style-name="ce1121">
            <text:p>2025/9/5</text:p>
          </table:table-cell>
          <table:table-cell table:number-columns-repeated="16371"/>
        </table:table-row>
        <table:table-row table:style-name="ro20">
          <table:table-cell office:value-type="float" office:value="28" table:style-name="ce1152">
            <text:p>28</text:p>
          </table:table-cell>
          <table:table-cell table:style-name="ce27"/>
          <table:table-cell table:style-name="ce30">
            <draw:frame draw:z-index="7" draw:id="id296" draw:style-name="a300" draw:name="圖片 13" svg:x="0.00744in" svg:y="0.00651in" svg:width="0.21878in" svg:height="0.265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Arcee AI</text:p>
          </table:table-cell>
          <table:table-cell office:value-type="string" table:style-name="ce1148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130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34489999999999998" table:style-name="ce1120">
            <text:p>34.49%</text:p>
          </table:table-cell>
          <table:table-cell office:value-type="percentage" office:value="0.29709999999999998" table:style-name="ce1120">
            <text:p>29.71%</text:p>
          </table:table-cell>
          <table:table-cell office:value-type="percentage" office:value="0.82" table:style-name="ce1120">
            <text:p>82.00%</text:p>
          </table:table-cell>
          <table:table-cell office:value-type="percentage" office:value="1.4619999999999997" table:formula="of:=[.I31]+[.J31]+[.K31]" table:style-name="ce1120">
            <text:p>146.20%</text:p>
          </table:table-cell>
          <table:table-cell office:value-type="date" office:date-value="2025-09-02T00:00:00" table:style-name="ce1121">
            <text:p>2025/9/2</text:p>
          </table:table-cell>
          <table:table-cell table:number-columns-repeated="16371"/>
        </table:table-row>
        <table:table-row table:style-name="ro20">
          <table:table-cell office:value-type="float" office:value="29" table:style-name="ce1090">
            <text:p>29</text:p>
            <draw:frame draw:z-index="37" draw:id="id326" draw:style-name="a330" draw:name="圖片 14" svg:x="0.38852in" svg:y="0.00837in" svg:width="0.2303in" svg:height="0.261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/>
          <table:table-cell table:style-name="ce46"/>
          <table:table-cell office:value-type="string" table:style-name="ce168">
            <text:p>騰訊</text:p>
          </table:table-cell>
          <table:table-cell office:value-type="string" table:style-name="ce1096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103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47889999999999999" table:style-name="ce1124">
            <text:p>47.89%</text:p>
          </table:table-cell>
          <table:table-cell office:value-type="percentage" office:value="0.40260000000000001" table:style-name="ce1124">
            <text:p>40.26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4415" table:formula="of:=[.I32]+[.J32]+[.K32]" table:style-name="ce1120">
            <text:p>144.15%</text:p>
          </table:table-cell>
          <table:table-cell office:value-type="date" office:date-value="2025-09-12T00:00:00" table:style-name="ce1125">
            <text:p>2025/9/12</text:p>
          </table:table-cell>
          <table:table-cell table:number-columns-repeated="16371"/>
        </table:table-row>
        <table:table-row table:style-name="ro20">
          <table:table-cell office:value-type="float" office:value="30" table:style-name="ce1153">
            <text:p>30</text:p>
          </table:table-cell>
          <table:table-cell table:style-name="ce31"/>
          <table:table-cell table:style-name="ce55">
            <draw:frame draw:z-index="16" draw:id="id305" draw:style-name="a309" draw:name="圖片 44" svg:x="0.01389in" svg:y="0.01042in" svg:width="0.2227in" svg:height="0.25009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70">
            <text:p>Twinkle AI &amp; APMIC</text:p>
          </table:table-cell>
          <table:table-cell office:value-type="string" table:style-name="ce1149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131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3950000000000002" table:style-name="ce1122">
            <text:p>33.95%</text:p>
          </table:table-cell>
          <table:table-cell office:value-type="percentage" office:value="0.34820000000000001" table:style-name="ce1122">
            <text:p>34.82%</text:p>
          </table:table-cell>
          <table:table-cell office:value-type="percentage" office:value="0.72" table:style-name="ce1122">
            <text:p>72.00%</text:p>
          </table:table-cell>
          <table:table-cell office:value-type="percentage" office:value="1.4077" table:formula="of:=[.I33]+[.J33]+[.K33]" table:style-name="ce1120">
            <text:p>140.77%</text:p>
          </table:table-cell>
          <table:table-cell office:value-type="date" office:date-value="2025-09-02T00:00:00" table:style-name="ce1126">
            <text:p>2025/9/2</text:p>
          </table:table-cell>
          <table:table-cell table:number-columns-repeated="16371"/>
        </table:table-row>
        <table:table-row table:style-name="ro20">
          <table:table-cell office:value-type="float" office:value="31" table:style-name="ce1154">
            <text:p>31</text:p>
            <draw:frame draw:z-index="14" draw:id="id303" draw:style-name="a307" draw:name="圖片 32" svg:x="0.38591in" svg:y="0.01184in" svg:width="0.24245in" svg:height="0.2576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table:style-name="ce46"/>
          <table:table-cell office:value-type="string" table:style-name="ce168">
            <text:p>南北閣</text:p>
          </table:table-cell>
          <table:table-cell office:value-type="string" table:style-name="ce1150">
            <text:p>Nanbeige4.1-3B</text:p>
          </table:table-cell>
          <table:table-cell table:style-name="ce134"/>
          <table:table-cell office:value-type="string" table:style-name="ce1132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4699999999999998" table:style-name="ce1124">
            <text:p>34.70%</text:p>
          </table:table-cell>
          <table:table-cell office:value-type="percentage" office:value="0.33860000000000001" table:style-name="ce1124">
            <text:p>33.86%</text:p>
          </table:table-cell>
          <table:table-cell office:value-type="percentage" office:value="0.34" table:style-name="ce1124">
            <text:p>34.00%</text:p>
          </table:table-cell>
          <table:table-cell office:value-type="percentage" office:value="1.0256000000000001" table:formula="of:=[.I34]+[.J34]+[.K34]" table:style-name="ce1120">
            <text:p>102.56%</text:p>
          </table:table-cell>
          <table:table-cell office:value-type="date" office:date-value="2026-04-07T00:00:00" table:style-name="ce1125">
            <text:p>2026/4/7</text:p>
          </table:table-cell>
          <table:table-cell table:number-columns-repeated="16371"/>
        </table:table-row>
        <table:table-row table:style-name="ro20">
          <table:table-cell office:value-type="float" office:value="32" table:style-name="ce1155">
            <text:p>32</text:p>
            <draw:frame draw:z-index="21" draw:id="id310" draw:style-name="a314" draw:name="圖片 83" svg:x="0.38777in" svg:y="0in" svg:width="0.23873in" svg:height="0.267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table:style-name="ce223"/>
          <table:table-cell office:value-type="string" table:style-name="ce168">
            <text:p>阿里巴巴</text:p>
          </table:table-cell>
          <table:table-cell office:value-type="string" table:style-name="ce1151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13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6.59E-2" table:style-name="ce1124">
            <text:p>6.59%</text:p>
          </table:table-cell>
          <table:table-cell office:value-type="percentage" office:value="0.08" table:style-name="ce1124">
            <text:p>8.00%</text:p>
          </table:table-cell>
          <table:table-cell office:value-type="percentage" office:value="0.54" table:style-name="ce1124">
            <text:p>54.00%</text:p>
          </table:table-cell>
          <table:table-cell office:value-type="percentage" office:value="0.68590000000000007" table:formula="of:=[.I35]+[.J35]+[.K35]" table:style-name="ce1120">
            <text:p>68.59%</text:p>
          </table:table-cell>
          <table:table-cell office:value-type="date" office:date-value="2025-09-26T00:00:00" table:style-name="ce1125">
            <text:p>2025/9/26</text:p>
          </table:table-cell>
          <table:table-cell table:number-columns-repeated="16371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(基礎評測指標).$A$1:部會出題(基礎評測指標).$M$35" table:base-cell-address="部會出題(基礎評測指標).$A$1"/>
        </table:named-expressions>
      </table:table>
      <table:table table:name="部會出題_(陸委會評測)" table:style-name="ta6">
        <table:table-column table:style-name="co15" table:default-cell-style-name="ce2"/>
        <table:table-column table:style-name="co54" table:default-cell-style-name="ce347"/>
        <table:table-column table:style-name="co55" table:default-cell-style-name="ce348"/>
        <table:table-column table:style-name="co56" table:default-cell-style-name="ce348"/>
        <table:table-column table:style-name="co9" table:default-cell-style-name="ce348" table:visibility="collapse"/>
        <table:table-column table:style-name="co57" table:number-columns-repeated="2" table:default-cell-style-name="ce348"/>
        <table:table-column table:style-name="co58" table:default-cell-style-name="ce348"/>
        <table:table-column table:style-name="co59" table:default-cell-style-name="ce348"/>
        <table:table-column table:style-name="co60" table:default-cell-style-name="ce348"/>
        <table:table-column table:style-name="co61" table:default-cell-style-name="ce348" table:visibility="collapse"/>
        <table:table-column table:style-name="co13" table:number-columns-repeated="16373" table:default-cell-style-name="ce347"/>
        <table:table-row table:style-name="ro21">
          <table:table-cell office:value-type="string" table:number-columns-spanned="10" table:number-rows-spanned="1" table:style-name="ce375">
            <text:p>臺灣主權AI</text:p>
            <text:p>陸委會評測指標</text:p>
          </table:table-cell>
          <table:covered-table-cell table:number-columns-repeated="9"/>
          <table:table-cell table:style-name="ce348"/>
          <table:table-cell table:number-columns-repeated="16373"/>
        </table:table-row>
        <table:table-row table:style-name="ro22">
          <table:table-cell office:value-type="string" table:number-columns-spanned="10" table:number-rows-spanned="1" table:style-name="ce393">
            <text:p>2026.08.11</text:p>
          </table:table-cell>
          <table:covered-table-cell table:number-columns-repeated="9"/>
          <table:table-cell table:style-name="ce348"/>
          <table:table-cell table:number-columns-repeated="16373"/>
        </table:table-row>
        <table:table-row table:style-name="ro23">
          <table:table-cell table:style-name="ce1156"/>
          <table:table-cell office:value-type="string" table:number-columns-spanned="2" table:number-rows-spanned="1" table:style-name="ce1157">
            <text:p>開發單位</text:p>
          </table:table-cell>
          <table:covered-table-cell/>
          <table:table-cell office:value-type="string" table:style-name="ce1158">
            <text:p>模型名稱</text:p>
          </table:table-cell>
          <table:table-cell office:value-type="string" table:style-name="ce1158">
            <text:p>大小</text:p>
          </table:table-cell>
          <table:table-cell office:value-type="string" table:style-name="ce1158">
            <text:p>大小</text:p>
          </table:table-cell>
          <table:table-cell office:value-type="string" table:style-name="ce1158">
            <text:p>測試方式</text:p>
          </table:table-cell>
          <table:table-cell office:value-type="string" table:style-name="ce1158">
            <text:p>台灣價值觀評測(陸委會)</text:p>
            <text:p>正確率</text:p>
          </table:table-cell>
          <table:table-cell office:value-type="string" table:style-name="ce1158">
            <text:p>模型</text:p>
            <text:p>發布日期</text:p>
          </table:table-cell>
          <table:table-cell office:value-type="string" table:style-name="ce1158">
            <text:p>模型</text:p>
            <text:p>測試日期</text:p>
          </table:table-cell>
          <table:table-cell table:style-name="ce348"/>
          <table:table-cell table:number-columns-repeated="16373"/>
        </table:table-row>
        <table:table-row table:style-name="ro24">
          <table:table-cell office:value-type="float" office:value="1" table:style-name="ce1160">
            <text:p>1</text:p>
          </table:table-cell>
          <table:table-cell table:style-name="ce1161">
            <draw:frame draw:z-index="23" draw:id="id350" draw:style-name="a358" draw:name="圖片 26" svg:x="0in" svg:y="0in" svg:width="0.22895in" svg:height="0.22386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160">
            <text:p>TAIDE</text:p>
          </table:table-cell>
          <table:table-cell office:value-type="string" table:style-name="ce1159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162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8679" table:style-name="ce1202">
            <text:p>86.79%</text:p>
          </table:table-cell>
          <table:table-cell office:value-type="date" office:date-value="2025-08-22T00:00:00" table:style-name="ce1208">
            <text:p>2025/08/22</text:p>
          </table:table-cell>
          <table:table-cell office:value-type="string" table:style-name="ce1220">
            <text:p>2026/8/5</text:p>
          </table:table-cell>
          <table:table-cell office:value-type="error" office:string-value="#REF!" table:formula="of:=[.H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" table:style-name="ce1163">
            <text:p>2</text:p>
          </table:table-cell>
          <table:table-cell table:style-name="ce1164">
            <draw:frame draw:z-index="25" draw:id="id352" draw:style-name="a360" draw:name="圖片 28" svg:x="0in" svg:y="0in" svg:width="0.23739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META</text:p>
          </table:table-cell>
          <table:table-cell office:value-type="string" table:style-name="ce1167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170">
            <text:p>70.0B</text:p>
          </table:table-cell>
          <table:table-cell office:value-type="string" table:style-name="ce122">
            <text:p>國網API</text:p>
          </table:table-cell>
          <table:table-cell office:value-type="percentage" office:value="0.83020000000000005" table:style-name="ce1203">
            <text:p>83.02%</text:p>
          </table:table-cell>
          <table:table-cell office:value-type="date" office:date-value="2024-07-16T00:00:00" table:style-name="ce1209">
            <text:p>2024/07/16</text:p>
          </table:table-cell>
          <table:table-cell office:value-type="date" office:date-value="2026-08-03T00:00:00" table:style-name="ce1221">
            <text:p>2026/8/3</text:p>
          </table:table-cell>
          <table:table-cell office:value-type="error" office:string-value="#REF!" table:formula="of:=[.H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3" table:style-name="ce1163">
            <text:p>3</text:p>
          </table:table-cell>
          <table:table-cell table:style-name="ce1164">
            <draw:frame draw:z-index="24" draw:id="id351" draw:style-name="a359" draw:name="圖片 27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IBM</text:p>
          </table:table-cell>
          <table:table-cell office:value-type="string" table:style-name="ce1167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170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62260000000000004" table:style-name="ce1203">
            <text:p>62.26%</text:p>
          </table:table-cell>
          <table:table-cell office:value-type="date" office:date-value="2025-04-09T00:00:00" table:style-name="ce1209">
            <text:p>2025/04/09</text:p>
          </table:table-cell>
          <table:table-cell office:value-type="date" office:date-value="2026-08-07T00:00:00" table:style-name="ce1221">
            <text:p>2026/8/7</text:p>
          </table:table-cell>
          <table:table-cell office:value-type="error" office:string-value="#REF!" table:formula="of:=[.H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4" table:style-name="ce1165">
            <text:p>4</text:p>
          </table:table-cell>
          <table:table-cell table:style-name="ce1166">
            <draw:frame draw:z-index="20" draw:id="id347" draw:style-name="a355" draw:name="圖片 23" svg:x="0in" svg:y="0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8">
            <text:p>Qwen3.5-27B</text:p>
          </table:table-cell>
          <table:table-cell table:style-name="ce341"/>
          <table:table-cell office:value-type="string" table:style-name="ce1171">
            <text:p>28.0B</text:p>
          </table:table-cell>
          <table:table-cell office:value-type="string" table:style-name="ce343">
            <text:p>本地</text:p>
          </table:table-cell>
          <table:table-cell office:value-type="percentage" office:value="0.49059999999999998" table:style-name="ce1204">
            <text:p>49.06%</text:p>
          </table:table-cell>
          <table:table-cell office:value-type="date" office:date-value="2026-02-24T00:00:00" table:style-name="ce1210">
            <text:p>2026/02/24</text:p>
          </table:table-cell>
          <table:table-cell office:value-type="date" office:date-value="2026-07-29T00:00:00" table:style-name="ce1222">
            <text:p>2026/7/29</text:p>
          </table:table-cell>
          <table:table-cell office:value-type="error" office:string-value="#REF!" table:formula="of:=[.H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5" table:style-name="ce1165">
            <text:p>5</text:p>
          </table:table-cell>
          <table:table-cell table:style-name="ce1166">
            <draw:frame draw:z-index="19" draw:id="id346" draw:style-name="a354" draw:name="圖片 22" svg:x="0in" svg:y="0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172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205">
            <text:p>43.40%</text:p>
          </table:table-cell>
          <table:table-cell office:value-type="date" office:date-value="2025-07-29T00:00:00" table:style-name="ce1211">
            <text:p>2025/07/29</text:p>
          </table:table-cell>
          <table:table-cell office:value-type="date" office:date-value="2026-07-29T00:00:00" table:style-name="ce1222">
            <text:p>2026/7/29</text:p>
          </table:table-cell>
          <table:table-cell office:value-type="error" office:string-value="#REF!" table:formula="of:=[.H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6" table:style-name="ce1175">
            <text:p>6</text:p>
          </table:table-cell>
          <table:table-cell table:style-name="ce1176">
            <draw:frame draw:z-index="17" draw:id="id344" draw:style-name="a352" draw:name="圖片 20" svg:x="0in" svg:y="0in" svg:width="0.24138in" svg:height="0.264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75">
            <text:p>Pokee AI</text:p>
          </table:table-cell>
          <table:table-cell office:value-type="string" table:style-name="ce1173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174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5-10-18T00:00:00" table:style-name="ce1211">
            <text:p>2025/10/18</text:p>
          </table:table-cell>
          <table:table-cell office:value-type="date" office:date-value="2026-07-30T00:00:00" table:style-name="ce1222">
            <text:p>2026/7/30</text:p>
          </table:table-cell>
          <table:table-cell office:value-type="error" office:string-value="#REF!" table:formula="of:=[.H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7" table:style-name="ce1165">
            <text:p>7</text:p>
          </table:table-cell>
          <table:table-cell table:style-name="ce1166">
            <draw:frame draw:z-index="18" draw:id="id345" draw:style-name="a353" draw:name="圖片 2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OpenBMB</text:p>
          </table:table-cell>
          <table:table-cell office:value-type="string" table:style-name="ce1169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172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47170000000000001" table:style-name="ce1205">
            <text:p>47.17%</text:p>
          </table:table-cell>
          <table:table-cell office:value-type="date" office:date-value="2025-06-05T00:00:00" table:style-name="ce1211">
            <text:p>2025/06/05</text:p>
          </table:table-cell>
          <table:table-cell office:value-type="date" office:date-value="2026-08-03T00:00:00" table:style-name="ce1222">
            <text:p>2026/8/3</text:p>
          </table:table-cell>
          <table:table-cell office:value-type="error" office:string-value="#REF!" table:formula="of:=[.H1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8" table:style-name="ce1163">
            <text:p>8</text:p>
          </table:table-cell>
          <table:table-cell table:style-name="ce1164">
            <draw:frame draw:z-index="5" draw:id="id332" draw:style-name="a340" draw:name="圖片 7" svg:x="0.01953in" svg:y="0.03906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Microsoft</text:p>
          </table:table-cell>
          <table:table-cell office:value-type="string" table:style-name="ce1167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170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66039999999999999" table:style-name="ce1203">
            <text:p>66.04%</text:p>
          </table:table-cell>
          <table:table-cell office:value-type="date" office:date-value="2025-02-19T00:00:00" table:style-name="ce1209">
            <text:p>2025/02/19</text:p>
          </table:table-cell>
          <table:table-cell office:value-type="date" office:date-value="2026-08-07T00:00:00" table:style-name="ce1221">
            <text:p>2026/8/7</text:p>
          </table:table-cell>
          <table:table-cell office:value-type="error" office:string-value="#REF!" table:formula="of:=[.H11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9" table:style-name="ce1181">
            <text:p>9</text:p>
          </table:table-cell>
          <table:table-cell table:style-name="ce1182">
            <draw:frame draw:z-index="14" draw:id="id341" draw:style-name="a349" draw:name="圖片 17" svg:x="0.01953in" svg:y="0.03906in" svg:width="0.21992in" svg:height="0.2244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81">
            <text:p>Mistral</text:p>
          </table:table-cell>
          <table:table-cell office:value-type="string" table:style-name="ce1180">
            <text:p>Ministral-3-14B-Instruct-2512</text:p>
          </table:table-cell>
          <table:table-cell table:style-name="ce147"/>
          <table:table-cell office:value-type="string" table:style-name="ce1187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64149999999999996" table:style-name="ce1206">
            <text:p>64.15%</text:p>
          </table:table-cell>
          <table:table-cell office:value-type="date" office:date-value="2025-12-02T00:00:00" table:style-name="ce1212">
            <text:p>2025/12/02</text:p>
          </table:table-cell>
          <table:table-cell office:value-type="date" office:date-value="2026-08-04T00:00:00" table:style-name="ce1223">
            <text:p>2026/8/4</text:p>
          </table:table-cell>
          <table:table-cell office:value-type="error" office:string-value="#REF!" table:formula="of:=[.H12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0" table:style-name="ce1165">
            <text:p>10</text:p>
          </table:table-cell>
          <table:table-cell table:style-name="ce1166">
            <draw:frame draw:z-index="21" draw:id="id348" draw:style-name="a356" draw:name="圖片 2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172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56599999999999995" table:style-name="ce1205">
            <text:p>56.60%</text:p>
          </table:table-cell>
          <table:table-cell office:value-type="date" office:date-value="2025-04-28T00:00:00" table:style-name="ce1211">
            <text:p>2025/04/28</text:p>
          </table:table-cell>
          <table:table-cell office:value-type="date" office:date-value="2026-07-29T00:00:00" table:style-name="ce1224">
            <text:p>2026/7/29</text:p>
          </table:table-cell>
          <table:table-cell office:value-type="error" office:string-value="#REF!" table:formula="of:=[.H13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1" table:style-name="ce1163">
            <text:p>11</text:p>
          </table:table-cell>
          <table:table-cell table:style-name="ce1164">
            <draw:frame draw:z-index="1" draw:id="id328" draw:style-name="a336" draw:name="圖片 1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Anthropic</text:p>
          </table:table-cell>
          <table:table-cell office:value-type="string" table:style-name="ce1167">
            <text:p>Claude-Opus-4.8</text:p>
          </table:table-cell>
          <table:table-cell table:style-name="ce132"/>
          <table:table-cell office:value-type="string" table:style-name="ce1170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03">
            <text:p>96.23%</text:p>
          </table:table-cell>
          <table:table-cell office:value-type="date" office:date-value="2026-05-28T00:00:00" table:style-name="ce1209">
            <text:p>2026/05/28</text:p>
          </table:table-cell>
          <table:table-cell office:value-type="date" office:date-value="2026-07-28T00:00:00" table:style-name="ce1225">
            <text:p>2026/7/28</text:p>
          </table:table-cell>
          <table:table-cell office:value-type="error" office:string-value="#REF!" table:formula="of:=[.H1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2" table:style-name="ce1163">
            <text:p>12</text:p>
          </table:table-cell>
          <table:table-cell table:style-name="ce1164">
            <draw:frame draw:z-index="3" draw:id="id330" draw:style-name="a338" draw:name="圖片 4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Google</text:p>
          </table:table-cell>
          <table:table-cell office:value-type="string" table:style-name="ce1167">
            <text:p>Gemma-4-E4B-it</text:p>
          </table:table-cell>
          <table:table-cell table:style-name="ce132"/>
          <table:table-cell office:value-type="string" table:style-name="ce1170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92449999999999999" table:style-name="ce1203">
            <text:p>92.45%</text:p>
          </table:table-cell>
          <table:table-cell office:value-type="date" office:date-value="2026-04-02T00:00:00" table:style-name="ce1209">
            <text:p>2026/04/02</text:p>
          </table:table-cell>
          <table:table-cell office:value-type="date" office:date-value="2026-07-29T00:00:00" table:style-name="ce130">
            <text:p>2026/7/29</text:p>
          </table:table-cell>
          <table:table-cell office:value-type="error" office:string-value="#REF!" table:formula="of:=[.H1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3" table:style-name="ce1163">
            <text:p>13</text:p>
          </table:table-cell>
          <table:table-cell table:style-name="ce1164">
            <draw:frame draw:z-index="4" draw:id="id331" draw:style-name="a339" draw:name="圖片 5" svg:x="0.01953in" svg:y="0.03255in" svg:width="0.24434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NVIDIA</text:p>
          </table:table-cell>
          <table:table-cell office:value-type="string" table:style-name="ce1167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170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58489999999999998" table:style-name="ce1203">
            <text:p>58.49%</text:p>
          </table:table-cell>
          <table:table-cell office:value-type="date" office:date-value="2025-08-12T00:00:00" table:style-name="ce1209">
            <text:p>2025/08/12</text:p>
          </table:table-cell>
          <table:table-cell office:value-type="date" office:date-value="2026-07-31T00:00:00" table:style-name="ce1216">
            <text:p>2026/7/31</text:p>
          </table:table-cell>
          <table:table-cell office:value-type="error" office:string-value="#REF!" table:formula="of:=[.H1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4" table:style-name="ce1183">
            <text:p>14</text:p>
          </table:table-cell>
          <table:table-cell table:style-name="ce1184">
            <draw:frame draw:z-index="15" draw:id="id342" draw:style-name="a350" draw:name="圖片 18" svg:x="0.01953in" svg:y="0.04558in" svg:width="0.21992in" svg:height="0.2244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83">
            <text:p>Mistral</text:p>
          </table:table-cell>
          <table:table-cell office:value-type="string" table:style-name="ce1185">
            <text:p>Ministral-3-8B-Instruct-2512</text:p>
          </table:table-cell>
          <table:table-cell table:style-name="ce147"/>
          <table:table-cell office:value-type="string" table:style-name="ce1186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75470000000000004" table:style-name="ce1206">
            <text:p>75.47%</text:p>
          </table:table-cell>
          <table:table-cell office:value-type="date" office:date-value="2025-12-02T00:00:00" table:style-name="ce1212">
            <text:p>2025/12/02</text:p>
          </table:table-cell>
          <table:table-cell office:value-type="date" office:date-value="2026-08-07T00:00:00" table:style-name="ce1217">
            <text:p>2026/8/7</text:p>
          </table:table-cell>
          <table:table-cell office:value-type="error" office:string-value="#REF!" table:formula="of:=[.H1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5" table:style-name="ce1165">
            <text:p>15</text:p>
          </table:table-cell>
          <table:table-cell table:style-name="ce1166">
            <draw:frame draw:z-index="22" draw:id="id349" draw:style-name="a357" draw:name="圖片 25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172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47170000000000001" table:style-name="ce1205">
            <text:p>47.17%</text:p>
          </table:table-cell>
          <table:table-cell office:value-type="date" office:date-value="2025-04-28T00:00:00" table:style-name="ce1211">
            <text:p>2025/04/28</text:p>
          </table:table-cell>
          <table:table-cell office:value-type="date" office:date-value="2026-07-30T00:00:00" table:style-name="ce1218">
            <text:p>2026/7/30</text:p>
          </table:table-cell>
          <table:table-cell office:value-type="error" office:string-value="#REF!" table:formula="of:=[.H1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6" table:style-name="ce1177">
            <text:p>16</text:p>
          </table:table-cell>
          <table:table-cell table:style-name="ce1178">
            <draw:frame draw:z-index="2" draw:id="id329" draw:style-name="a337" draw:name="圖片 3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77">
            <text:p>OpenAI</text:p>
          </table:table-cell>
          <table:table-cell office:value-type="string" table:style-name="ce1179">
            <text:p>GPT-5</text:p>
          </table:table-cell>
          <table:table-cell office:value-type="string" table:style-name="ce127">
            <text:p>&gt;2T</text:p>
          </table:table-cell>
          <table:table-cell office:value-type="string" table:style-name="ce1191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03">
            <text:p>94.34%</text:p>
          </table:table-cell>
          <table:table-cell office:value-type="date" office:date-value="2025-08-07T00:00:00" table:style-name="ce1209">
            <text:p>2025/08/07</text:p>
          </table:table-cell>
          <table:table-cell office:value-type="date" office:date-value="2026-07-28T00:00:00" table:style-name="ce1219">
            <text:p>2026/7/28</text:p>
          </table:table-cell>
          <table:table-cell office:value-type="error" office:string-value="#REF!" table:formula="of:=[.H1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7" table:style-name="ce1234">
            <text:p>17</text:p>
          </table:table-cell>
          <table:table-cell table:style-name="ce1236">
            <draw:frame draw:z-index="10" draw:id="id337" draw:style-name="a345" draw:name="圖片 12" svg:x="0.01953in" svg:y="0.00651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7">
            <text:p>階躍AI</text:p>
          </table:table-cell>
          <table:table-cell office:value-type="string" table:style-name="ce1235">
            <text:p>Step3-VL-10B</text:p>
          </table:table-cell>
          <table:table-cell table:style-name="ce134"/>
          <table:table-cell office:value-type="string" table:style-name="ce118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1-13T00:00:00" table:style-name="ce1211">
            <text:p>2026/01/13</text:p>
          </table:table-cell>
          <table:table-cell office:value-type="date" office:date-value="2026-07-31T00:00:00" table:style-name="ce1218">
            <text:p>2026/7/31</text:p>
          </table:table-cell>
          <table:table-cell office:value-type="error" office:string-value="#REF!" table:formula="of:=[.H2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8" table:style-name="ce1234">
            <text:p>18</text:p>
          </table:table-cell>
          <table:table-cell table:style-name="ce1236">
            <draw:frame draw:z-index="8" draw:id="id335" draw:style-name="a343" draw:name="圖片 10" svg:x="0.01953in" svg:y="0.01302in" svg:width="0.24138in" svg:height="0.245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7">
            <text:p>智譜AI</text:p>
          </table:table-cell>
          <table:table-cell office:value-type="string" table:style-name="ce1235">
            <text:p>GLM-4.6V-Flash</text:p>
          </table:table-cell>
          <table:table-cell table:style-name="ce134"/>
          <table:table-cell office:value-type="string" table:style-name="ce118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5-12-07T00:00:00" table:style-name="ce1211">
            <text:p>2025/12/07</text:p>
          </table:table-cell>
          <table:table-cell office:value-type="date" office:date-value="2026-07-29T00:00:00" table:style-name="ce1218">
            <text:p>2026/7/29</text:p>
          </table:table-cell>
          <table:table-cell office:value-type="error" office:string-value="#REF!" table:formula="of:=[.H21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9" table:style-name="ce1238">
            <text:p>19</text:p>
          </table:table-cell>
          <table:table-cell table:style-name="ce1242">
            <draw:frame draw:z-index="7" draw:id="id334" draw:style-name="a342" draw:name="圖片 9" svg:x="0.01953in" svg:y="0.01302in" svg:width="0.24138in" svg:height="0.245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3">
            <text:p>南北閣</text:p>
          </table:table-cell>
          <table:table-cell office:value-type="string" table:style-name="ce1244">
            <text:p>Nanbeige4.1-3B</text:p>
          </table:table-cell>
          <table:table-cell table:style-name="ce134"/>
          <table:table-cell office:value-type="string" table:style-name="ce1190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2-10T00:00:00" table:style-name="ce1211">
            <text:p>2026/02/10</text:p>
          </table:table-cell>
          <table:table-cell office:value-type="date" office:date-value="2026-08-05T00:00:00" table:style-name="ce1218">
            <text:p>2026/8/5</text:p>
          </table:table-cell>
          <table:table-cell office:value-type="error" office:string-value="#REF!" table:formula="of:=[.H22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0" table:style-name="ce1239">
            <text:p>20</text:p>
          </table:table-cell>
          <table:table-cell table:style-name="ce1242">
            <draw:frame draw:z-index="13" draw:id="id340" draw:style-name="a348" draw:name="圖片 16" svg:x="0.01953in" svg:y="0.03906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3">
            <text:p>阿里巴巴</text:p>
          </table:table-cell>
          <table:table-cell office:value-type="string" table:style-name="ce1244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190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205">
            <text:p>43.40%</text:p>
          </table:table-cell>
          <table:table-cell office:value-type="date" office:date-value="2025-09-16T00:00:00" table:style-name="ce1211">
            <text:p>2025/09/16</text:p>
          </table:table-cell>
          <table:table-cell office:value-type="date" office:date-value="2026-07-30T00:00:00" table:style-name="ce137">
            <text:p>2026/7/30</text:p>
          </table:table-cell>
          <table:table-cell office:value-type="error" office:string-value="#REF!" table:formula="of:=[.H23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1" table:style-name="ce1240">
            <text:p>21</text:p>
          </table:table-cell>
          <table:table-cell table:style-name="ce1241">
            <draw:frame draw:z-index="98" draw:id="id425" draw:style-name="a433" draw:name="圖片 101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0">
            <text:p>騰訊</text:p>
          </table:table-cell>
          <table:table-cell office:value-type="string" table:style-name="ce1245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189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37740000000000001" table:style-name="ce1205">
            <text:p>37.74%</text:p>
          </table:table-cell>
          <table:table-cell office:value-type="date" office:date-value="2025-07-30T00:00:00" table:style-name="ce1211">
            <text:p>2025/07/30</text:p>
          </table:table-cell>
          <table:table-cell office:value-type="date" office:date-value="2026-07-31T00:00:00" table:style-name="ce137">
            <text:p>2026/7/31</text:p>
          </table:table-cell>
          <table:table-cell office:value-type="error" office:string-value="#REF!" table:formula="of:=[.H2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2" table:style-name="ce1246">
            <text:p>22</text:p>
          </table:table-cell>
          <table:table-cell table:style-name="ce1247">
            <draw:frame draw:z-index="97" draw:id="id424" draw:style-name="a432" draw:name="圖片 100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46">
            <text:p>Google</text:p>
          </table:table-cell>
          <table:table-cell office:value-type="string" table:style-name="ce1252">
            <text:p>Gemma-4-E2B-it</text:p>
          </table:table-cell>
          <table:table-cell table:style-name="ce132"/>
          <table:table-cell office:value-type="string" table:style-name="ce1192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81130000000000002" table:style-name="ce1203">
            <text:p>81.13%</text:p>
          </table:table-cell>
          <table:table-cell office:value-type="date" office:date-value="2026-04-02T00:00:00" table:style-name="ce1209">
            <text:p>2026/04/02</text:p>
          </table:table-cell>
          <table:table-cell office:value-type="date" office:date-value="2026-07-30T00:00:00" table:style-name="ce1213">
            <text:p>2026/7/30</text:p>
          </table:table-cell>
          <table:table-cell office:value-type="error" office:string-value="#REF!" table:formula="of:=[.H2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3" table:style-name="ce1248">
            <text:p>23</text:p>
          </table:table-cell>
          <table:table-cell table:style-name="ce1249">
            <draw:frame draw:z-index="12" draw:id="id339" draw:style-name="a347" draw:name="圖片 15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8">
            <text:p>阿里巴巴</text:p>
          </table:table-cell>
          <table:table-cell office:value-type="string" table:style-name="ce1253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193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49059999999999998" table:style-name="ce1205">
            <text:p>49.06%</text:p>
          </table:table-cell>
          <table:table-cell office:value-type="date" office:date-value="2025-08-05T00:00:00" table:style-name="ce1211">
            <text:p>2025/08/05</text:p>
          </table:table-cell>
          <table:table-cell office:value-type="date" office:date-value="2026-07-28T00:00:00" table:style-name="ce1214">
            <text:p>2026/7/28</text:p>
          </table:table-cell>
          <table:table-cell office:value-type="error" office:string-value="#REF!" table:formula="of:=[.H2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4" table:style-name="ce1250">
            <text:p>24</text:p>
          </table:table-cell>
          <table:table-cell table:style-name="ce1251">
            <draw:frame draw:z-index="9" draw:id="id336" draw:style-name="a344" draw:name="圖片 11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0">
            <text:p>阿里巴巴</text:p>
          </table:table-cell>
          <table:table-cell office:value-type="string" table:style-name="ce1254">
            <text:p>Qwen3.5-9B</text:p>
          </table:table-cell>
          <table:table-cell table:style-name="ce134"/>
          <table:table-cell office:value-type="string" table:style-name="ce1194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205">
            <text:p>41.51%</text:p>
          </table:table-cell>
          <table:table-cell office:value-type="date" office:date-value="2026-02-27T00:00:00" table:style-name="ce1211">
            <text:p>2026/02/27</text:p>
          </table:table-cell>
          <table:table-cell office:value-type="date" office:date-value="2026-08-04T00:00:00" table:style-name="ce1214">
            <text:p>2026/8/4</text:p>
          </table:table-cell>
          <table:table-cell office:value-type="error" office:string-value="#REF!" table:formula="of:=[.H2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5" table:style-name="ce1255">
            <text:p>25</text:p>
          </table:table-cell>
          <table:table-cell table:style-name="ce1256">
            <draw:frame draw:z-index="11" draw:id="id338" draw:style-name="a346" draw:name="圖片 13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5">
            <text:p>阿里巴巴</text:p>
          </table:table-cell>
          <table:table-cell office:value-type="string" table:style-name="ce1261">
            <text:p>Qwen3.5-4B</text:p>
          </table:table-cell>
          <table:table-cell table:style-name="ce134"/>
          <table:table-cell office:value-type="string" table:style-name="ce1195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2-27T00:00:00" table:style-name="ce1211">
            <text:p>2026/02/27</text:p>
          </table:table-cell>
          <table:table-cell office:value-type="date" office:date-value="2026-07-31T00:00:00" table:style-name="ce1214">
            <text:p>2026/7/31</text:p>
          </table:table-cell>
          <table:table-cell office:value-type="error" office:string-value="#REF!" table:formula="of:=[.H2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6" table:style-name="ce1257">
            <text:p>26</text:p>
          </table:table-cell>
          <table:table-cell table:style-name="ce1258">
            <draw:frame draw:z-index="16" draw:id="id343" draw:style-name="a351" draw:name="圖片 19" svg:x="0.01953in" svg:y="0.01953in" svg:width="0.22895in" svg:height="0.20858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257">
            <text:p>亞太智能</text:p>
          </table:table-cell>
          <table:table-cell office:value-type="string" table:style-name="ce1262">
            <text:p>ACE-1-24B-2604</text:p>
          </table:table-cell>
          <table:table-cell table:style-name="ce140"/>
          <table:table-cell office:value-type="string" table:style-name="ce1196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77359999999999995" table:style-name="ce1202">
            <text:p>77.36%</text:p>
          </table:table-cell>
          <table:table-cell office:value-type="string" table:style-name="ce1208">
            <text:p>- -</text:p>
          </table:table-cell>
          <table:table-cell office:value-type="string" table:style-name="ce1215">
            <text:p>2026/8/5</text:p>
          </table:table-cell>
          <table:table-cell office:value-type="error" office:string-value="#REF!" table:formula="of:=[.H2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7" table:style-name="ce1259">
            <text:p>27</text:p>
          </table:table-cell>
          <table:table-cell table:style-name="ce1260">
            <draw:frame draw:z-index="101" draw:id="id428" draw:style-name="a436" draw:name="圖片 106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9">
            <text:p>商汤科技</text:p>
          </table:table-cell>
          <table:table-cell office:value-type="string" table:style-name="ce1263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197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4-06-27T00:00:00" table:style-name="ce1211">
            <text:p>2024/06/27</text:p>
          </table:table-cell>
          <table:table-cell office:value-type="date" office:date-value="2026-08-03T00:00:00" table:style-name="ce137">
            <text:p>2026/8/3</text:p>
          </table:table-cell>
          <table:table-cell office:value-type="error" office:string-value="#REF!" table:formula="of:=[.H3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8" table:style-name="ce1264">
            <text:p>28</text:p>
          </table:table-cell>
          <table:table-cell table:style-name="ce1265">
            <draw:frame draw:z-index="100" draw:id="id427" draw:style-name="a435" draw:name="圖片 105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64">
            <text:p>META</text:p>
          </table:table-cell>
          <table:table-cell office:value-type="string" table:style-name="ce1266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198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81130000000000002" table:style-name="ce1203">
            <text:p>81.13%</text:p>
          </table:table-cell>
          <table:table-cell office:value-type="date" office:date-value="2024-07-23T00:00:00" table:style-name="ce1209">
            <text:p>2024/07/23</text:p>
          </table:table-cell>
          <table:table-cell office:value-type="date" office:date-value="2026-08-07T00:00:00" table:style-name="ce130">
            <text:p>2026/8/7</text:p>
          </table:table-cell>
          <table:table-cell office:value-type="error" office:string-value="#REF!" table:formula="of:=[.H3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9" table:style-name="ce1268">
            <text:p>29</text:p>
          </table:table-cell>
          <table:table-cell table:style-name="ce1269">
            <draw:frame draw:z-index="99" draw:id="id426" draw:style-name="a434" draw:name="圖片 104" svg:x="0in" svg:y="0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68">
            <text:p>OpenAI</text:p>
          </table:table-cell>
          <table:table-cell office:value-type="string" table:style-name="ce1267">
            <text:p>GPT-5.6 Terra</text:p>
          </table:table-cell>
          <table:table-cell table:style-name="ce132"/>
          <table:table-cell office:value-type="string" table:style-name="ce1199">
            <text:p>&gt;150.0B</text:p>
          </table:table-cell>
          <table:table-cell office:value-type="string" table:style-name="ce6">
            <text:p>付費API</text:p>
          </table:table-cell>
          <table:table-cell office:value-type="percentage" office:value="0.94340000000000002" table:style-name="ce1203">
            <text:p>94.34%</text:p>
          </table:table-cell>
          <table:table-cell office:value-type="date" office:date-value="2026-07-14T00:00:00" table:style-name="ce8">
            <text:p>2026/7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0" table:style-name="ce1271">
            <text:p>30</text:p>
          </table:table-cell>
          <table:table-cell table:style-name="ce1272">
            <draw:frame draw:z-index="29" draw:id="id356" draw:style-name="a364" draw:name="圖片 32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71">
            <text:p>OpenAI</text:p>
          </table:table-cell>
          <table:table-cell office:value-type="string" table:style-name="ce1270">
            <text:p>gpt-oss-20b</text:p>
          </table:table-cell>
          <table:table-cell table:style-name="ce132"/>
          <table:table-cell office:value-type="string" table:style-name="ce1200">
            <text:p>20.9B</text:p>
          </table:table-cell>
          <table:table-cell office:value-type="string" table:style-name="ce122">
            <text:p>本地</text:p>
          </table:table-cell>
          <table:table-cell office:value-type="percentage" office:value="0.69810000000000005" table:style-name="ce1203">
            <text:p>69.81%</text:p>
          </table:table-cell>
          <table:table-cell office:value-type="date" office:date-value="2025-08-05T00:00:00" table:style-name="ce1207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1" table:style-name="ce1273">
            <text:p>31</text:p>
          </table:table-cell>
          <table:table-cell table:style-name="ce1274">
            <draw:frame draw:z-index="6" draw:id="id333" draw:style-name="a341" draw:name="圖片 8" svg:x="0.01953in" svg:y="0.03255in" svg:width="0.24434in" svg:height="0.219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73">
            <text:p>NVIDIA</text:p>
          </table:table-cell>
          <table:table-cell office:value-type="string" table:style-name="ce1275">
            <text:p>Orchestrator-8B</text:p>
          </table:table-cell>
          <table:table-cell table:style-name="ce132"/>
          <table:table-cell office:value-type="string" table:style-name="ce1201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2829999999999999" table:style-name="ce1203">
            <text:p>52.83%</text:p>
          </table:table-cell>
          <table:table-cell office:value-type="date" office:date-value="2025-11-27T00:00:00" table:style-name="ce1207">
            <text:p>2025/11/2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2" table:style-name="ce11">
            <text:p>32</text:p>
          </table:table-cell>
          <table:table-cell table:style-name="ce337">
            <draw:frame draw:z-index="26" draw:id="id353" draw:style-name="a361" draw:name="圖片 2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.1</text:p>
          </table:table-cell>
          <table:table-cell table:style-name="ce134"/>
          <table:table-cell office:value-type="string" table:style-name="ce135">
            <text:p>754.0B</text:p>
          </table:table-cell>
          <table:table-cell office:value-type="string" table:style-name="ce123">
            <text:p>付費API</text:p>
          </table:table-cell>
          <table:table-cell office:value-type="percentage" office:value="0.77359999999999995" table:style-name="ce136">
            <text:p>77.36%</text:p>
          </table:table-cell>
          <table:table-cell office:value-type="date" office:date-value="2026-04-04T00:00:00" table:style-name="ce355">
            <text:p>2026/04/0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3" table:style-name="ce11">
            <text:p>33</text:p>
          </table:table-cell>
          <table:table-cell table:style-name="ce337">
            <draw:frame draw:z-index="27" draw:id="id354" draw:style-name="a362" draw:name="圖片 3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6-27B</text:p>
          </table:table-cell>
          <table:table-cell table:style-name="ce134"/>
          <table:table-cell office:value-type="string" table:style-name="ce135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62260000000000004" table:style-name="ce136">
            <text:p>62.26%</text:p>
          </table:table-cell>
          <table:table-cell office:value-type="date" office:date-value="2026-04-22T00:00:00" table:style-name="ce352">
            <text:p>2026/0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4" table:style-name="ce11">
            <text:p>34</text:p>
          </table:table-cell>
          <table:table-cell table:style-name="ce337">
            <draw:frame draw:z-index="28" draw:id="id355" draw:style-name="a363" draw:name="圖片 3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122B-A10B</text:p>
          </table:table-cell>
          <table:table-cell table:style-name="ce134"/>
          <table:table-cell office:value-type="string" table:style-name="ce135">
            <text:p>125.0B</text:p>
          </table:table-cell>
          <table:table-cell office:value-type="string" table:style-name="ce123">
            <text:p>本地</text:p>
          </table:table-cell>
          <table:table-cell office:value-type="percentage" office:value="0.37740000000000001" table:style-name="ce136">
            <text:p>37.74%</text:p>
          </table:table-cell>
          <table:table-cell office:value-type="date" office:date-value="2026-02-24T00:00:00" table:style-name="ce352">
            <text:p>2026/02/2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5" table:style-name="ce5">
            <text:p>35</text:p>
          </table:table-cell>
          <table:table-cell table:style-name="ce334">
            <draw:frame draw:z-index="30" draw:id="id357" draw:style-name="a365" draw:name="圖片 33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-mini</text:p>
          </table:table-cell>
          <table:table-cell table:style-name="ce132"/>
          <table:table-cell office:value-type="string" table:style-name="ce128">
            <text:p>&gt;80.0B</text:p>
          </table:table-cell>
          <table:table-cell office:value-type="string" table:style-name="ce122">
            <text:p>付費API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5-08-07T00:00:00" table:style-name="ce350">
            <text:p>2025/08/0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6" table:style-name="ce5">
            <text:p>36</text:p>
          </table:table-cell>
          <table:table-cell table:style-name="ce334">
            <draw:frame draw:z-index="31" draw:id="id358" draw:style-name="a366" draw:name="圖片 34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1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9">
            <text:p>96.23%</text:p>
          </table:table-cell>
          <table:table-cell office:value-type="date" office:date-value="2025-11-13T00:00:00" table:style-name="ce350">
            <text:p>2025/11/1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7" table:style-name="ce11">
            <text:p>37</text:p>
          </table:table-cell>
          <table:table-cell table:style-name="ce337">
            <draw:frame draw:z-index="32" draw:id="id359" draw:style-name="a367" draw:name="圖片 3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0.8B</text:p>
          </table:table-cell>
          <table:table-cell table:style-name="ce134"/>
          <table:table-cell office:value-type="string" table:style-name="ce135">
            <text:p>0.9B</text:p>
          </table:table-cell>
          <table:table-cell office:value-type="string" table:style-name="ce123">
            <text:p>本地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6-03-01T00:00:00" table:style-name="ce352">
            <text:p>2026/03/0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8" table:style-name="ce11">
            <text:p>38</text:p>
          </table:table-cell>
          <table:table-cell table:style-name="ce337">
            <draw:frame draw:z-index="33" draw:id="id360" draw:style-name="a368" draw:name="圖片 3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Flash</text:p>
          </table:table-cell>
          <table:table-cell table:style-name="ce134"/>
          <table:table-cell office:value-type="string" table:style-name="ce135">
            <text:p>158.0B</text:p>
          </table:table-cell>
          <table:table-cell office:value-type="string" table:style-name="ce123">
            <text:p>付費API</text:p>
          </table:table-cell>
          <table:table-cell office:value-type="percentage" office:value="0.47170000000000001" table:style-name="ce136">
            <text:p>47.17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9" table:style-name="ce11">
            <text:p>39</text:p>
          </table:table-cell>
          <table:table-cell table:style-name="ce337">
            <draw:frame draw:z-index="34" draw:id="id361" draw:style-name="a369" draw:name="圖片 37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2.5-VL</text:p>
          </table:table-cell>
          <table:table-cell table:style-name="ce134"/>
          <table:table-cell office:value-type="string" table:style-name="ce135">
            <text:p>8.3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36">
            <text:p>35.85%</text:p>
          </table:table-cell>
          <table:table-cell office:value-type="date" office:date-value="2025-05-29T00:00:00" table:style-name="ce352">
            <text:p>2025/05/2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0" table:style-name="ce5">
            <text:p>40</text:p>
          </table:table-cell>
          <table:table-cell table:style-name="ce334">
            <draw:frame draw:z-index="35" draw:id="id362" draw:style-name="a370" draw:name="圖片 38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IBM</text:p>
          </table:table-cell>
          <table:table-cell office:value-type="string" table:style-name="ce329">
            <text:p>Granite-4.1-8B</text:p>
          </table:table-cell>
          <table:table-cell table:style-name="ce132"/>
          <table:table-cell office:value-type="string" table:style-name="ce128">
            <text:p>9.0B</text:p>
          </table:table-cell>
          <table:table-cell office:value-type="string" table:style-name="ce122">
            <text:p>本地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4-08T00:00:00" table:style-name="ce130">
            <text:p>2026/4/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1" table:style-name="ce5">
            <text:p>41</text:p>
          </table:table-cell>
          <table:table-cell table:style-name="ce334">
            <draw:frame draw:z-index="36" draw:id="id363" draw:style-name="a371" draw:name="圖片 39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Sonnet-5</text:p>
          </table:table-cell>
          <table:table-cell table:style-name="ce132"/>
          <table:table-cell office:value-type="string" table:style-name="ce128">
            <text:p>&gt;15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6-07-01T00:00:00" table:style-name="ce350">
            <text:p>2026/07/0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2" table:style-name="ce5">
            <text:p>42</text:p>
          </table:table-cell>
          <table:table-cell table:style-name="ce334">
            <draw:frame draw:z-index="37" draw:id="id364" draw:style-name="a372" draw:name="圖片 40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META</text:p>
          </table:table-cell>
          <table:table-cell office:value-type="string" table:style-name="ce329">
            <text:p>Llama-4-Maverick</text:p>
          </table:table-cell>
          <table:table-cell table:style-name="ce132"/>
          <table:table-cell office:value-type="string" table:style-name="ce128">
            <text:p>400.0B</text:p>
          </table:table-cell>
          <table:table-cell office:value-type="string" table:style-name="ce122">
            <text:p>國網API</text:p>
          </table:table-cell>
          <table:table-cell office:value-type="percentage" office:value="0.77359999999999995" table:style-name="ce129">
            <text:p>77.36%</text:p>
          </table:table-cell>
          <table:table-cell office:value-type="date" office:date-value="2025-04-05T00:00:00" table:style-name="ce350">
            <text:p>2025/04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3" table:style-name="ce5">
            <text:p>43</text:p>
          </table:table-cell>
          <table:table-cell table:style-name="ce334">
            <draw:frame draw:z-index="38" draw:id="id365" draw:style-name="a373" draw:name="圖片 41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3-270M</text:p>
          </table:table-cell>
          <table:table-cell table:style-name="ce132"/>
          <table:table-cell office:value-type="string" table:style-name="ce128">
            <text:p>0.3B</text:p>
          </table:table-cell>
          <table:table-cell office:value-type="string" table:style-name="ce122">
            <text:p>本地</text:p>
          </table:table-cell>
          <table:table-cell office:value-type="percentage" office:value="0.35849999999999999" table:style-name="ce129">
            <text:p>35.85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4" table:style-name="ce5">
            <text:p>44</text:p>
          </table:table-cell>
          <table:table-cell table:style-name="ce334">
            <draw:frame draw:z-index="39" draw:id="id366" draw:style-name="a374" draw:name="圖片 4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LiquidAI</text:p>
          </table:table-cell>
          <table:table-cell office:value-type="string" table:style-name="ce329">
            <text:p>LFM2-700M</text:p>
          </table:table-cell>
          <table:table-cell table:style-name="ce132"/>
          <table:table-cell office:value-type="string" table:style-name="ce128">
            <text:p>0.7B</text:p>
          </table:table-cell>
          <table:table-cell office:value-type="string" table:style-name="ce122">
            <text:p>本地</text:p>
          </table:table-cell>
          <table:table-cell office:value-type="percentage" office:value="0.52829999999999999" table:style-name="ce129">
            <text:p>52.83%</text:p>
          </table:table-cell>
          <table:table-cell office:value-type="date" office:date-value="2025-07-10T00:00:00" table:style-name="ce350">
            <text:p>2025/07/10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5" table:style-name="ce5">
            <text:p>45</text:p>
          </table:table-cell>
          <table:table-cell table:style-name="ce334">
            <draw:frame draw:z-index="41" draw:id="id368" draw:style-name="a376" draw:name="圖片 4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Opus-4.1</text:p>
          </table:table-cell>
          <table:table-cell table:style-name="ce132"/>
          <table:table-cell office:value-type="string" table:style-name="ce128">
            <text:p>&gt;400.0B</text:p>
          </table:table-cell>
          <table:table-cell office:value-type="string" table:style-name="ce122">
            <text:p>付費API</text:p>
          </table:table-cell>
          <table:table-cell office:value-type="percentage" office:value="0.83020000000000005" table:style-name="ce129">
            <text:p>83.02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6" table:style-name="ce11">
            <text:p>46</text:p>
          </table:table-cell>
          <table:table-cell table:style-name="ce337">
            <draw:frame draw:z-index="47" draw:id="id374" draw:style-name="a382" draw:name="圖片 5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騰訊</text:p>
          </table:table-cell>
          <table:table-cell office:value-type="string" table:style-name="ce332">
            <text:p>Tencent Hy3 preview</text:p>
          </table:table-cell>
          <table:table-cell table:style-name="ce134"/>
          <table:table-cell office:value-type="string" table:style-name="ce135">
            <text:p>299.0B</text:p>
          </table:table-cell>
          <table:table-cell office:value-type="string" table:style-name="ce123">
            <text:p>付費API</text:p>
          </table:table-cell>
          <table:table-cell office:value-type="percentage" office:value="3.7699999999999997E-2" table:style-name="ce136">
            <text:p>3.77%</text:p>
          </table:table-cell>
          <table:table-cell office:value-type="date" office:date-value="2026-04-22T00:00:00" table:style-name="ce137">
            <text:p>2026/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7" table:style-name="ce11">
            <text:p>47</text:p>
          </table:table-cell>
          <table:table-cell table:style-name="ce337">
            <draw:frame draw:z-index="40" draw:id="id367" draw:style-name="a375" draw:name="圖片 4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35B-A3B</text:p>
          </table:table-cell>
          <table:table-cell table:style-name="ce134"/>
          <table:table-cell office:value-type="string" table:style-name="ce135">
            <text:p>36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6-02-24T00:00:00" table:style-name="ce352">
            <text:p>2026/02/2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8" table:style-name="ce5">
            <text:p>48</text:p>
          </table:table-cell>
          <table:table-cell table:style-name="ce334">
            <draw:frame draw:z-index="96" draw:id="id423" draw:style-name="a431" draw:name="圖片 9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o</text:p>
          </table:table-cell>
          <table:table-cell table:style-name="ce132"/>
          <table:table-cell office:value-type="string" table:style-name="ce128">
            <text:p>200.0B</text:p>
          </table:table-cell>
          <table:table-cell office:value-type="string" table:style-name="ce122">
            <text:p>付費API</text:p>
          </table:table-cell>
          <table:table-cell office:value-type="percentage" office:value="0.66039999999999999" table:style-name="ce129">
            <text:p>66.04%</text:p>
          </table:table-cell>
          <table:table-cell office:value-type="date" office:date-value="2024-05-13T00:00:00" table:style-name="ce350">
            <text:p>2024/05/1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9" table:style-name="ce11">
            <text:p>49</text:p>
          </table:table-cell>
          <table:table-cell table:style-name="ce337">
            <draw:frame draw:z-index="49" draw:id="id376" draw:style-name="a384" draw:name="圖片 52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Q</text:p>
          </table:table-cell>
          <table:table-cell table:style-name="ce134"/>
          <table:table-cell office:value-type="string" table:style-name="ce135">
            <text:p>32.0B</text:p>
          </table:table-cell>
          <table:table-cell office:value-type="string" table:style-name="ce123">
            <text:p>本地</text:p>
          </table:table-cell>
          <table:table-cell office:value-type="percentage" office:value="0.3962" table:style-name="ce136">
            <text:p>39.62%</text:p>
          </table:table-cell>
          <table:table-cell office:value-type="date" office:date-value="2025-03-05T00:00:00" table:style-name="ce352">
            <text:p>2025/03/0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0" table:style-name="ce5">
            <text:p>50</text:p>
          </table:table-cell>
          <table:table-cell table:style-name="ce334">
            <draw:frame draw:z-index="42" draw:id="id369" draw:style-name="a377" draw:name="圖片 4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4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2449999999999999" table:style-name="ce129">
            <text:p>92.45%</text:p>
          </table:table-cell>
          <table:table-cell office:value-type="date" office:date-value="2026-03-05T00:00:00" table:style-name="ce350">
            <text:p>2026/03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1" table:style-name="ce5">
            <text:p>51</text:p>
          </table:table-cell>
          <table:table-cell table:style-name="ce334">
            <draw:frame draw:z-index="43" draw:id="id370" draw:style-name="a378" draw:name="圖片 4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2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9">
            <text:p>96.23%</text:p>
          </table:table-cell>
          <table:table-cell office:value-type="date" office:date-value="2025-12-11T00:00:00" table:style-name="ce350">
            <text:p>2025/12/1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2" table:style-name="ce5">
            <text:p>52</text:p>
          </table:table-cell>
          <table:table-cell table:style-name="ce334">
            <draw:frame draw:z-index="44" draw:id="id371" draw:style-name="a379" draw:name="圖片 4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-Pro</text:p>
          </table:table-cell>
          <table:table-cell table:style-name="ce132"/>
          <table:table-cell office:value-type="string" table:style-name="ce128">
            <text:p>&gt;3,000.0B</text:p>
          </table:table-cell>
          <table:table-cell office:value-type="string" table:style-name="ce122">
            <text:p>付費API</text:p>
          </table:table-cell>
          <table:table-cell office:value-type="percentage" office:value="0.3019" table:style-name="ce129">
            <text:p>30.19%</text:p>
          </table:table-cell>
          <table:table-cell office:value-type="date" office:date-value="2025-11-19T00:00:00" table:style-name="ce350">
            <text:p>2025/11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3" table:style-name="ce5">
            <text:p>53</text:p>
          </table:table-cell>
          <table:table-cell table:style-name="ce334">
            <draw:frame draw:z-index="45" draw:id="id372" draw:style-name="a380" draw:name="圖片 4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Fable-5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7-01T00:00:00" table:style-name="ce350">
            <text:p>2026/07/0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4" table:style-name="ce5">
            <text:p>54</text:p>
          </table:table-cell>
          <table:table-cell table:style-name="ce357">
            <draw:frame draw:z-index="46" draw:id="id373" draw:style-name="a381" draw:name="圖片 4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Nano-12B</text:p>
          </table:table-cell>
          <table:table-cell table:style-name="ce132"/>
          <table:table-cell office:value-type="string" table:style-name="ce128">
            <text:p>12.0B</text:p>
          </table:table-cell>
          <table:table-cell office:value-type="string" table:style-name="ce122">
            <text:p>本地</text:p>
          </table:table-cell>
          <table:table-cell office:value-type="percentage" office:value="0.26419999999999999" table:style-name="ce129">
            <text:p>26.42%</text:p>
          </table:table-cell>
          <table:table-cell office:value-type="date" office:date-value="2025-08-21T00:00:00" table:style-name="ce350">
            <text:p>2025/08/2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5" table:style-name="ce11">
            <text:p>55</text:p>
          </table:table-cell>
          <table:table-cell table:style-name="ce337">
            <draw:frame draw:z-index="48" draw:id="id375" draw:style-name="a383" draw:name="圖片 5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Pro</text:p>
          </table:table-cell>
          <table:table-cell table:style-name="ce134"/>
          <table:table-cell office:value-type="string" table:style-name="ce135">
            <text:p>862.0B</text:p>
          </table:table-cell>
          <table:table-cell office:value-type="string" table:style-name="ce123">
            <text:p>付費API</text:p>
          </table:table-cell>
          <table:table-cell office:value-type="percentage" office:value="0.50939999999999996" table:style-name="ce136">
            <text:p>50.94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6" table:style-name="ce11">
            <text:p>56</text:p>
          </table:table-cell>
          <table:table-cell table:style-name="ce337">
            <draw:frame draw:z-index="50" draw:id="id377" draw:style-name="a385" draw:name="圖片 53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11">
            <text:p>VIDraft</text:p>
          </table:table-cell>
          <table:table-cell office:value-type="string" table:style-name="ce332">
            <text:p>Darwin-9B-Opus</text:p>
          </table:table-cell>
          <table:table-cell table:style-name="ce134"/>
          <table:table-cell office:value-type="string" table:style-name="ce135">
            <text:p>9.0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4-04T00:00:00" table:style-name="ce352">
            <text:p>2026/04/0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7" table:style-name="ce11">
            <text:p>57</text:p>
          </table:table-cell>
          <table:table-cell table:style-name="ce337">
            <draw:frame draw:z-index="51" draw:id="id378" draw:style-name="a386" draw:name="圖片 5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Pro_Thinking</text:p>
          </table:table-cell>
          <table:table-cell table:style-name="ce134"/>
          <table:table-cell office:value-type="string" table:style-name="ce135">
            <text:p>862.0B</text:p>
          </table:table-cell>
          <table:table-cell office:value-type="string" table:style-name="ce123">
            <text:p>付費API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8" table:style-name="ce11">
            <text:p>58</text:p>
          </table:table-cell>
          <table:table-cell table:style-name="ce337">
            <draw:frame draw:z-index="52" draw:id="id379" draw:style-name="a387" draw:name="圖片 5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3.1</text:p>
          </table:table-cell>
          <table:table-cell table:style-name="ce134"/>
          <table:table-cell office:value-type="string" table:style-name="ce135">
            <text:p>685.0B</text:p>
          </table:table-cell>
          <table:table-cell office:value-type="string" table:style-name="ce123">
            <text:p>官方網頁</text:p>
          </table:table-cell>
          <table:table-cell office:value-type="percentage" office:value="0.33960000000000001" table:style-name="ce136">
            <text:p>33.96%</text:p>
          </table:table-cell>
          <table:table-cell office:value-type="date" office:date-value="2025-08-21T00:00:00" table:style-name="ce352">
            <text:p>2025/08/2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9" table:style-name="ce5">
            <text:p>59</text:p>
          </table:table-cell>
          <table:table-cell table:style-name="ce334">
            <draw:frame draw:z-index="53" draw:id="id380" draw:style-name="a388" draw:name="圖片 5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4-26B-A4B-it</text:p>
          </table:table-cell>
          <table:table-cell table:style-name="ce132"/>
          <table:table-cell office:value-type="string" table:style-name="ce128">
            <text:p>27.0B</text:p>
          </table:table-cell>
          <table:table-cell office:value-type="string" table:style-name="ce122">
            <text:p>本地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4-02T00:00:00" table:style-name="ce350">
            <text:p>2026/04/0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0" table:style-name="ce5">
            <text:p>60</text:p>
          </table:table-cell>
          <table:table-cell table:style-name="ce334">
            <draw:frame draw:z-index="54" draw:id="id381" draw:style-name="a389" draw:name="圖片 5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Haiku-4.5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5-10-15T00:00:00" table:style-name="ce350">
            <text:p>2025/10/1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1" table:style-name="ce11">
            <text:p>61</text:p>
          </table:table-cell>
          <table:table-cell table:style-name="ce337">
            <draw:frame draw:z-index="55" draw:id="id382" draw:style-name="a390" draw:name="圖片 58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2B</text:p>
          </table:table-cell>
          <table:table-cell table:style-name="ce134"/>
          <table:table-cell office:value-type="string" table:style-name="ce135">
            <text:p>2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6-03-01T00:00:00" table:style-name="ce352">
            <text:p>2026/03/0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2" table:style-name="ce5">
            <text:p>62</text:p>
          </table:table-cell>
          <table:table-cell table:style-name="ce334">
            <draw:frame draw:z-index="56" draw:id="id383" draw:style-name="a391" draw:name="圖片 5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-mini</text:p>
          </table:table-cell>
          <table:table-cell table:style-name="ce132"/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69810000000000005" table:style-name="ce129">
            <text:p>69.81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3" table:style-name="ce11">
            <text:p>63</text:p>
          </table:table-cell>
          <table:table-cell table:style-name="ce337">
            <draw:frame draw:z-index="57" draw:id="id384" draw:style-name="a392" draw:name="圖片 6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百度</text:p>
          </table:table-cell>
          <table:table-cell office:value-type="string" table:style-name="ce332">
            <text:p>ERNIE-4.5-21B-A3B-Thinking</text:p>
          </table:table-cell>
          <table:table-cell table:style-name="ce134"/>
          <table:table-cell office:value-type="string" table:style-name="ce135">
            <text:p>21.8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5-09-08T00:00:00" table:style-name="ce352">
            <text:p>2025/09/08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4" table:style-name="ce5">
            <text:p>64</text:p>
          </table:table-cell>
          <table:table-cell table:style-name="ce334">
            <draw:frame draw:z-index="95" draw:id="id422" draw:style-name="a430" draw:name="圖片 9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Cascade-8B-Thinking</text:p>
          </table:table-cell>
          <table:table-cell table:style-name="ce132"/>
          <table:table-cell office:value-type="string" table:style-name="ce128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434" table:style-name="ce129">
            <text:p>43.40%</text:p>
          </table:table-cell>
          <table:table-cell office:value-type="date" office:date-value="2025-12-08T00:00:00" table:style-name="ce350">
            <text:p>2025/12/0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5" table:style-name="ce5">
            <text:p>65</text:p>
          </table:table-cell>
          <table:table-cell table:style-name="ce334">
            <draw:frame draw:z-index="94" draw:id="id421" draw:style-name="a429" draw:name="圖片 9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-nano</text:p>
          </table:table-cell>
          <table:table-cell table:style-name="ce132"/>
          <table:table-cell office:value-type="string" table:style-name="ce128">
            <text:p>&gt;5.0B</text:p>
          </table:table-cell>
          <table:table-cell office:value-type="string" table:style-name="ce122">
            <text:p>付費API</text:p>
          </table:table-cell>
          <table:table-cell office:value-type="percentage" office:value="0.56599999999999995" table:style-name="ce129">
            <text:p>56.60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6" table:style-name="ce11">
            <text:p>66</text:p>
          </table:table-cell>
          <table:table-cell table:style-name="ce337">
            <draw:frame draw:z-index="93" draw:id="id420" draw:style-name="a428" draw:name="圖片 9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MiniMax</text:p>
          </table:table-cell>
          <table:table-cell office:value-type="string" table:style-name="ce332">
            <text:p>MiniMax M3</text:p>
          </table:table-cell>
          <table:table-cell table:style-name="ce134"/>
          <table:table-cell office:value-type="string" table:style-name="ce135">
            <text:p>427.0B</text:p>
          </table:table-cell>
          <table:table-cell office:value-type="string" table:style-name="ce123">
            <text:p>付費API</text:p>
          </table:table-cell>
          <table:table-cell office:value-type="percentage" office:value="0.83020000000000005" table:style-name="ce136">
            <text:p>83.02%</text:p>
          </table:table-cell>
          <table:table-cell office:value-type="date" office:date-value="2026-04-22T00:00:00" table:style-name="ce137">
            <text:p>2026/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7" table:style-name="ce5">
            <text:p>67</text:p>
          </table:table-cell>
          <table:table-cell table:style-name="ce334">
            <draw:frame draw:z-index="91" draw:id="id418" draw:style-name="a426" draw:name="圖片 9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IBM</text:p>
          </table:table-cell>
          <table:table-cell office:value-type="string" table:style-name="ce329">
            <text:p>Granite-4.1-30B</text:p>
          </table:table-cell>
          <table:table-cell table:style-name="ce132"/>
          <table:table-cell office:value-type="string" table:style-name="ce1226">
            <text:p>29.0B</text:p>
          </table:table-cell>
          <table:table-cell office:value-type="string" table:style-name="ce6">
            <text:p>本地</text:p>
          </table:table-cell>
          <table:table-cell office:value-type="percentage" office:value="0.71699999999999997" table:style-name="ce129">
            <text:p>71.70%</text:p>
          </table:table-cell>
          <table:table-cell office:value-type="date" office:date-value="2026-05-28T00:00:00" table:style-name="ce8">
            <text:p>2026/5/2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8" table:style-name="ce11">
            <text:p>68</text:p>
          </table:table-cell>
          <table:table-cell table:style-name="ce337">
            <draw:frame draw:z-index="58" draw:id="id385" draw:style-name="a393" draw:name="圖片 6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零一万物</text:p>
          </table:table-cell>
          <table:table-cell office:value-type="string" table:style-name="ce332">
            <text:p>Yi-1.5-9B-Chat</text:p>
          </table:table-cell>
          <table:table-cell table:style-name="ce134"/>
          <table:table-cell office:value-type="string" table:style-name="ce135">
            <text:p>9.0B</text:p>
          </table:table-cell>
          <table:table-cell office:value-type="string" table:style-name="ce123">
            <text:p>本地</text:p>
          </table:table-cell>
          <table:table-cell office:value-type="percentage" office:value="0.81130000000000002" table:style-name="ce136">
            <text:p>81.13%</text:p>
          </table:table-cell>
          <table:table-cell office:value-type="date" office:date-value="2024-05-12T00:00:00" table:style-name="ce352">
            <text:p>2024/05/1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9" table:style-name="ce5">
            <text:p>69</text:p>
          </table:table-cell>
          <table:table-cell table:style-name="ce334">
            <draw:frame draw:z-index="92" draw:id="id419" draw:style-name="a427" draw:name="圖片 9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Flash-Lite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75470000000000004" table:style-name="ce129">
            <text:p>75.47%</text:p>
          </table:table-cell>
          <table:table-cell office:value-type="date" office:date-value="2025-07-22T00:00:00" table:style-name="ce350">
            <text:p>2025/07/2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0" table:style-name="ce11">
            <text:p>70</text:p>
          </table:table-cell>
          <table:table-cell table:style-name="ce337">
            <draw:frame draw:z-index="59" draw:id="id386" draw:style-name="a394" draw:name="圖片 62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4.7-Flash</text:p>
          </table:table-cell>
          <table:table-cell table:style-name="ce134"/>
          <table:table-cell office:value-type="string" table:style-name="ce135">
            <text:p>31.0B</text:p>
          </table:table-cell>
          <table:table-cell office:value-type="string" table:style-name="ce123">
            <text:p>本地</text:p>
          </table:table-cell>
          <table:table-cell office:value-type="percentage" office:value="0.62260000000000004" table:style-name="ce136">
            <text:p>62.26%</text:p>
          </table:table-cell>
          <table:table-cell office:value-type="date" office:date-value="2026-01-19T00:00:00" table:style-name="ce352">
            <text:p>2026/01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1" table:style-name="ce1230">
            <text:p>71</text:p>
          </table:table-cell>
          <table:table-cell table:style-name="ce337">
            <draw:frame draw:z-index="90" draw:id="id417" draw:style-name="a425" draw:name="圖片 9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1">
            <text:p>月之暗面</text:p>
          </table:table-cell>
          <table:table-cell office:value-type="string" table:style-name="ce1232">
            <text:p>Kimi-K3</text:p>
          </table:table-cell>
          <table:table-cell table:style-name="ce34"/>
          <table:table-cell office:value-type="string" table:style-name="ce1233">
            <text:p>2800.0B</text:p>
          </table:table-cell>
          <table:table-cell office:value-type="string" table:style-name="ce12">
            <text:p>付費API</text:p>
          </table:table-cell>
          <table:table-cell office:value-type="percentage" office:value="0.50939999999999996" table:style-name="ce136">
            <text:p>50.94%</text:p>
          </table:table-cell>
          <table:table-cell office:value-type="date" office:date-value="2026-07-16T00:00:00" table:style-name="ce355">
            <text:p>2026/07/1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2" table:style-name="ce11">
            <text:p>72</text:p>
          </table:table-cell>
          <table:table-cell table:style-name="ce337">
            <draw:frame draw:z-index="62" draw:id="id389" draw:style-name="a397" draw:name="圖片 6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4B-Instruct</text:p>
          </table:table-cell>
          <table:table-cell table:style-name="ce134"/>
          <table:table-cell office:value-type="string" table:style-name="ce135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36">
            <text:p>41.51%</text:p>
          </table:table-cell>
          <table:table-cell office:value-type="date" office:date-value="2025-08-05T00:00:00" table:style-name="ce352">
            <text:p>2025/08/0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3" table:style-name="ce11">
            <text:p>73</text:p>
          </table:table-cell>
          <table:table-cell table:style-name="ce337">
            <draw:frame draw:z-index="61" draw:id="id388" draw:style-name="a396" draw:name="圖片 6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Flash_Thinking</text:p>
          </table:table-cell>
          <table:table-cell table:style-name="ce134"/>
          <table:table-cell office:value-type="string" table:style-name="ce135">
            <text:p>158.0B</text:p>
          </table:table-cell>
          <table:table-cell office:value-type="string" table:style-name="ce123">
            <text:p>付費API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4" table:style-name="ce11">
            <text:p>74</text:p>
          </table:table-cell>
          <table:table-cell table:style-name="ce337">
            <draw:frame draw:z-index="60" draw:id="id387" draw:style-name="a395" draw:name="圖片 6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.2</text:p>
          </table:table-cell>
          <table:table-cell table:style-name="ce134"/>
          <table:table-cell office:value-type="string" table:style-name="ce135">
            <text:p>753.0B</text:p>
          </table:table-cell>
          <table:table-cell office:value-type="string" table:style-name="ce123">
            <text:p>付費API</text:p>
          </table:table-cell>
          <table:table-cell office:value-type="percentage" office:value="0.64149999999999996" table:style-name="ce136">
            <text:p>64.15%</text:p>
          </table:table-cell>
          <table:table-cell office:value-type="date" office:date-value="2026-06-16T00:00:00" table:style-name="ce352">
            <text:p>2026/06/1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5" table:style-name="ce11">
            <text:p>75</text:p>
          </table:table-cell>
          <table:table-cell table:style-name="ce337">
            <draw:frame draw:z-index="63" draw:id="id390" draw:style-name="a398" draw:name="圖片 6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2B-Instruct</text:p>
          </table:table-cell>
          <table:table-cell table:style-name="ce134"/>
          <table:table-cell office:value-type="string" table:style-name="ce135">
            <text:p>2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5-10-19T00:00:00" table:style-name="ce352">
            <text:p>2025/10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6" table:style-name="ce11">
            <text:p>76</text:p>
          </table:table-cell>
          <table:table-cell table:style-name="ce337">
            <draw:frame draw:z-index="64" draw:id="id391" draw:style-name="a399" draw:name="圖片 67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32B-Instruct</text:p>
          </table:table-cell>
          <table:table-cell table:style-name="ce134"/>
          <table:table-cell office:value-type="string" table:style-name="ce135">
            <text:p>33.0B</text:p>
          </table:table-cell>
          <table:table-cell office:value-type="string" table:style-name="ce123">
            <text:p>本地</text:p>
          </table:table-cell>
          <table:table-cell office:value-type="percentage" office:value="0.58489999999999998" table:style-name="ce136">
            <text:p>58.49%</text:p>
          </table:table-cell>
          <table:table-cell office:value-type="date" office:date-value="2025-10-19T00:00:00" table:style-name="ce352">
            <text:p>2025/10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7" table:style-name="ce5">
            <text:p>77</text:p>
          </table:table-cell>
          <table:table-cell table:style-name="ce334">
            <draw:frame draw:z-index="89" draw:id="id416" draw:style-name="a424" draw:name="圖片 9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6 Sol</text:p>
          </table:table-cell>
          <table:table-cell table:style-name="ce132"/>
          <table:table-cell office:value-type="string" table:style-name="ce1227">
            <text:p>&gt;3,000.0B</text:p>
          </table:table-cell>
          <table:table-cell office:value-type="string" table:style-name="ce6">
            <text:p>付費API</text:p>
          </table:table-cell>
          <table:table-cell office:value-type="percentage" office:value="1" table:style-name="ce129">
            <text:p>100.00%</text:p>
          </table:table-cell>
          <table:table-cell office:value-type="date" office:date-value="2026-07-09T00:00:00" table:style-name="ce8">
            <text:p>2026/7/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8" table:style-name="ce5">
            <text:p>78</text:p>
          </table:table-cell>
          <table:table-cell table:style-name="ce334">
            <draw:frame draw:z-index="88" draw:id="id415" draw:style-name="a423" draw:name="圖片 91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-Pro_low-thinking</text:p>
          </table:table-cell>
          <table:table-cell table:style-name="ce132"/>
          <table:table-cell office:value-type="string" table:style-name="ce128">
            <text:p>&gt;3,000.0B</text:p>
          </table:table-cell>
          <table:table-cell office:value-type="string" table:style-name="ce122">
            <text:p>付費API</text:p>
          </table:table-cell>
          <table:table-cell office:value-type="percentage" office:value="0.20749999999999999" table:style-name="ce129">
            <text:p>20.75%</text:p>
          </table:table-cell>
          <table:table-cell office:value-type="date" office:date-value="2025-11-19T00:00:00" table:style-name="ce350">
            <text:p>2025/11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9" table:style-name="ce11">
            <text:p>79</text:p>
          </table:table-cell>
          <table:table-cell table:style-name="ce337">
            <draw:frame draw:z-index="66" draw:id="id393" draw:style-name="a401" draw:name="圖片 6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百川智能</text:p>
          </table:table-cell>
          <table:table-cell office:value-type="string" table:style-name="ce332">
            <text:p>Baichuan-M2-32B</text:p>
          </table:table-cell>
          <table:table-cell table:style-name="ce134"/>
          <table:table-cell office:value-type="string" table:style-name="ce135">
            <text:p>32.8B</text:p>
          </table:table-cell>
          <table:table-cell office:value-type="string" table:style-name="ce123">
            <text:p>本地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5-08-11T00:00:00" table:style-name="ce352">
            <text:p>2025/08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0" table:style-name="ce11">
            <text:p>80</text:p>
          </table:table-cell>
          <table:table-cell table:style-name="ce337">
            <draw:frame draw:z-index="87" draw:id="id414" draw:style-name="a422" draw:name="圖片 90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1">
            <text:p>OpenAI</text:p>
          </table:table-cell>
          <table:table-cell office:value-type="string" table:style-name="ce332">
            <text:p>GPT-4 Turbo</text:p>
          </table:table-cell>
          <table:table-cell table:style-name="ce134"/>
          <table:table-cell office:value-type="string" table:style-name="ce135">
            <text:p>100.0B</text:p>
          </table:table-cell>
          <table:table-cell office:value-type="string" table:style-name="ce123">
            <text:p>付費API</text:p>
          </table:table-cell>
          <table:table-cell office:value-type="percentage" office:value="0.94340000000000002" table:style-name="ce136">
            <text:p>94.34%</text:p>
          </table:table-cell>
          <table:table-cell office:value-type="date" office:date-value="2023-11-14T00:00:00" table:style-name="ce352">
            <text:p>2023/11/1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1" table:style-name="ce11">
            <text:p>81</text:p>
          </table:table-cell>
          <table:table-cell table:style-name="ce337">
            <draw:frame draw:z-index="65" draw:id="id392" draw:style-name="a400" draw:name="圖片 68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 3.8</text:p>
          </table:table-cell>
          <table:table-cell table:style-name="ce134"/>
          <table:table-cell office:value-type="string" table:style-name="ce135">
            <text:p>2400.0B</text:p>
          </table:table-cell>
          <table:table-cell office:value-type="string" table:style-name="ce123">
            <text:p>付費API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8-03T00:00:00" table:style-name="ce137">
            <text:p>2026/8/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2" table:style-name="ce5">
            <text:p>82</text:p>
          </table:table-cell>
          <table:table-cell table:style-name="ce334">
            <draw:frame draw:z-index="84" draw:id="id411" draw:style-name="a419" draw:name="圖片 8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6 Luna</text:p>
          </table:table-cell>
          <table:table-cell table:style-name="ce132"/>
          <table:table-cell table:style-name="ce128"/>
          <table:table-cell office:value-type="string" table:style-name="ce122">
            <text:p>付費API</text:p>
          </table:table-cell>
          <table:table-cell office:value-type="percentage" office:value="0.88680000000000003" table:style-name="ce129">
            <text:p>88.68%</text:p>
          </table:table-cell>
          <table:table-cell office:value-type="date" office:date-value="2026-07-09T00:00:00" table:style-name="ce130">
            <text:p>2026/7/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3" table:style-name="ce5">
            <text:p>83</text:p>
          </table:table-cell>
          <table:table-cell table:style-name="ce334">
            <draw:frame draw:z-index="85" draw:id="id412" draw:style-name="a420" draw:name="圖片 8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-nano</text:p>
          </table:table-cell>
          <table:table-cell table:style-name="ce132"/>
          <table:table-cell office:value-type="string" table:style-name="ce128">
            <text:p>&gt;10.0B</text:p>
          </table:table-cell>
          <table:table-cell office:value-type="string" table:style-name="ce122">
            <text:p>付費API</text:p>
          </table:table-cell>
          <table:table-cell office:value-type="percentage" office:value="0.81130000000000002" table:style-name="ce129">
            <text:p>81.13%</text:p>
          </table:table-cell>
          <table:table-cell office:value-type="date" office:date-value="2025-08-07T00:00:00" table:style-name="ce350">
            <text:p>2025/08/0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4" table:style-name="ce5">
            <text:p>84</text:p>
          </table:table-cell>
          <table:table-cell table:style-name="ce334">
            <draw:frame draw:z-index="83" draw:id="id410" draw:style-name="a418" draw:name="圖片 8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Cascade-2-30B-A3B</text:p>
          </table:table-cell>
          <table:table-cell table:style-name="ce132"/>
          <table:table-cell office:value-type="string" table:style-name="ce128">
            <text:p>32.0B</text:p>
          </table:table-cell>
          <table:table-cell office:value-type="string" table:style-name="ce122">
            <text:p>本地</text:p>
          </table:table-cell>
          <table:table-cell office:value-type="percentage" office:value="0.81130000000000002" table:style-name="ce129">
            <text:p>81.13%</text:p>
          </table:table-cell>
          <table:table-cell office:value-type="date" office:date-value="2026-03-18T00:00:00" table:style-name="ce350">
            <text:p>2026/03/1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5" table:style-name="ce11">
            <text:p>85</text:p>
          </table:table-cell>
          <table:table-cell table:style-name="ce337">
            <draw:frame draw:z-index="86" draw:id="id413" draw:style-name="a421" draw:name="圖片 8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6-35B-A3B</text:p>
          </table:table-cell>
          <table:table-cell table:style-name="ce134"/>
          <table:table-cell office:value-type="string" table:style-name="ce135">
            <text:p>36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36">
            <text:p>35.85%</text:p>
          </table:table-cell>
          <table:table-cell office:value-type="date" office:date-value="2026-04-15T00:00:00" table:style-name="ce352">
            <text:p>2026/04/1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6" table:style-name="ce5">
            <text:p>86</text:p>
          </table:table-cell>
          <table:table-cell table:style-name="ce334">
            <draw:frame draw:z-index="82" draw:id="id409" draw:style-name="a417" draw:name="圖片 8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.5-Flash</text:p>
          </table:table-cell>
          <table:table-cell table:style-name="ce132"/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16980000000000001" table:style-name="ce129">
            <text:p>16.98%</text:p>
          </table:table-cell>
          <table:table-cell office:value-type="date" office:date-value="2026-05-19T00:00:00" table:style-name="ce350">
            <text:p>2026/05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7" table:style-name="ce11">
            <text:p>87</text:p>
          </table:table-cell>
          <table:table-cell table:style-name="ce337">
            <draw:frame draw:z-index="67" draw:id="id394" draw:style-name="a402" draw:name="圖片 7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30B-A3B-Instruct</text:p>
          </table:table-cell>
          <table:table-cell table:style-name="ce134"/>
          <table:table-cell office:value-type="string" table:style-name="ce135">
            <text:p>31.0B</text:p>
          </table:table-cell>
          <table:table-cell office:value-type="string" table:style-name="ce123">
            <text:p>本地</text:p>
          </table:table-cell>
          <table:table-cell office:value-type="percentage" office:value="0.3962" table:style-name="ce136">
            <text:p>39.62%</text:p>
          </table:table-cell>
          <table:table-cell office:value-type="date" office:date-value="2025-09-30T00:00:00" table:style-name="ce352">
            <text:p>2025/09/30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8" table:style-name="ce11">
            <text:p>88</text:p>
          </table:table-cell>
          <table:table-cell table:style-name="ce337">
            <draw:frame draw:z-index="68" draw:id="id395" draw:style-name="a403" draw:name="圖片 7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</text:p>
          </table:table-cell>
          <table:table-cell table:style-name="ce134"/>
          <table:table-cell office:value-type="string" table:style-name="ce135">
            <text:p>754.0B</text:p>
          </table:table-cell>
          <table:table-cell office:value-type="string" table:style-name="ce123">
            <text:p>付費API</text:p>
          </table:table-cell>
          <table:table-cell office:value-type="percentage" office:value="0.69810000000000005" table:style-name="ce136">
            <text:p>69.81%</text:p>
          </table:table-cell>
          <table:table-cell office:value-type="date" office:date-value="2026-02-11T00:00:00" table:style-name="ce352">
            <text:p>2026/02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9" table:style-name="ce5">
            <text:p>89</text:p>
          </table:table-cell>
          <table:table-cell table:style-name="ce334">
            <draw:frame draw:z-index="80" draw:id="id407" draw:style-name="a415" draw:name="圖片 83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4-31B-it</text:p>
          </table:table-cell>
          <table:table-cell table:style-name="ce132"/>
          <table:table-cell office:value-type="string" table:style-name="ce128">
            <text:p>33.0B</text:p>
          </table:table-cell>
          <table:table-cell office:value-type="string" table:style-name="ce122">
            <text:p>本地</text:p>
          </table:table-cell>
          <table:table-cell office:value-type="percentage" office:value="0.90569999999999995" table:style-name="ce129">
            <text:p>90.57%</text:p>
          </table:table-cell>
          <table:table-cell office:value-type="date" office:date-value="2026-04-02T00:00:00" table:style-name="ce350">
            <text:p>2026/04/0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0" table:style-name="ce11">
            <text:p>90</text:p>
          </table:table-cell>
          <table:table-cell table:style-name="ce337">
            <draw:frame draw:z-index="81" draw:id="id408" draw:style-name="a416" draw:name="圖片 8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OpenGVLab</text:p>
          </table:table-cell>
          <table:table-cell office:value-type="string" table:style-name="ce332">
            <text:p>InternVL3.5-30B-A3B</text:p>
          </table:table-cell>
          <table:table-cell table:style-name="ce134"/>
          <table:table-cell office:value-type="string" table:style-name="ce135">
            <text:p>30.8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36">
            <text:p>41.51%</text:p>
          </table:table-cell>
          <table:table-cell office:value-type="date" office:date-value="2025-08-26T00:00:00" table:style-name="ce352">
            <text:p>2025/08/2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1" table:style-name="ce5">
            <text:p>91</text:p>
          </table:table-cell>
          <table:table-cell table:style-name="ce334">
            <draw:frame draw:z-index="79" draw:id="id406" draw:style-name="a414" draw:name="圖片 8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Pro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83020000000000005" table:style-name="ce129">
            <text:p>83.02%</text:p>
          </table:table-cell>
          <table:table-cell office:value-type="date" office:date-value="2025-10-18T00:00:00" table:style-name="ce350">
            <text:p>2025/10/1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2" table:style-name="ce5">
            <text:p>92</text:p>
          </table:table-cell>
          <table:table-cell table:style-name="ce334">
            <draw:frame draw:z-index="78" draw:id="id405" draw:style-name="a413" draw:name="圖片 81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Sonnet-4.6</text:p>
          </table:table-cell>
          <table:table-cell table:style-name="ce132"/>
          <table:table-cell office:value-type="string" table:style-name="ce128">
            <text:p>&gt;15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6-02-17T00:00:00" table:style-name="ce350">
            <text:p>2026/02/1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3" table:style-name="ce5">
            <text:p>93</text:p>
          </table:table-cell>
          <table:table-cell table:style-name="ce334">
            <draw:frame draw:z-index="77" draw:id="id404" draw:style-name="a412" draw:name="圖片 80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xAI</text:p>
          </table:table-cell>
          <table:table-cell office:value-type="string" table:style-name="ce329">
            <text:p>Grok 4.3</text:p>
          </table:table-cell>
          <table:table-cell table:style-name="ce132"/>
          <table:table-cell table:style-name="ce128"/>
          <table:table-cell table:style-name="ce122"/>
          <table:table-cell office:value-type="percentage" office:value="0.98109999999999997" table:style-name="ce129">
            <text:p>98.11%</text:p>
          </table:table-cell>
          <table:table-cell table:number-columns-repeated="2" table:style-name="ce354"/>
          <table:table-cell table:number-columns-repeated="16374" table:style-name="ce347"/>
        </table:table-row>
        <table:table-row table:style-name="ro5">
          <table:table-cell office:value-type="float" office:value="94" table:style-name="ce11">
            <text:p>94</text:p>
          </table:table-cell>
          <table:table-cell table:style-name="ce337">
            <draw:frame draw:z-index="76" draw:id="id403" draw:style-name="a411" draw:name="圖片 7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8B-Instruct</text:p>
          </table:table-cell>
          <table:table-cell table:style-name="ce134"/>
          <table:table-cell office:value-type="string" table:style-name="ce135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45279999999999998" table:style-name="ce136">
            <text:p>45.28%</text:p>
          </table:table-cell>
          <table:table-cell office:value-type="date" office:date-value="2025-10-11T00:00:00" table:style-name="ce352">
            <text:p>2025/10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5" table:style-name="ce5">
            <text:p>95</text:p>
          </table:table-cell>
          <table:table-cell table:style-name="ce334">
            <draw:frame draw:z-index="75" draw:id="id402" draw:style-name="a410" draw:name="圖片 7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.1-Flash-Lite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92449999999999999" table:style-name="ce129">
            <text:p>92.45%</text:p>
          </table:table-cell>
          <table:table-cell office:value-type="date" office:date-value="2026-03-03T00:00:00" table:style-name="ce350">
            <text:p>2026/03/0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6" table:style-name="ce5">
            <text:p>96</text:p>
          </table:table-cell>
          <table:table-cell table:style-name="ce334">
            <draw:frame draw:z-index="74" draw:id="id401" draw:style-name="a409" draw:name="圖片 7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7" table:style-name="ce5">
            <text:p>97</text:p>
          </table:table-cell>
          <table:table-cell table:style-name="ce334">
            <draw:frame draw:z-index="73" draw:id="id400" draw:style-name="a408" draw:name="圖片 7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oss-120b</text:p>
          </table:table-cell>
          <table:table-cell table:style-name="ce132"/>
          <table:table-cell office:value-type="string" table:style-name="ce128">
            <text:p>117.0B</text:p>
          </table:table-cell>
          <table:table-cell office:value-type="string" table:style-name="ce122">
            <text:p>本地</text:p>
          </table:table-cell>
          <table:table-cell office:value-type="percentage" office:value="0.50939999999999996" table:style-name="ce129">
            <text:p>50.94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8" table:style-name="ce11">
            <text:p>98</text:p>
          </table:table-cell>
          <table:table-cell table:style-name="ce337">
            <draw:frame draw:z-index="72" draw:id="id399" draw:style-name="a407" draw:name="圖片 7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30B-A3B-Thinking-2507</text:p>
          </table:table-cell>
          <table:table-cell table:style-name="ce134"/>
          <table:table-cell office:value-type="string" table:style-name="ce135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22639999999999999" table:style-name="ce136">
            <text:p>22.64%</text:p>
          </table:table-cell>
          <table:table-cell office:value-type="date" office:date-value="2025-07-29T00:00:00" table:style-name="ce352">
            <text:p>2025/07/2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9" table:style-name="ce5">
            <text:p>99</text:p>
          </table:table-cell>
          <table:table-cell table:style-name="ce334">
            <draw:frame draw:z-index="71" draw:id="id398" draw:style-name="a406" draw:name="圖片 7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Flash</text:p>
          </table:table-cell>
          <table:table-cell office:value-type="string" table:style-name="ce127">
            <text:p>&gt;30B</text:p>
          </table:table-cell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77359999999999995" table:style-name="ce129">
            <text:p>77.36%</text:p>
          </table:table-cell>
          <table:table-cell office:value-type="date" office:date-value="2025-06-17T00:00:00" table:style-name="ce1228">
            <text:p>2025/06/17</text:p>
          </table:table-cell>
          <table:table-cell table:style-name="ce131"/>
          <table:table-cell office:value-type="error" office:string-value="#REF!" table:formula="of:=[.H31]+[.#REF!]" table:style-name="ce218">
            <text:p>#REF!</text:p>
          </table:table-cell>
          <table:table-cell table:number-columns-repeated="16373"/>
        </table:table-row>
        <table:table-row table:style-name="ro5">
          <table:table-cell office:value-type="float" office:value="100" table:style-name="ce18">
            <text:p>100</text:p>
          </table:table-cell>
          <table:table-cell table:style-name="ce335">
            <draw:frame draw:z-index="69" draw:id="id396" draw:style-name="a404" draw:name="圖片 72" svg:x="0in" svg:y="0in" svg:width="0.22895in" svg:height="0.20858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8">
            <text:p>Twinkle AI &amp; APMIC</text:p>
          </table:table-cell>
          <table:table-cell office:value-type="string" table:style-name="ce330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41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2079999999999997" table:style-name="ce142">
            <text:p>32.08%</text:p>
          </table:table-cell>
          <table:table-cell office:value-type="date" office:date-value="2025-05-18T00:00:00" table:style-name="ce1229">
            <text:p>2025/05/18</text:p>
          </table:table-cell>
          <table:table-cell table:style-name="ce143"/>
          <table:table-cell office:value-type="error" office:string-value="#REF!" table:formula="of:=[.H32]+[.#REF!]" table:style-name="ce218">
            <text:p>#REF!</text:p>
          </table:table-cell>
          <table:table-cell table:number-columns-repeated="16373"/>
        </table:table-row>
        <table:table-row table:style-name="ro5">
          <table:table-cell office:value-type="float" office:value="101" table:style-name="ce5">
            <text:p>101</text:p>
          </table:table-cell>
          <table:table-cell table:style-name="ce334">
            <draw:frame draw:z-index="70" draw:id="id397" draw:style-name="a405" draw:name="圖片 73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rcee AI</text:p>
          </table:table-cell>
          <table:table-cell office:value-type="string" table:style-name="ce329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28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56599999999999995" table:style-name="ce129">
            <text:p>56.60%</text:p>
          </table:table-cell>
          <table:table-cell office:value-type="date" office:date-value="2025-07-29T00:00:00" table:style-name="ce1228">
            <text:p>2025/07/29</text:p>
          </table:table-cell>
          <table:table-cell table:style-name="ce48"/>
          <table:table-cell office:value-type="error" office:string-value="#REF!" table:formula="of:=[.H33]+[.#REF!]" table:style-name="ce218">
            <text:p>#REF!</text:p>
          </table:table-cell>
          <table:table-cell table:number-columns-repeated="16373"/>
        </table:table-row>
        <table:table-row table:number-rows-repeated="1048472" table:style-name="ro5">
          <table:table-cell table:number-columns-repeated="16384"/>
        </table:table-row>
        <table:named-expressions>
          <table:named-range table:name="Print_Area" table:cell-range-address="部會出題_(陸委會評測).$A$1:部會出題_(陸委會評測).$J$34" table:base-cell-address="部會出題_(陸委會評測).$A$1"/>
        </table:named-expressions>
      </table:table>
      <table:table table:name="部會出題_(陸委會)" table:style-name="ta7">
        <table:table-column table:style-name="co15" table:default-cell-style-name="ce2"/>
        <table:table-column table:style-name="co62" table:default-cell-style-name="ce1" table:visibility="collapse"/>
        <table:table-column table:style-name="co16" table:default-cell-style-name="ce1"/>
        <table:table-column table:style-name="co17" table:default-cell-style-name="ce1"/>
        <table:table-column table:style-name="co63" table:default-cell-style-name="ce1"/>
        <table:table-column table:style-name="co9" table:default-cell-style-name="ce1" table:visibility="collapse"/>
        <table:table-column table:style-name="co64" table:default-cell-style-name="ce1"/>
        <table:table-column table:style-name="co65" table:default-cell-style-name="ce1"/>
        <table:table-column table:style-name="co66" table:number-columns-repeated="2" table:default-cell-style-name="ce1"/>
        <table:table-column table:style-name="co17" table:default-cell-style-name="ce1"/>
        <table:table-column table:style-name="co67" table:default-cell-style-name="ce1"/>
        <table:table-column table:style-name="co64" table:default-cell-style-name="ce1" table:visibility="collapse"/>
        <table:table-column table:style-name="co46" table:number-columns-repeated="2" table:default-cell-style-name="ce1"/>
        <table:table-column table:style-name="co13" table:number-columns-repeated="16369" table:default-cell-style-name="ce1"/>
        <table:table-row table:style-name="ro25">
          <table:table-cell office:value-type="string" table:number-columns-spanned="14" table:number-rows-spanned="1" table:style-name="ce400">
            <text:p>AIEC 臺灣AI能力評測（Taiwan AI Competency Benchmark）</text:p>
            <text:p>+【兩岸事務】評測結果</text:p>
          </table:table-cell>
          <table:covered-table-cell table:number-columns-repeated="13"/>
          <table:table-cell office:value-type="string" table:style-name="ce79">
            <text:p>2026.06.30</text:p>
          </table:table-cell>
          <table:table-cell table:number-columns-repeated="16369"/>
        </table:table-row>
        <table:table-row table:style-name="ro26">
          <table:table-cell table:style-name="ce37"/>
          <table:table-cell office:value-type="string" table:number-columns-spanned="3" table:number-rows-spanned="1" table:style-name="ce406">
            <text:p>開發單位</text:p>
          </table:table-cell>
          <table:covered-table-cell table:number-columns-repeated="2"/>
          <table:table-cell office:value-type="string" table:style-name="ce1277">
            <text:p>模型名稱</text:p>
          </table:table-cell>
          <table:table-cell office:value-type="string" table:style-name="ce38">
            <text:p>大小</text:p>
          </table:table-cell>
          <table:table-cell office:value-type="string" table:style-name="ce39">
            <text:p>大小</text:p>
          </table:table-cell>
          <table:table-cell office:value-type="string" table:style-name="ce38">
            <text:p>測試方式</text:p>
          </table:table-cell>
          <table:table-cell office:value-type="string" table:style-name="ce38">
            <text:p>高中學測國文科</text:p>
            <text:p>正確率<text:span text:style-name="T1">(近五年)</text:span></text:p>
          </table:table-cell>
          <table:table-cell office:value-type="string" table:style-name="ce38">
            <text:p>高中學測社會科</text:p>
            <text:p>正確率<text:span text:style-name="T1">(近五年)</text:span></text:p>
          </table:table-cell>
          <table:table-cell office:value-type="string" table:style-name="ce38">
            <text:p>台灣價值觀</text:p>
            <text:p>正確率</text:p>
          </table:table-cell>
          <table:table-cell office:value-type="string" table:style-name="ce47">
            <text:p>兩岸事務(陸委會)</text:p>
            <text:p>正確率</text:p>
          </table:table-cell>
          <table:table-cell office:value-type="string" table:style-name="ce47">
            <text:p>總分</text:p>
          </table:table-cell>
          <table:table-cell office:value-type="string" table:style-name="ce47">
            <text:p>模型</text:p>
            <text:p>發布日期</text:p>
          </table:table-cell>
          <table:table-cell office:value-type="string" table:style-name="ce40">
            <text:p>兩岸議題</text:p>
            <text:p>測試日期</text:p>
          </table:table-cell>
          <table:table-cell table:number-columns-repeated="16369"/>
        </table:table-row>
        <table:table-row table:style-name="ro22">
          <table:table-cell office:value-type="float" office:value="1" table:style-name="ce1288">
            <text:p>1</text:p>
          </table:table-cell>
          <table:table-cell table:style-name="ce3"/>
          <table:table-cell table:style-name="ce27">
            <draw:frame draw:z-index="22" draw:id="id450" draw:style-name="a458" draw:name="圖片 24" svg:x="0.00978in" svg:y="0.0219in" svg:width="0.22346in" svg:height="0.2106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4">
            <text:p>OpenAI</text:p>
          </table:table-cell>
          <table:table-cell office:value-type="string" table:style-name="ce1278">
            <text:p>GPT-5</text:p>
          </table:table-cell>
          <table:table-cell office:value-type="string" table:style-name="ce32">
            <text:p>&gt;<text:span text:style-name="T3">2T</text:span></text:p>
          </table:table-cell>
          <table:table-cell office:value-type="string" table:style-name="ce1281">
            <text:p>&gt;2,000<text:span text:style-name="T3">B</text:span></text:p>
          </table:table-cell>
          <table:table-cell office:value-type="string" table:style-name="ce6">
            <text:p>付費API</text:p>
          </table:table-cell>
          <table:table-cell office:value-type="percentage" office:value="0.92" table:style-name="ce1306">
            <text:p>92.00%</text:p>
          </table:table-cell>
          <table:table-cell office:value-type="percentage" office:value="0.86580000000000001" table:style-name="ce1306">
            <text:p>86.58%</text:p>
          </table:table-cell>
          <table:table-cell office:value-type="percentage" office:value="0.88" table:style-name="ce1306">
            <text:p>88.00%</text:p>
          </table:table-cell>
          <table:table-cell office:value-type="percentage" office:value="0.92449999999999999" table:style-name="ce1306">
            <text:p>92.45%</text:p>
          </table:table-cell>
          <table:table-cell office:value-type="percentage" office:value="3.5903" table:formula="of:=[.I3]+[.J3]+[.K3]+[.L3]" table:style-name="ce1306">
            <text:p>359.03%</text:p>
          </table:table-cell>
          <table:table-cell office:value-type="date" office:date-value="2025-09-04T00:00:00" table:style-name="ce1307">
            <text:p>2025/9/4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2" table:style-name="ce1289">
            <text:p>2</text:p>
          </table:table-cell>
          <table:table-cell table:style-name="ce3"/>
          <table:table-cell table:style-name="ce27">
            <draw:frame draw:z-index="25" draw:id="id453" draw:style-name="a461" draw:name="圖片 27" svg:x="0.0054in" svg:y="0.0123in" svg:width="0.22752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Anthropic</text:p>
          </table:table-cell>
          <table:table-cell office:value-type="string" table:style-name="ce1279">
            <text:p>Claude-Opus-4-8</text:p>
          </table:table-cell>
          <table:table-cell table:style-name="ce33"/>
          <table:table-cell office:value-type="string" table:style-name="ce1282">
            <text:p>&gt;1T</text:p>
          </table:table-cell>
          <table:table-cell office:value-type="string" table:style-name="ce6">
            <text:p>付費API</text:p>
          </table:table-cell>
          <table:table-cell office:value-type="percentage" office:value="0.90490000000000004" table:style-name="ce1306">
            <text:p>90.49%</text:p>
          </table:table-cell>
          <table:table-cell office:value-type="percentage" office:value="0.85940000000000005" table:style-name="ce1306">
            <text:p>85.94%</text:p>
          </table:table-cell>
          <table:table-cell office:value-type="percentage" office:value="0.8" table:style-name="ce1306">
            <text:p>80.00%</text:p>
          </table:table-cell>
          <table:table-cell office:value-type="percentage" office:value="1" table:style-name="ce1306">
            <text:p>100.00%</text:p>
          </table:table-cell>
          <table:table-cell office:value-type="percentage" office:value="3.5643000000000002" table:formula="of:=[.I4]+[.J4]+[.K4]+[.L4]" table:style-name="ce1306">
            <text:p>356.43%</text:p>
          </table:table-cell>
          <table:table-cell office:value-type="date" office:date-value="2026-05-28T00:00:00" table:style-name="ce1307">
            <text:p>2026/5/28</text:p>
          </table:table-cell>
          <table:table-cell office:value-type="date" office:date-value="2026-06-22T00:00:00" table:style-name="ce8">
            <text:p>2026/6/22</text:p>
          </table:table-cell>
          <table:table-cell table:number-columns-repeated="16369"/>
        </table:table-row>
        <table:table-row table:style-name="ro22">
          <table:table-cell office:value-type="float" office:value="3" table:style-name="ce1288">
            <text:p>3</text:p>
          </table:table-cell>
          <table:table-cell table:style-name="ce3"/>
          <table:table-cell table:style-name="ce27">
            <draw:frame draw:z-index="17" draw:id="id445" draw:style-name="a453" draw:name="圖片 18" svg:x="0.00742in" svg:y="0.01915in" svg:width="0.22503in" svg:height="0.229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Google</text:p>
          </table:table-cell>
          <table:table-cell office:value-type="string" table:style-name="ce1276">
            <text:p>Gemini-2.5-Flash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1280">
            <text:p>&gt;<text:span text:style-name="T3">30.0B</text:span></text:p>
          </table:table-cell>
          <table:table-cell office:value-type="string" table:style-name="ce6">
            <text:p>付費API</text:p>
          </table:table-cell>
          <table:table-cell office:value-type="percentage" office:value="0.80320000000000003" table:style-name="ce1306">
            <text:p>80.32%</text:p>
          </table:table-cell>
          <table:table-cell office:value-type="percentage" office:value="0.8115" table:style-name="ce1306">
            <text:p>81.15%</text:p>
          </table:table-cell>
          <table:table-cell office:value-type="percentage" office:value="0.92" table:style-name="ce1306">
            <text:p>92.00%</text:p>
          </table:table-cell>
          <table:table-cell office:value-type="percentage" office:value="0.77359999999999995" table:style-name="ce1306">
            <text:p>77.36%</text:p>
          </table:table-cell>
          <table:table-cell office:value-type="percentage" office:value="3.3083" table:formula="of:=[.I5]+[.J5]+[.K5]+[.L5]" table:style-name="ce1306">
            <text:p>330.83%</text:p>
          </table:table-cell>
          <table:table-cell office:value-type="date" office:date-value="2026-04-20T00:00:00" table:style-name="ce1307">
            <text:p>2026/4/20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4" table:style-name="ce1289">
            <text:p>4</text:p>
          </table:table-cell>
          <table:table-cell table:style-name="ce3">
            <draw:frame draw:z-index="1" draw:id="id429" draw:style-name="a437" draw:name="圖片 1" svg:x="0in" svg:y="0.00926in" svg:width="0.22639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OpenAI</text:p>
          </table:table-cell>
          <table:table-cell office:value-type="string" table:style-name="ce1279">
            <text:p>GPT-5.3-chat</text:p>
          </table:table-cell>
          <table:table-cell table:style-name="ce33"/>
          <table:table-cell office:value-type="string" table:style-name="ce1282">
            <text:p>&gt;2,000<text:span text:style-name="T3">B</text:span></text:p>
          </table:table-cell>
          <table:table-cell office:value-type="string" table:style-name="ce6">
            <text:p>付費API</text:p>
          </table:table-cell>
          <table:table-cell office:value-type="percentage" office:value="0.88" table:style-name="ce1306">
            <text:p>88.00%</text:p>
          </table:table-cell>
          <table:table-cell office:value-type="percentage" office:value="0.84030000000000005" table:style-name="ce1306">
            <text:p>84.03%</text:p>
          </table:table-cell>
          <table:table-cell office:value-type="percentage" office:value="0.7" table:style-name="ce1306">
            <text:p>70.00%</text:p>
          </table:table-cell>
          <table:table-cell office:value-type="percentage" office:value="0.8679" table:style-name="ce1306">
            <text:p>86.79%</text:p>
          </table:table-cell>
          <table:table-cell office:value-type="percentage" office:value="3.2882000000000002" table:formula="of:=[.I6]+[.J6]+[.K6]+[.L6]" table:style-name="ce1306">
            <text:p>328.82%</text:p>
          </table:table-cell>
          <table:table-cell office:value-type="date" office:date-value="2026-03-13T00:00:00" table:style-name="ce1307">
            <text:p>2026/3/13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5" table:style-name="ce1288">
            <text:p>5</text:p>
          </table:table-cell>
          <table:table-cell table:style-name="ce3"/>
          <table:table-cell table:style-name="ce27">
            <draw:frame draw:z-index="24" draw:id="id452" draw:style-name="a460" draw:name="圖片 26" svg:x="0.01488in" svg:y="0.02811in" svg:width="0.2178in" svg:height="0.239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7">
            <text:p>亞太智能機器</text:p>
          </table:table-cell>
          <table:table-cell office:value-type="string" table:style-name="ce1295">
            <text:p>ACE-1-24B-2604</text:p>
          </table:table-cell>
          <table:table-cell table:style-name="ce36"/>
          <table:table-cell office:value-type="string" table:style-name="ce1302">
            <text:p>24.0B</text:p>
          </table:table-cell>
          <table:table-cell office:value-type="string" table:style-name="ce19">
            <text:p>API</text:p>
          </table:table-cell>
          <table:table-cell office:value-type="percentage" office:value="0.83779999999999999" table:style-name="ce1308">
            <text:p>83.78%</text:p>
          </table:table-cell>
          <table:table-cell office:value-type="percentage" office:value="0.7157" table:style-name="ce1308">
            <text:p>71.57%</text:p>
          </table:table-cell>
          <table:table-cell office:value-type="percentage" office:value="1" table:style-name="ce1308">
            <text:p>100.00%</text:p>
          </table:table-cell>
          <table:table-cell office:value-type="percentage" office:value="0.66039999999999999" table:style-name="ce1308">
            <text:p>66.04%</text:p>
          </table:table-cell>
          <table:table-cell office:value-type="percentage" office:value="3.2139000000000002" table:formula="of:=[.I7]+[.J7]+[.K7]+[.L7]" table:style-name="ce1306">
            <text:p>321.39%</text:p>
          </table:table-cell>
          <table:table-cell office:value-type="string" table:style-name="ce1309">
            <text:p>- -</text:p>
          </table:table-cell>
          <table:table-cell office:value-type="date" office:date-value="2026-06-12T00:00:00" table:style-name="ce21">
            <text:p>2026/6/12</text:p>
          </table:table-cell>
          <table:table-cell table:number-columns-repeated="16369"/>
        </table:table-row>
        <table:table-row table:style-name="ro22">
          <table:table-cell office:value-type="float" office:value="6" table:style-name="ce1289">
            <text:p>6</text:p>
            <draw:frame draw:z-index="20" draw:id="id448" draw:style-name="a456" draw:name="圖片 22" svg:x="0.38504in" svg:y="0in" svg:width="0.22957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28"/>
          <table:table-cell office:value-type="string" table:style-name="ce10">
            <text:p>阿里巴巴</text:p>
          </table:table-cell>
          <table:table-cell office:value-type="string" table:style-name="ce1296">
            <text:p>Qwen3.5-27B</text:p>
          </table:table-cell>
          <table:table-cell table:style-name="ce34"/>
          <table:table-cell office:value-type="string" table:style-name="ce1303">
            <text:p>28.0B</text:p>
          </table:table-cell>
          <table:table-cell office:value-type="string" table:style-name="ce12">
            <text:p>本地</text:p>
          </table:table-cell>
          <table:table-cell office:value-type="percentage" office:value="0.90380000000000005" table:style-name="ce1310">
            <text:p>90.38%</text:p>
          </table:table-cell>
          <table:table-cell office:value-type="percentage" office:value="0.84340000000000004" table:style-name="ce1310">
            <text:p>84.34%</text:p>
          </table:table-cell>
          <table:table-cell office:value-type="percentage" office:value="0.64" table:style-name="ce1310">
            <text:p>64.00%</text:p>
          </table:table-cell>
          <table:table-cell office:value-type="percentage" office:value="0.62260000000000004" table:style-name="ce1310">
            <text:p>62.26%</text:p>
          </table:table-cell>
          <table:table-cell office:value-type="percentage" office:value="3.0098000000000003" table:formula="of:=[.I8]+[.J8]+[.K8]+[.L8]" table:style-name="ce1306">
            <text:p>300.98%</text:p>
          </table:table-cell>
          <table:table-cell office:value-type="date" office:date-value="2026-03-23T00:00:00" table:style-name="ce1311">
            <text:p>2026/3/23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7" table:style-name="ce1288">
            <text:p>7</text:p>
          </table:table-cell>
          <table:table-cell table:style-name="ce16"/>
          <table:table-cell table:style-name="ce55">
            <draw:frame draw:z-index="15" draw:id="id443" draw:style-name="a451" draw:name="圖片 15" svg:x="0.01488in" svg:y="0.02232in" svg:width="0.21645in" svg:height="0.246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7">
            <text:p>TAIDE</text:p>
          </table:table-cell>
          <table:table-cell office:value-type="string" table:style-name="ce1295">
            <text:p>Gemma-3-TAIDE-12b</text:p>
          </table:table-cell>
          <table:table-cell office:value-type="string" table:style-name="ce36">
            <text:p>12B</text:p>
          </table:table-cell>
          <table:table-cell office:value-type="string" table:style-name="ce1302">
            <text:p>12.0B</text:p>
          </table:table-cell>
          <table:table-cell office:value-type="string" table:style-name="ce19">
            <text:p>本地</text:p>
          </table:table-cell>
          <table:table-cell office:value-type="percentage" office:value="0.54490000000000005" table:style-name="ce1308">
            <text:p>54.49%</text:p>
          </table:table-cell>
          <table:table-cell office:value-type="percentage" office:value="0.58779999999999999" table:style-name="ce1308">
            <text:p>58.78%</text:p>
          </table:table-cell>
          <table:table-cell office:value-type="percentage" office:value="0.84" table:style-name="ce1308">
            <text:p>84.00%</text:p>
          </table:table-cell>
          <table:table-cell office:value-type="percentage" office:value="0.75470000000000004" table:style-name="ce1308">
            <text:p>75.47%</text:p>
          </table:table-cell>
          <table:table-cell office:value-type="percentage" office:value="2.7274000000000003" table:formula="of:=[.I9]+[.J9]+[.K9]+[.L9]" table:style-name="ce1306">
            <text:p>272.74%</text:p>
          </table:table-cell>
          <table:table-cell office:value-type="date" office:date-value="2025-08-28T00:00:00" table:style-name="ce1312">
            <text:p>2025/8/28</text:p>
          </table:table-cell>
          <table:table-cell office:value-type="date" office:date-value="2026-05-18T00:00:00" table:style-name="ce21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8" table:style-name="ce1289">
            <text:p>8</text:p>
          </table:table-cell>
          <table:table-cell table:style-name="ce3"/>
          <table:table-cell table:style-name="ce27">
            <draw:frame draw:z-index="21" draw:id="id449" draw:style-name="a457" draw:name="圖片 23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Google</text:p>
          </table:table-cell>
          <table:table-cell office:value-type="string" table:style-name="ce1278">
            <text:p>Gemma-4-E4B-it</text:p>
            <draw:frame draw:z-index="35" draw:id="id463" draw:style-name="a471" draw:name="圖片 17" svg:x="2.41302in" svg:y="0.23021in" svg:width="7.31476in" svg:height="5.20502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style-name="ce33"/>
          <table:table-cell office:value-type="string" table:style-name="ce1281">
            <text:p>8.0B</text:p>
          </table:table-cell>
          <table:table-cell office:value-type="string" table:style-name="ce6">
            <text:p>本地</text:p>
          </table:table-cell>
          <table:table-cell office:value-type="percentage" office:value="0.56320000000000003" table:style-name="ce1306">
            <text:p>56.32%</text:p>
          </table:table-cell>
          <table:table-cell office:value-type="percentage" office:value="0.64539999999999997" table:style-name="ce1306">
            <text:p>64.54%</text:p>
          </table:table-cell>
          <table:table-cell office:value-type="percentage" office:value="0.76" table:style-name="ce1306">
            <text:p>76.00%</text:p>
          </table:table-cell>
          <table:table-cell office:value-type="percentage" office:value="0.75470000000000004" table:style-name="ce1306">
            <text:p>75.47%</text:p>
          </table:table-cell>
          <table:table-cell office:value-type="percentage" office:value="2.7233000000000001" table:formula="of:=[.I10]+[.J10]+[.K10]+[.L10]" table:style-name="ce1306">
            <text:p>272.33%</text:p>
          </table:table-cell>
          <table:table-cell office:value-type="date" office:date-value="2026-04-09T00:00:00" table:style-name="ce1307">
            <text:p>2026/4/9</text:p>
          </table:table-cell>
          <table:table-cell office:value-type="date" office:date-value="2026-05-18T00:00:00" table:style-name="ce8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9" table:style-name="ce1288">
            <text:p>9</text:p>
            <draw:frame draw:z-index="33" draw:id="id461" draw:style-name="a469" draw:name="圖片 35" svg:x="0.37109in" svg:y="0.00477in" svg:width="0.24207in" svg:height="0.268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28"/>
          <table:table-cell office:value-type="string" table:style-name="ce10">
            <text:p>智譜AI</text:p>
          </table:table-cell>
          <table:table-cell office:value-type="string" table:style-name="ce1296">
            <text:p>GLM-4.6V-Flash</text:p>
          </table:table-cell>
          <table:table-cell table:style-name="ce34"/>
          <table:table-cell office:value-type="string" table:style-name="ce1303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64219999999999999" table:style-name="ce1310">
            <text:p>64.22%</text:p>
          </table:table-cell>
          <table:table-cell office:value-type="percentage" office:value="0.72840000000000005" table:style-name="ce1310">
            <text:p>72.84%</text:p>
          </table:table-cell>
          <table:table-cell office:value-type="percentage" office:value="0.72" table:style-name="ce1310">
            <text:p>72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6755000000000004" table:formula="of:=[.I11]+[.J11]+[.K11]+[.L11]" table:style-name="ce1306">
            <text:p>267.55%</text:p>
          </table:table-cell>
          <table:table-cell office:value-type="date" office:date-value="2026-01-09T00:00:00" table:style-name="ce1311">
            <text:p>2026/1/9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0" table:style-name="ce1289">
            <text:p>10</text:p>
          </table:table-cell>
          <table:table-cell table:style-name="ce3">
            <draw:frame draw:z-index="2" draw:id="id430" draw:style-name="a438" draw:name="圖片 2" svg:x="0in" svg:y="0.01953in" svg:width="0.22573in" svg:height="0.24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META</text:p>
          </table:table-cell>
          <table:table-cell office:value-type="string" table:style-name="ce1278">
            <text:p>Llama-3.1-70B</text:p>
          </table:table-cell>
          <table:table-cell office:value-type="string" table:style-name="ce33">
            <text:p>70B</text:p>
          </table:table-cell>
          <table:table-cell office:value-type="string" table:style-name="ce1281">
            <text:p>70.0B</text:p>
          </table:table-cell>
          <table:table-cell office:value-type="string" table:style-name="ce6">
            <text:p>本地</text:p>
          </table:table-cell>
          <table:table-cell office:value-type="percentage" office:value="0.5968" table:style-name="ce1306">
            <text:p>59.68%</text:p>
          </table:table-cell>
          <table:table-cell office:value-type="percentage" office:value="0.46650000000000003" table:style-name="ce1306">
            <text:p>46.65%</text:p>
          </table:table-cell>
          <table:table-cell office:value-type="percentage" office:value="0.86" table:style-name="ce1306">
            <text:p>86.00%</text:p>
          </table:table-cell>
          <table:table-cell office:value-type="percentage" office:value="0.66039999999999999" table:style-name="ce1306">
            <text:p>66.04%</text:p>
          </table:table-cell>
          <table:table-cell office:value-type="percentage" office:value="2.5836999999999999" table:formula="of:=[.I12]+[.J12]+[.K12]+[.L12]" table:style-name="ce1306">
            <text:p>258.37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18T00:00:00" table:style-name="ce8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11" table:style-name="ce1288">
            <text:p>11</text:p>
          </table:table-cell>
          <table:table-cell table:style-name="ce3">
            <draw:frame draw:z-index="23" draw:id="id451" draw:style-name="a459" draw:name="圖片 25" svg:x="0in" svg:y="0.01953in" svg:width="0.21045in" svg:height="0.2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Google</text:p>
          </table:table-cell>
          <table:table-cell office:value-type="string" table:style-name="ce1279">
            <text:p>Gemma-4-E2B-it</text:p>
          </table:table-cell>
          <table:table-cell table:style-name="ce33"/>
          <table:table-cell office:value-type="string" table:style-name="ce1282">
            <text:p>5.0B</text:p>
          </table:table-cell>
          <table:table-cell office:value-type="string" table:style-name="ce6">
            <text:p>本地</text:p>
          </table:table-cell>
          <table:table-cell office:value-type="percentage" office:value="0.46489999999999998" table:style-name="ce1306">
            <text:p>46.49%</text:p>
          </table:table-cell>
          <table:table-cell office:value-type="percentage" office:value="0.51759999999999995" table:style-name="ce1306">
            <text:p>51.76%</text:p>
          </table:table-cell>
          <table:table-cell office:value-type="percentage" office:value="0.74" table:style-name="ce1306">
            <text:p>74.00%</text:p>
          </table:table-cell>
          <table:table-cell office:value-type="percentage" office:value="0.83020000000000005" table:style-name="ce1306">
            <text:p>83.02%</text:p>
          </table:table-cell>
          <table:table-cell office:value-type="percentage" office:value="2.5526999999999997" table:formula="of:=[.I13]+[.J13]+[.K13]+[.L13]" table:style-name="ce1306">
            <text:p>255.27%</text:p>
          </table:table-cell>
          <table:table-cell office:value-type="date" office:date-value="2026-04-08T00:00:00" table:style-name="ce1307">
            <text:p>2026/4/8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12" table:style-name="ce1289">
            <text:p>12</text:p>
          </table:table-cell>
          <table:table-cell table:style-name="ce3">
            <draw:frame draw:z-index="28" draw:id="id456" draw:style-name="a464" draw:name="圖片 30" svg:x="0in" svg:y="0.20833in" svg:width="0.22787in" svg:height="0.2630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>
            <draw:frame draw:z-index="3" draw:id="id431" draw:style-name="a439" draw:name="圖片 3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META</text:p>
          </table:table-cell>
          <table:table-cell office:value-type="string" table:style-name="ce1279">
            <text:p>Llama-3.1-8B</text:p>
          </table:table-cell>
          <table:table-cell office:value-type="string" table:style-name="ce33">
            <text:p>8B</text:p>
          </table:table-cell>
          <table:table-cell office:value-type="string" table:style-name="ce1282">
            <text:p>8.0B</text:p>
          </table:table-cell>
          <table:table-cell office:value-type="string" table:style-name="ce6">
            <text:p>國網API</text:p>
          </table:table-cell>
          <table:table-cell office:value-type="percentage" office:value="0.4703" table:style-name="ce1306">
            <text:p>47.03%</text:p>
          </table:table-cell>
          <table:table-cell office:value-type="percentage" office:value="0.40899999999999997" table:style-name="ce1306">
            <text:p>40.90%</text:p>
          </table:table-cell>
          <table:table-cell office:value-type="percentage" office:value="0.84" table:style-name="ce1306">
            <text:p>84.00%</text:p>
          </table:table-cell>
          <table:table-cell office:value-type="percentage" office:value="0.81130000000000002" table:style-name="ce1306">
            <text:p>81.13%</text:p>
          </table:table-cell>
          <table:table-cell office:value-type="percentage" office:value="2.5306000000000002" table:formula="of:=[.I14]+[.J14]+[.K14]+[.L14]" table:style-name="ce1306">
            <text:p>253.06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13" table:style-name="ce1288">
            <text:p>13</text:p>
          </table:table-cell>
          <table:table-cell table:style-name="ce9">
            <draw:frame draw:z-index="32" draw:id="id460" draw:style-name="a468" draw:name="圖片 34" svg:x="0in" svg:y="0in" svg:width="0.24752in" svg:height="0.272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0">
            <text:p>阿里巴巴</text:p>
          </table:table-cell>
          <table:table-cell office:value-type="string" table:style-name="ce1297">
            <text:p>Qwen3.5-9B</text:p>
          </table:table-cell>
          <table:table-cell table:style-name="ce34"/>
          <table:table-cell office:value-type="string" table:style-name="ce1304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76970000000000005" table:style-name="ce1310">
            <text:p>76.97%</text:p>
          </table:table-cell>
          <table:table-cell office:value-type="percentage" office:value="0.78910000000000002" table:style-name="ce1310">
            <text:p>78.91%</text:p>
          </table:table-cell>
          <table:table-cell office:value-type="percentage" office:value="0.48" table:style-name="ce1310">
            <text:p>48.00%</text:p>
          </table:table-cell>
          <table:table-cell office:value-type="percentage" office:value="0.41510000000000002" table:style-name="ce1310">
            <text:p>41.51%</text:p>
          </table:table-cell>
          <table:table-cell office:value-type="percentage" office:value="2.4539" table:formula="of:=[.I15]+[.J15]+[.K15]+[.L15]" table:style-name="ce1306">
            <text:p>245.39%</text:p>
          </table:table-cell>
          <table:table-cell office:value-type="date" office:date-value="2026-03-19T00:00:00" table:style-name="ce1311">
            <text:p>2026/3/19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4" table:style-name="ce1289">
            <text:p>14</text:p>
          </table:table-cell>
          <table:table-cell table:style-name="ce22"/>
          <table:table-cell table:style-name="ce56">
            <draw:frame draw:z-index="26" draw:id="id454" draw:style-name="a462" draw:name="圖片 28" svg:x="0.00837in" svg:y="0.21484in" svg:width="0.23873in" svg:height="0.28403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27" draw:id="id455" draw:style-name="a463" draw:name="圖片 29" svg:x="0.00744in" svg:y="0in" svg:width="0.2234in" svg:height="0.23194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23">
            <text:p>Mistral</text:p>
          </table:table-cell>
          <table:table-cell office:value-type="string" table:style-name="ce1298">
            <text:p>Ministral-3-14B-Instruct-2512</text:p>
          </table:table-cell>
          <table:table-cell table:style-name="ce35"/>
          <table:table-cell office:value-type="string" table:style-name="ce1305">
            <text:p>14.0B</text:p>
          </table:table-cell>
          <table:table-cell office:value-type="string" table:style-name="ce24">
            <text:p>本地</text:p>
          </table:table-cell>
          <table:table-cell office:value-type="percentage" office:value="0.52" table:style-name="ce1313">
            <text:p>52.00%</text:p>
          </table:table-cell>
          <table:table-cell office:value-type="percentage" office:value="0.47599999999999998" table:style-name="ce1313">
            <text:p>47.60%</text:p>
          </table:table-cell>
          <table:table-cell office:value-type="percentage" office:value="0.64" table:style-name="ce1313">
            <text:p>64.00%</text:p>
          </table:table-cell>
          <table:table-cell office:value-type="percentage" office:value="0.77359999999999995" table:style-name="ce1313">
            <text:p>77.36%</text:p>
          </table:table-cell>
          <table:table-cell office:value-type="percentage" office:value="2.4096000000000002" table:formula="of:=[.I16]+[.J16]+[.K16]+[.L16]" table:style-name="ce1306">
            <text:p>240.96%</text:p>
          </table:table-cell>
          <table:table-cell office:value-type="date" office:date-value="2026-01-16T00:00:00" table:style-name="ce1314">
            <text:p>2026/1/16</text:p>
          </table:table-cell>
          <table:table-cell office:value-type="date" office:date-value="2026-05-16T00:00:00" table:style-name="ce26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5" table:style-name="ce1288">
            <text:p>15</text:p>
          </table:table-cell>
          <table:table-cell table:style-name="ce9"/>
          <table:table-cell table:style-name="ce28">
            <draw:frame draw:z-index="10" draw:id="id438" draw:style-name="a446" draw:name="圖片 10" svg:x="0.00744in" svg:y="0.00744in" svg:width="0.24245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Pokee AI</text:p>
          </table:table-cell>
          <table:table-cell office:value-type="string" table:style-name="ce1290">
            <text:p>pokee_research_7b</text:p>
          </table:table-cell>
          <table:table-cell office:value-type="string" table:style-name="ce34">
            <text:p>8B</text:p>
          </table:table-cell>
          <table:table-cell office:value-type="string" table:style-name="ce1283">
            <text:p>8.0B</text:p>
          </table:table-cell>
          <table:table-cell office:value-type="string" table:style-name="ce12">
            <text:p>本地</text:p>
          </table:table-cell>
          <table:table-cell office:value-type="percentage" office:value="0.58919999999999995" table:style-name="ce1310">
            <text:p>58.92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76" table:style-name="ce1310">
            <text:p>76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4068999999999998" table:formula="of:=[.I17]+[.J17]+[.K17]+[.L17]" table:style-name="ce1306">
            <text:p>240.69%</text:p>
          </table:table-cell>
          <table:table-cell office:value-type="date" office:date-value="2025-11-04T00:00:00" table:style-name="ce1311">
            <text:p>2025/11/4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16" table:style-name="ce1289">
            <text:p>16</text:p>
          </table:table-cell>
          <table:table-cell table:style-name="ce22"/>
          <table:table-cell table:style-name="ce56">
            <draw:frame draw:z-index="18" draw:id="id446" draw:style-name="a454" draw:name="圖片 20" svg:x="0in" svg:y="0in" svg:width="0.23034in" svg:height="0.23194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23">
            <text:p>Mistral</text:p>
          </table:table-cell>
          <table:table-cell office:value-type="string" table:style-name="ce1291">
            <text:p>Ministral-3-8B-Instruct-2512</text:p>
          </table:table-cell>
          <table:table-cell table:style-name="ce35"/>
          <table:table-cell office:value-type="string" table:style-name="ce1284">
            <text:p>9.0B</text:p>
          </table:table-cell>
          <table:table-cell office:value-type="string" table:style-name="ce24">
            <text:p>本地</text:p>
          </table:table-cell>
          <table:table-cell office:value-type="percentage" office:value="0.53620000000000001" table:style-name="ce1313">
            <text:p>53.62%</text:p>
          </table:table-cell>
          <table:table-cell office:value-type="percentage" office:value="0.38979999999999998" table:style-name="ce1313">
            <text:p>38.98%</text:p>
          </table:table-cell>
          <table:table-cell office:value-type="percentage" office:value="0.7" table:style-name="ce1313">
            <text:p>70.00%</text:p>
          </table:table-cell>
          <table:table-cell office:value-type="percentage" office:value="0.77359999999999995" table:style-name="ce1313">
            <text:p>77.36%</text:p>
          </table:table-cell>
          <table:table-cell office:value-type="percentage" office:value="2.3996" table:formula="of:=[.I18]+[.J18]+[.K18]+[.L18]" table:style-name="ce1306">
            <text:p>239.96%</text:p>
          </table:table-cell>
          <table:table-cell office:value-type="date" office:date-value="2026-01-14T00:00:00" table:style-name="ce1314">
            <text:p>2026/1/14</text:p>
          </table:table-cell>
          <table:table-cell office:value-type="date" office:date-value="2026-05-22T00:00:00" table:style-name="ce26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17" table:style-name="ce1288">
            <text:p>17</text:p>
          </table:table-cell>
          <table:table-cell table:style-name="ce9"/>
          <table:table-cell table:style-name="ce28">
            <draw:frame draw:z-index="8" draw:id="id436" draw:style-name="a444" draw:name="圖片 8" svg:x="0.01488in" svg:y="0in" svg:width="0.24592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2">
            <text:p>Qwen3.5-4B</text:p>
          </table:table-cell>
          <table:table-cell table:style-name="ce34"/>
          <table:table-cell office:value-type="string" table:style-name="ce1285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71460000000000001" table:style-name="ce1310">
            <text:p>71.46%</text:p>
          </table:table-cell>
          <table:table-cell office:value-type="percentage" office:value="0.74439999999999995" table:style-name="ce1310">
            <text:p>74.44%</text:p>
          </table:table-cell>
          <table:table-cell office:value-type="percentage" office:value="0.46" table:style-name="ce1310">
            <text:p>46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3530000000000002" table:formula="of:=[.I19]+[.J19]+[.K19]+[.L19]" table:style-name="ce1306">
            <text:p>235.30%</text:p>
          </table:table-cell>
          <table:table-cell office:value-type="date" office:date-value="2026-03-18T00:00:00" table:style-name="ce1311">
            <text:p>2026/3/18</text:p>
          </table:table-cell>
          <table:table-cell office:value-type="date" office:date-value="2026-05-15T00:00:00" table:style-name="ce14">
            <text:p>2026/5/15</text:p>
          </table:table-cell>
          <table:table-cell table:number-columns-repeated="16369"/>
        </table:table-row>
        <table:table-row table:style-name="ro22">
          <table:table-cell office:value-type="float" office:value="18" table:style-name="ce1289">
            <text:p>18</text:p>
          </table:table-cell>
          <table:table-cell table:style-name="ce15"/>
          <table:table-cell table:style-name="ce29">
            <draw:frame draw:z-index="9" draw:id="id437" draw:style-name="a445" draw:name="圖片 9" svg:x="0.01488in" svg:y="0.00744in" svg:width="0.24592in" svg:height="0.26356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3">
            <text:p>Qwen3-30B-A3B-Instruct-2507</text:p>
          </table:table-cell>
          <table:table-cell office:value-type="string" table:style-name="ce34">
            <text:p>30.5B</text:p>
          </table:table-cell>
          <table:table-cell office:value-type="string" table:style-name="ce1286">
            <text:p>30.5B</text:p>
          </table:table-cell>
          <table:table-cell office:value-type="string" table:style-name="ce12">
            <text:p>本地</text:p>
          </table:table-cell>
          <table:table-cell office:value-type="percentage" office:value="0.7157" table:style-name="ce1310">
            <text:p>71.57%</text:p>
          </table:table-cell>
          <table:table-cell office:value-type="percentage" office:value="0.53669999999999995" table:style-name="ce1310">
            <text:p>53.67%</text:p>
          </table:table-cell>
          <table:table-cell office:value-type="percentage" office:value="0.66" table:style-name="ce1310">
            <text:p>66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3464" table:formula="of:=[.I20]+[.J20]+[.K20]+[.L20]" table:style-name="ce1306">
            <text:p>234.64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15T00:00:00" table:style-name="ce14">
            <text:p>2026/5/15</text:p>
          </table:table-cell>
          <table:table-cell table:number-columns-repeated="16369"/>
        </table:table-row>
        <table:table-row table:style-name="ro22">
          <table:table-cell office:value-type="float" office:value="19" table:style-name="ce1288">
            <text:p>19</text:p>
          </table:table-cell>
          <table:table-cell table:style-name="ce9"/>
          <table:table-cell table:style-name="ce28">
            <draw:frame draw:z-index="11" draw:id="id439" draw:style-name="a447" draw:name="圖片 11" svg:x="0.00744in" svg:y="0.00744in" svg:width="0.24245in" svg:height="0.260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3">
            <text:p>Qwen3-14B</text:p>
          </table:table-cell>
          <table:table-cell office:value-type="string" table:style-name="ce34">
            <text:p>14B</text:p>
          </table:table-cell>
          <table:table-cell office:value-type="string" table:style-name="ce1286">
            <text:p>14.0B</text:p>
          </table:table-cell>
          <table:table-cell office:value-type="string" table:style-name="ce12">
            <text:p>本地</text:p>
          </table:table-cell>
          <table:table-cell office:value-type="percentage" office:value="0.63570000000000004" table:style-name="ce1310">
            <text:p>63.57%</text:p>
          </table:table-cell>
          <table:table-cell office:value-type="percentage" office:value="0.55589999999999995" table:style-name="ce1310">
            <text:p>55.59%</text:p>
          </table:table-cell>
          <table:table-cell office:value-type="percentage" office:value="0.6" table:style-name="ce1310">
            <text:p>60.00%</text:p>
          </table:table-cell>
          <table:table-cell office:value-type="percentage" office:value="0.50939999999999996" table:style-name="ce1310">
            <text:p>50.94%</text:p>
          </table:table-cell>
          <table:table-cell office:value-type="percentage" office:value="2.3009999999999997" table:formula="of:=[.I21]+[.J21]+[.K21]+[.L21]" table:style-name="ce1306">
            <text:p>230.10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0" table:style-name="ce1289">
            <text:p>20</text:p>
          </table:table-cell>
          <table:table-cell table:style-name="ce59"/>
          <table:table-cell table:style-name="ce60">
            <draw:frame draw:z-index="16" draw:id="id444" draw:style-name="a452" draw:name="圖片 16" svg:x="0in" svg:y="0in" svg:width="0.22617in" svg:height="0.2313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61">
            <text:p>Twinkle AI &amp; APMIC</text:p>
          </table:table-cell>
          <table:table-cell office:value-type="string" table:style-name="ce1294">
            <text:p>F1-Reasoning</text:p>
          </table:table-cell>
          <table:table-cell office:value-type="string" table:style-name="ce36">
            <text:p>3B</text:p>
          </table:table-cell>
          <table:table-cell office:value-type="string" table:style-name="ce1287">
            <text:p>3.0B</text:p>
          </table:table-cell>
          <table:table-cell office:value-type="string" table:style-name="ce19">
            <text:p>本地</text:p>
          </table:table-cell>
          <table:table-cell office:value-type="percentage" office:value="0.33950000000000002" table:style-name="ce1308">
            <text:p>33.95%</text:p>
          </table:table-cell>
          <table:table-cell office:value-type="percentage" office:value="0.34820000000000001" table:style-name="ce1308">
            <text:p>34.82%</text:p>
          </table:table-cell>
          <table:table-cell office:value-type="percentage" office:value="0.72" table:style-name="ce1308">
            <text:p>72.00%</text:p>
          </table:table-cell>
          <table:table-cell office:value-type="percentage" office:value="0.8679" table:style-name="ce1308">
            <text:p>86.79%</text:p>
          </table:table-cell>
          <table:table-cell office:value-type="percentage" office:value="2.2755999999999998" table:formula="of:=[.I22]+[.J22]+[.K22]+[.L22]" table:style-name="ce1306">
            <text:p>227.56%</text:p>
          </table:table-cell>
          <table:table-cell office:value-type="date" office:date-value="2025-09-02T00:00:00" table:style-name="ce1312">
            <text:p>2025/9/2</text:p>
          </table:table-cell>
          <table:table-cell office:value-type="date" office:date-value="2026-05-22T00:00:00" table:style-name="ce21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1" table:style-name="ce1288">
            <text:p>21</text:p>
            <draw:frame draw:z-index="34" draw:id="id462" draw:style-name="a470" draw:name="圖片 36" svg:x="0.37413in" svg:y="0.00651in" svg:width="0.23374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46"/>
          <table:table-cell office:value-type="string" table:style-name="ce10">
            <text:p>商汤科技</text:p>
          </table:table-cell>
          <table:table-cell office:value-type="string" table:style-name="ce1299">
            <text:p>internlm2.5-7b-chat</text:p>
          </table:table-cell>
          <table:table-cell office:value-type="string" table:style-name="ce34">
            <text:p>7B</text:p>
          </table:table-cell>
          <table:table-cell office:value-type="string" table:style-name="ce1315">
            <text:p>7.0B</text:p>
          </table:table-cell>
          <table:table-cell office:value-type="string" table:style-name="ce12">
            <text:p>本地</text:p>
          </table:table-cell>
          <table:table-cell office:value-type="percentage" office:value="0.55889999999999995" table:style-name="ce1310">
            <text:p>55.89%</text:p>
          </table:table-cell>
          <table:table-cell office:value-type="percentage" office:value="0.42809999999999998" table:style-name="ce1310">
            <text:p>42.81%</text:p>
          </table:table-cell>
          <table:table-cell office:value-type="percentage" office:value="0.7" table:style-name="ce1310">
            <text:p>70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2718999999999996" table:formula="of:=[.I23]+[.J23]+[.K23]+[.L23]" table:style-name="ce1306">
            <text:p>227.19%</text:p>
          </table:table-cell>
          <table:table-cell office:value-type="date" office:date-value="2025-09-04T00:00:00" table:style-name="ce1311">
            <text:p>2025/9/4</text:p>
          </table:table-cell>
          <table:table-cell office:value-type="date" office:date-value="2026-05-17T00:00:00" table:style-name="ce14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22" table:style-name="ce1289">
            <text:p>22</text:p>
          </table:table-cell>
          <table:table-cell table:style-name="ce3"/>
          <table:table-cell table:style-name="ce30">
            <draw:frame draw:z-index="7" draw:id="id435" draw:style-name="a443" draw:name="圖片 7" svg:x="0.00744in" svg:y="0.00651in" svg:width="0.21878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Arcee AI</text:p>
          </table:table-cell>
          <table:table-cell office:value-type="string" table:style-name="ce1300">
            <text:p>AFM-4.5B</text:p>
          </table:table-cell>
          <table:table-cell office:value-type="string" table:style-name="ce33">
            <text:p>4.62B</text:p>
          </table:table-cell>
          <table:table-cell office:value-type="string" table:style-name="ce1316">
            <text:p>4.6B</text:p>
          </table:table-cell>
          <table:table-cell office:value-type="string" table:style-name="ce6">
            <text:p>本地</text:p>
          </table:table-cell>
          <table:table-cell office:value-type="percentage" office:value="0.34489999999999998" table:style-name="ce1306">
            <text:p>34.49%</text:p>
          </table:table-cell>
          <table:table-cell office:value-type="percentage" office:value="0.29709999999999998" table:style-name="ce1306">
            <text:p>29.71%</text:p>
          </table:table-cell>
          <table:table-cell office:value-type="percentage" office:value="0.82" table:style-name="ce1306">
            <text:p>82.00%</text:p>
          </table:table-cell>
          <table:table-cell office:value-type="percentage" office:value="0.77359999999999995" table:style-name="ce1306">
            <text:p>77.36%</text:p>
          </table:table-cell>
          <table:table-cell office:value-type="percentage" office:value="2.2355999999999998" table:formula="of:=[.I24]+[.J24]+[.K24]+[.L24]" table:style-name="ce1306">
            <text:p>223.56%</text:p>
          </table:table-cell>
          <table:table-cell office:value-type="date" office:date-value="2025-09-02T00:00:00" table:style-name="ce1307">
            <text:p>2025/9/2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3" table:style-name="ce1288">
            <text:p>23</text:p>
          </table:table-cell>
          <table:table-cell table:style-name="ce9">
            <draw:frame draw:z-index="12" draw:id="id440" draw:style-name="a448" draw:name="圖片 12" svg:x="0in" svg:y="0.00744in" svg:width="0.23319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阿里巴巴</text:p>
          </table:table-cell>
          <table:table-cell office:value-type="string" table:style-name="ce1301">
            <text:p>Qwen3-4B-Thinking-2507</text:p>
          </table:table-cell>
          <table:table-cell office:value-type="string" table:style-name="ce34">
            <text:p>4.02B</text:p>
          </table:table-cell>
          <table:table-cell office:value-type="string" table:style-name="ce1317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67349999999999999" table:style-name="ce1310">
            <text:p>67.35%</text:p>
          </table:table-cell>
          <table:table-cell office:value-type="percentage" office:value="0.5655" table:style-name="ce1310">
            <text:p>56.55%</text:p>
          </table:table-cell>
          <table:table-cell office:value-type="percentage" office:value="0.52" table:style-name="ce1310">
            <text:p>52.00%</text:p>
          </table:table-cell>
          <table:table-cell office:value-type="percentage" office:value="0.3962" table:style-name="ce1310">
            <text:p>39.62%</text:p>
          </table:table-cell>
          <table:table-cell office:value-type="percentage" office:value="2.1551999999999998" table:formula="of:=[.I25]+[.J25]+[.K25]+[.L25]" table:style-name="ce1306">
            <text:p>215.52%</text:p>
          </table:table-cell>
          <table:table-cell office:value-type="date" office:date-value="2025-10-21T00:00:00" table:style-name="ce1311">
            <text:p>2025/10/21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4" table:style-name="ce1289">
            <text:p>24</text:p>
          </table:table-cell>
          <table:table-cell table:style-name="ce9">
            <draw:frame draw:z-index="31" draw:id="id459" draw:style-name="a467" draw:name="圖片 33" svg:x="0in" svg:y="0.00651in" svg:width="0.23226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阿里巴巴</text:p>
          </table:table-cell>
          <table:table-cell office:value-type="string" table:style-name="ce1318">
            <text:p>Qwen3-8B</text:p>
          </table:table-cell>
          <table:table-cell office:value-type="string" table:style-name="ce34">
            <text:p>8B</text:p>
          </table:table-cell>
          <table:table-cell office:value-type="string" table:style-name="ce1321">
            <text:p>8.0B</text:p>
          </table:table-cell>
          <table:table-cell office:value-type="string" table:style-name="ce12">
            <text:p>本地</text:p>
          </table:table-cell>
          <table:table-cell office:value-type="percentage" office:value="0.63460000000000005" table:style-name="ce1310">
            <text:p>63.46%</text:p>
          </table:table-cell>
          <table:table-cell office:value-type="percentage" office:value="0.51439999999999997" table:style-name="ce1310">
            <text:p>51.44%</text:p>
          </table:table-cell>
          <table:table-cell office:value-type="percentage" office:value="0.52" table:style-name="ce1310">
            <text:p>52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1030000000000002" table:formula="of:=[.I26]+[.J26]+[.K26]+[.L26]" table:style-name="ce1306">
            <text:p>210.30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24T00:00:00" table:style-name="ce14">
            <text:p>2026/5/24</text:p>
          </table:table-cell>
          <table:table-cell table:number-columns-repeated="16369"/>
        </table:table-row>
        <table:table-row table:style-name="ro22">
          <table:table-cell office:value-type="float" office:value="25" table:style-name="ce1288">
            <text:p>25</text:p>
          </table:table-cell>
          <table:table-cell table:style-name="ce3">
            <draw:frame draw:z-index="5" draw:id="id433" draw:style-name="a441" draw:name="圖片 5" svg:x="0in" svg:y="0.01042in" svg:width="0.22573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IBM</text:p>
          </table:table-cell>
          <table:table-cell office:value-type="string" table:style-name="ce1319">
            <text:p>granite-3.3-8b</text:p>
          </table:table-cell>
          <table:table-cell office:value-type="string" table:style-name="ce33">
            <text:p>8.17B</text:p>
          </table:table-cell>
          <table:table-cell office:value-type="string" table:style-name="ce1322">
            <text:p>8.2B</text:p>
          </table:table-cell>
          <table:table-cell office:value-type="string" table:style-name="ce6">
            <text:p>本地</text:p>
          </table:table-cell>
          <table:table-cell office:value-type="percentage" office:value="0.28970000000000001" table:style-name="ce1306">
            <text:p>28.97%</text:p>
          </table:table-cell>
          <table:table-cell office:value-type="percentage" office:value="0.30990000000000001" table:style-name="ce1306">
            <text:p>30.99%</text:p>
          </table:table-cell>
          <table:table-cell office:value-type="percentage" office:value="0.9" table:style-name="ce1306">
            <text:p>90.00%</text:p>
          </table:table-cell>
          <table:table-cell office:value-type="percentage" office:value="0.56599999999999995" table:style-name="ce1306">
            <text:p>56.60%</text:p>
          </table:table-cell>
          <table:table-cell office:value-type="percentage" office:value="2.0655999999999999" table:formula="of:=[.I27]+[.J27]+[.K27]+[.L27]" table:style-name="ce1306">
            <text:p>206.56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6" table:style-name="ce1289">
            <text:p>26</text:p>
          </table:table-cell>
          <table:table-cell table:style-name="ce3"/>
          <table:table-cell table:style-name="ce27">
            <draw:frame draw:z-index="6" draw:id="id434" draw:style-name="a442" draw:name="圖片 6" svg:x="0.00651in" svg:y="0.01953in" svg:width="0.21878in" svg:height="0.24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NVIDIA</text:p>
          </table:table-cell>
          <table:table-cell office:value-type="string" table:style-name="ce1320">
            <text:p>Nemotron-Nano-9B</text:p>
          </table:table-cell>
          <table:table-cell office:value-type="string" table:style-name="ce33">
            <text:p>8.89B</text:p>
          </table:table-cell>
          <table:table-cell office:value-type="string" table:style-name="ce1323">
            <text:p>8.9B</text:p>
          </table:table-cell>
          <table:table-cell office:value-type="string" table:style-name="ce6">
            <text:p>本地</text:p>
          </table:table-cell>
          <table:table-cell office:value-type="percentage" office:value="0.4022" table:style-name="ce1306">
            <text:p>40.22%</text:p>
          </table:table-cell>
          <table:table-cell office:value-type="percentage" office:value="0.37380000000000002" table:style-name="ce1306">
            <text:p>37.38%</text:p>
          </table:table-cell>
          <table:table-cell office:value-type="percentage" office:value="0.72" table:style-name="ce1306">
            <text:p>72.00%</text:p>
          </table:table-cell>
          <table:table-cell office:value-type="percentage" office:value="0.56599999999999995" table:style-name="ce1306">
            <text:p>56.60%</text:p>
          </table:table-cell>
          <table:table-cell office:value-type="percentage" office:value="2.0619999999999998" table:formula="of:=[.I28]+[.J28]+[.K28]+[.L28]" table:style-name="ce1306">
            <text:p>206.20%</text:p>
          </table:table-cell>
          <table:table-cell office:value-type="date" office:date-value="2025-09-05T00:00:00" table:style-name="ce1307">
            <text:p>2025/9/5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7" table:style-name="ce1288">
            <text:p>27</text:p>
          </table:table-cell>
          <table:table-cell table:style-name="ce3"/>
          <table:table-cell table:style-name="ce27">
            <draw:frame draw:z-index="4" draw:id="id432" draw:style-name="a440" draw:name="圖片 4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Microsoft</text:p>
          </table:table-cell>
          <table:table-cell office:value-type="string" table:style-name="ce1325">
            <text:p>phi-4-mini-instruct</text:p>
          </table:table-cell>
          <table:table-cell office:value-type="string" table:style-name="ce33">
            <text:p>4B</text:p>
          </table:table-cell>
          <table:table-cell office:value-type="string" table:style-name="ce1324">
            <text:p>4.0B</text:p>
          </table:table-cell>
          <table:table-cell office:value-type="string" table:style-name="ce6">
            <text:p>本地</text:p>
          </table:table-cell>
          <table:table-cell office:value-type="percentage" office:value="0.38700000000000001" table:style-name="ce1306">
            <text:p>38.70%</text:p>
          </table:table-cell>
          <table:table-cell office:value-type="percentage" office:value="0.34189999999999998" table:style-name="ce1306">
            <text:p>34.19%</text:p>
          </table:table-cell>
          <table:table-cell office:value-type="percentage" office:value="0.82" table:style-name="ce1306">
            <text:p>82.00%</text:p>
          </table:table-cell>
          <table:table-cell office:value-type="percentage" office:value="0.50939999999999996" table:style-name="ce1306">
            <text:p>50.94%</text:p>
          </table:table-cell>
          <table:table-cell office:value-type="percentage" office:value="2.0583" table:formula="of:=[.I29]+[.J29]+[.K29]+[.L29]" table:style-name="ce1306">
            <text:p>205.83%</text:p>
          </table:table-cell>
          <table:table-cell office:value-type="date" office:date-value="2025-11-13T00:00:00" table:style-name="ce1307">
            <text:p>2025/11/13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28" table:style-name="ce1289">
            <text:p>28</text:p>
          </table:table-cell>
          <table:table-cell table:style-name="ce9"/>
          <table:table-cell table:style-name="ce28">
            <draw:frame draw:z-index="13" draw:id="id441" draw:style-name="a449" draw:name="圖片 13" svg:x="0.00651in" svg:y="0.00651in" svg:width="0.24245in" svg:height="0.2430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OpenBMB</text:p>
          </table:table-cell>
          <table:table-cell office:value-type="string" table:style-name="ce1326">
            <text:p>MiniCPM4</text:p>
          </table:table-cell>
          <table:table-cell office:value-type="string" table:style-name="ce34">
            <text:p>8.19B</text:p>
          </table:table-cell>
          <table:table-cell office:value-type="string" table:style-name="ce1329">
            <text:p>8.2B</text:p>
          </table:table-cell>
          <table:table-cell office:value-type="string" table:style-name="ce12">
            <text:p>本地</text:p>
          </table:table-cell>
          <table:table-cell office:value-type="percentage" office:value="0.65300000000000002" table:style-name="ce1310">
            <text:p>65.30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2079999999999997" table:style-name="ce1310">
            <text:p>32.08%</text:p>
          </table:table-cell>
          <table:table-cell office:value-type="percentage" office:value="2.0065999999999997" table:formula="of:=[.I30]+[.J30]+[.K30]+[.L30]" table:style-name="ce1306">
            <text:p>200.66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18T00:00:00" table:style-name="ce14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29" table:style-name="ce1288">
            <text:p>29</text:p>
          </table:table-cell>
          <table:table-cell table:style-name="ce9">
            <draw:frame draw:z-index="29" draw:id="id457" draw:style-name="a465" draw:name="圖片 31" svg:x="0in" svg:y="0.00651in" svg:width="0.23319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0">
            <text:p>階躍AI</text:p>
          </table:table-cell>
          <table:table-cell office:value-type="string" table:style-name="ce1296">
            <text:p>Step3-VL-10B</text:p>
          </table:table-cell>
          <table:table-cell table:style-name="ce34"/>
          <table:table-cell office:value-type="string" table:style-name="ce1303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47460000000000002" table:style-name="ce1310">
            <text:p>47.46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962" table:style-name="ce1310">
            <text:p>39.62%</text:p>
          </table:table-cell>
          <table:table-cell office:value-type="percentage" office:value="1.9036" table:formula="of:=[.I31]+[.J31]+[.K31]+[.L31]" table:style-name="ce1306">
            <text:p>190.36%</text:p>
          </table:table-cell>
          <table:table-cell office:value-type="date" office:date-value="2026-04-22T00:00:00" table:style-name="ce1311">
            <text:p>2026/4/22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30" table:style-name="ce1289">
            <text:p>30</text:p>
          </table:table-cell>
          <table:table-cell table:style-name="ce9">
            <draw:frame draw:z-index="30" draw:id="id458" draw:style-name="a466" draw:name="圖片 32" svg:x="0in" svg:y="0in" svg:width="0.23226in" svg:height="0.251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騰訊</text:p>
          </table:table-cell>
          <table:table-cell office:value-type="string" table:style-name="ce1327">
            <text:p>Hunyuan-7B-Instruct</text:p>
          </table:table-cell>
          <table:table-cell office:value-type="string" table:style-name="ce34">
            <text:p>7.5B</text:p>
          </table:table-cell>
          <table:table-cell office:value-type="string" table:style-name="ce1328">
            <text:p>7.5B</text:p>
          </table:table-cell>
          <table:table-cell office:value-type="string" table:style-name="ce12">
            <text:p>本地</text:p>
          </table:table-cell>
          <table:table-cell office:value-type="percentage" office:value="0.47889999999999999" table:style-name="ce1310">
            <text:p>47.89%</text:p>
          </table:table-cell>
          <table:table-cell office:value-type="percentage" office:value="0.40260000000000001" table:style-name="ce1310">
            <text:p>40.26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7740000000000001" table:style-name="ce1310">
            <text:p>37.74%</text:p>
          </table:table-cell>
          <table:table-cell office:value-type="percentage" office:value="1.8189" table:formula="of:=[.I32]+[.J32]+[.K32]+[.L32]" table:style-name="ce1306">
            <text:p>181.89%</text:p>
          </table:table-cell>
          <table:table-cell office:value-type="date" office:date-value="2025-09-12T00:00:00" table:style-name="ce1311">
            <text:p>2025/9/12</text:p>
          </table:table-cell>
          <table:table-cell office:value-type="date" office:date-value="2026-05-24T00:00:00" table:style-name="ce14">
            <text:p>2026/5/24</text:p>
          </table:table-cell>
          <table:table-cell table:number-columns-repeated="16369"/>
        </table:table-row>
        <table:table-row table:style-name="ro22">
          <table:table-cell office:value-type="float" office:value="31" table:style-name="ce1288">
            <text:p>31</text:p>
          </table:table-cell>
          <table:table-cell table:style-name="ce9"/>
          <table:table-cell table:style-name="ce46">
            <draw:frame draw:z-index="14" draw:id="id442" draw:style-name="a450" draw:name="圖片 14" svg:x="0.00744in" svg:y="0.00837in" svg:width="0.24245in" svg:height="0.2583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南北閣</text:p>
          </table:table-cell>
          <table:table-cell office:value-type="string" table:style-name="ce1331">
            <text:p>Nanbeige4.1-3B</text:p>
          </table:table-cell>
          <table:table-cell table:style-name="ce34"/>
          <table:table-cell office:value-type="string" table:style-name="ce1330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34699999999999998" table:style-name="ce1310">
            <text:p>34.70%</text:p>
          </table:table-cell>
          <table:table-cell office:value-type="percentage" office:value="0.33860000000000001" table:style-name="ce1310">
            <text:p>33.86%</text:p>
          </table:table-cell>
          <table:table-cell office:value-type="percentage" office:value="0.34" table:style-name="ce1310">
            <text:p>34.00%</text:p>
          </table:table-cell>
          <table:table-cell office:value-type="percentage" office:value="0.32079999999999997" table:style-name="ce1310">
            <text:p>32.08%</text:p>
          </table:table-cell>
          <table:table-cell office:value-type="percentage" office:value="1.3464" table:formula="of:=[.I33]+[.J33]+[.K33]+[.L33]" table:style-name="ce1306">
            <text:p>134.64%</text:p>
          </table:table-cell>
          <table:table-cell office:value-type="date" office:date-value="2026-04-07T00:00:00" table:style-name="ce1311">
            <text:p>2026/4/7</text:p>
          </table:table-cell>
          <table:table-cell office:value-type="date" office:date-value="2026-05-23T00:00:00" table:style-name="ce14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32" table:style-name="ce1289">
            <text:p>32</text:p>
          </table:table-cell>
          <table:table-cell table:style-name="ce9"/>
          <table:table-cell table:style-name="ce46">
            <draw:frame draw:z-index="19" draw:id="id447" draw:style-name="a455" draw:name="圖片 21" svg:x="0.0093in" svg:y="0in" svg:width="0.23873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332">
            <text:p>Tongyi-DeepResearch</text:p>
          </table:table-cell>
          <table:table-cell office:value-type="string" table:style-name="ce34">
            <text:p>30.5B</text:p>
          </table:table-cell>
          <table:table-cell office:value-type="string" table:style-name="ce1333">
            <text:p>30.5B</text:p>
          </table:table-cell>
          <table:table-cell office:value-type="string" table:style-name="ce12">
            <text:p>本地</text:p>
          </table:table-cell>
          <table:table-cell office:value-type="percentage" office:value="6.59E-2" table:style-name="ce1310">
            <text:p>6.59%</text:p>
          </table:table-cell>
          <table:table-cell office:value-type="percentage" office:value="0.08" table:style-name="ce1310">
            <text:p>8.00%</text:p>
          </table:table-cell>
          <table:table-cell office:value-type="percentage" office:value="0.54" table:style-name="ce1310">
            <text:p>54.00%</text:p>
          </table:table-cell>
          <table:table-cell office:value-type="percentage" office:value="0.54720000000000002" table:style-name="ce1310">
            <text:p>54.72%</text:p>
          </table:table-cell>
          <table:table-cell office:value-type="percentage" office:value="1.2331000000000001" table:formula="of:=[.I34]+[.J34]+[.K34]+[.L34]" table:style-name="ce1306">
            <text:p>123.31%</text:p>
          </table:table-cell>
          <table:table-cell office:value-type="date" office:date-value="2025-09-26T00:00:00" table:style-name="ce1311">
            <text:p>2025/9/26</text:p>
          </table:table-cell>
          <table:table-cell office:value-type="date" office:date-value="2026-05-23T00:00:00" table:style-name="ce14">
            <text:p>2026/5/23</text:p>
          </table:table-cell>
          <table:table-cell table:number-columns-repeated="16369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陸委會).$A$1:部會出題_(陸委會).$O$34" table:base-cell-address="部會出題_(陸委會).$A$1"/>
        </table:named-expressions>
      </table:table>
      <table:table table:name="部會出題_(金管會)" table:style-name="ta8">
        <table:table-column table:style-name="co15" table:default-cell-style-name="ce2"/>
        <table:table-column table:style-name="co62" table:default-cell-style-name="ce1" table:visibility="collapse"/>
        <table:table-column table:style-name="co16" table:default-cell-style-name="ce1"/>
        <table:table-column table:style-name="co30" table:default-cell-style-name="ce1"/>
        <table:table-column table:style-name="co63" table:default-cell-style-name="ce1"/>
        <table:table-column table:style-name="co9" table:default-cell-style-name="ce1" table:visibility="collapse"/>
        <table:table-column table:style-name="co61" table:default-cell-style-name="ce1"/>
        <table:table-column table:style-name="co68" table:default-cell-style-name="ce1"/>
        <table:table-column table:style-name="co66" table:number-columns-repeated="2" table:default-cell-style-name="ce1"/>
        <table:table-column table:style-name="co17" table:default-cell-style-name="ce1"/>
        <table:table-column table:style-name="co69" table:number-columns-repeated="3" table:default-cell-style-name="ce1"/>
        <table:table-column table:style-name="co70" table:default-cell-style-name="ce1" table:visibility="collapse"/>
        <table:table-column table:style-name="co11" table:number-columns-repeated="4" table:default-cell-style-name="ce1"/>
        <table:table-column table:style-name="co13" table:number-columns-repeated="16365" table:default-cell-style-name="ce1"/>
        <table:table-row table:style-name="ro27">
          <table:table-cell office:value-type="string" table:number-columns-spanned="18" table:number-rows-spanned="1" table:style-name="ce400">
            <text:p>AIEC 臺灣AI能力評測（Taiwan AI Competency Benchmark）</text:p>
            <text:p>+【金融領域】評測結果</text:p>
          </table:table-cell>
          <table:covered-table-cell table:number-columns-repeated="17"/>
          <table:table-cell office:value-type="string" table:style-name="ce79">
            <text:p>2026.06.30</text:p>
          </table:table-cell>
          <table:table-cell table:number-columns-repeated="16365"/>
        </table:table-row>
        <table:table-row table:style-name="ro11">
          <table:table-cell table:style-name="ce64"/>
          <table:table-cell office:value-type="string" table:number-columns-spanned="3" table:number-rows-spanned="1" table:style-name="ce406">
            <text:p>開發單位</text:p>
          </table:table-cell>
          <table:covered-table-cell table:number-columns-repeated="2"/>
          <table:table-cell office:value-type="string" table:style-name="ce1335">
            <text:p>模型名稱</text:p>
          </table:table-cell>
          <table:table-cell office:value-type="string" table:style-name="ce38">
            <text:p>大小</text:p>
          </table:table-cell>
          <table:table-cell office:value-type="string" table:style-name="ce39">
            <text:p>大小</text:p>
          </table:table-cell>
          <table:table-cell office:value-type="string" table:style-name="ce38">
            <text:p>測試方式</text:p>
          </table:table-cell>
          <table:table-cell office:value-type="string" table:style-name="ce38">
            <text:p>高中學測國文科</text:p>
            <text:p>正確率(近五年)</text:p>
          </table:table-cell>
          <table:table-cell office:value-type="string" table:style-name="ce38">
            <text:p>高中學測社會科</text:p>
            <text:p>正確率(近五年)</text:p>
          </table:table-cell>
          <table:table-cell office:value-type="string" table:style-name="ce38">
            <text:p>台灣價值觀</text:p>
            <text:p>正確率</text:p>
          </table:table-cell>
          <table:table-cell office:value-type="string" table:style-name="ce47">
            <text:p>銀行(金管會)</text:p>
            <text:p>正確率</text:p>
          </table:table-cell>
          <table:table-cell office:value-type="string" table:style-name="ce47">
            <text:p>保險(金管會)</text:p>
            <text:p>正確率</text:p>
          </table:table-cell>
          <table:table-cell office:value-type="string" table:style-name="ce47">
            <text:p>證券(金管會)</text:p>
            <text:p>正確率</text:p>
          </table:table-cell>
          <table:table-cell office:value-type="string" table:style-name="ce47">
            <text:p>總分</text:p>
          </table:table-cell>
          <table:table-cell office:value-type="string" table:style-name="ce47">
            <text:p>模型</text:p>
            <text:p>發布日期</text:p>
          </table:table-cell>
          <table:table-cell office:value-type="string" table:style-name="ce40">
            <text:p>銀行</text:p>
            <text:p>測試日期</text:p>
          </table:table-cell>
          <table:table-cell office:value-type="string" table:style-name="ce40">
            <text:p>保險</text:p>
            <text:p>測試日期</text:p>
          </table:table-cell>
          <table:table-cell office:value-type="string" table:style-name="ce40">
            <text:p>證券</text:p>
            <text:p>測試日期</text:p>
          </table:table-cell>
          <table:table-cell table:number-columns-repeated="16365"/>
        </table:table-row>
        <table:table-row table:style-name="ro28">
          <table:table-cell office:value-type="float" office:value="1" table:style-name="ce1351">
            <text:p>1</text:p>
          </table:table-cell>
          <table:table-cell table:style-name="ce66">
            <draw:frame draw:z-index="22" draw:id="id485" draw:style-name="a493" draw:name="圖片 24" svg:x="0in" svg:y="0.05435in" svg:width="0.23072in" svg:height="0.21712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OpenAI</text:p>
          </table:table-cell>
          <table:table-cell office:value-type="string" table:style-name="ce1336">
            <text:p>GPT-5</text:p>
          </table:table-cell>
          <table:table-cell office:value-type="string" table:style-name="ce86">
            <text:p>&gt;<text:span text:style-name="T4">2T</text:span></text:p>
          </table:table-cell>
          <table:table-cell office:value-type="string" table:style-name="ce1339">
            <text:p>&gt;2,000<text:span text:style-name="T4">B</text:span></text:p>
          </table:table-cell>
          <table:table-cell office:value-type="string" table:style-name="ce88">
            <text:p>付費API</text:p>
          </table:table-cell>
          <table:table-cell office:value-type="percentage" office:value="0.92" table:style-name="ce1385">
            <text:p>92.00%</text:p>
          </table:table-cell>
          <table:table-cell office:value-type="percentage" office:value="0.86580000000000001" table:style-name="ce1385">
            <text:p>86.58%</text:p>
          </table:table-cell>
          <table:table-cell office:value-type="percentage" office:value="0.88" table:style-name="ce1385">
            <text:p>88.00%</text:p>
          </table:table-cell>
          <table:table-cell office:value-type="percentage" office:value="0.8306" table:style-name="ce1385">
            <text:p>83.06%</text:p>
          </table:table-cell>
          <table:table-cell office:value-type="percentage" office:value="0.92669999999999997" table:style-name="ce1385">
            <text:p>92.67%</text:p>
          </table:table-cell>
          <table:table-cell office:value-type="percentage" office:value="0.82330000000000003" table:style-name="ce1385">
            <text:p>82.33%</text:p>
          </table:table-cell>
          <table:table-cell office:value-type="percentage" office:value="5.2463999999999995" table:formula="of:=[.I3]+[.J3]+[.K3]+[.L3]+[.M3]+[.N3]" table:style-name="ce1385">
            <text:p>524.64%</text:p>
          </table:table-cell>
          <table:table-cell office:value-type="date" office:date-value="2025-09-04T00:00:00" table:style-name="ce1386">
            <text:p>2025/9/4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08T00:00:00" table:style-name="ce1394">
            <text:p>2026/6/8</text:p>
          </table:table-cell>
          <table:table-cell office:value-type="date" office:date-value="2026-06-15T00:00:00" table:style-name="ce1394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" table:style-name="ce1352">
            <text:p>2</text:p>
          </table:table-cell>
          <table:table-cell table:style-name="ce66"/>
          <table:table-cell table:style-name="ce67">
            <draw:frame draw:z-index="25" draw:id="id488" draw:style-name="a496" draw:name="圖片 27" svg:x="0.01253in" svg:y="0.03672in" svg:width="0.21392in" svg:height="0.236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Anthropic</text:p>
          </table:table-cell>
          <table:table-cell office:value-type="string" table:style-name="ce1337">
            <text:p>Claude-Opus-4-8</text:p>
          </table:table-cell>
          <table:table-cell table:style-name="ce91"/>
          <table:table-cell office:value-type="string" table:style-name="ce1340">
            <text:p>&gt;1T</text:p>
          </table:table-cell>
          <table:table-cell office:value-type="string" table:style-name="ce88">
            <text:p>付費API</text:p>
          </table:table-cell>
          <table:table-cell office:value-type="percentage" office:value="0.90490000000000004" table:style-name="ce1385">
            <text:p>90.49%</text:p>
          </table:table-cell>
          <table:table-cell office:value-type="percentage" office:value="0.85940000000000005" table:style-name="ce1385">
            <text:p>85.94%</text:p>
          </table:table-cell>
          <table:table-cell office:value-type="percentage" office:value="0.8" table:style-name="ce1385">
            <text:p>80.00%</text:p>
          </table:table-cell>
          <table:table-cell office:value-type="percentage" office:value="0.88060000000000005" table:style-name="ce1385">
            <text:p>88.06%</text:p>
          </table:table-cell>
          <table:table-cell office:value-type="percentage" office:value="0.91" table:style-name="ce1385">
            <text:p>91.00%</text:p>
          </table:table-cell>
          <table:table-cell office:value-type="percentage" office:value="0.79669999999999996" table:style-name="ce1385">
            <text:p>79.67%</text:p>
          </table:table-cell>
          <table:table-cell office:value-type="percentage" office:value="5.1516000000000002" table:formula="of:=[.I4]+[.J4]+[.K4]+[.L4]+[.M4]+[.N4]" table:style-name="ce1385">
            <text:p>515.16%</text:p>
          </table:table-cell>
          <table:table-cell office:value-type="date" office:date-value="2026-05-28T00:00:00" table:style-name="ce1386">
            <text:p>2026/5/28</text:p>
          </table:table-cell>
          <table:table-cell office:value-type="date" office:date-value="2026-06-22T00:00:00" table:style-name="ce1395">
            <text:p>2026/6/22</text:p>
          </table:table-cell>
          <table:table-cell office:value-type="date" office:date-value="2026-06-22T00:00:00" table:style-name="ce1395">
            <text:p>2026/6/22</text:p>
          </table:table-cell>
          <table:table-cell office:value-type="date" office:date-value="2026-06-22T00:00:00" table:style-name="ce1395">
            <text:p>2026/6/22</text:p>
          </table:table-cell>
          <table:table-cell table:number-columns-repeated="16365"/>
        </table:table-row>
        <table:table-row table:style-name="ro28">
          <table:table-cell office:value-type="float" office:value="3" table:style-name="ce1351">
            <text:p>3</text:p>
          </table:table-cell>
          <table:table-cell table:style-name="ce66"/>
          <table:table-cell table:style-name="ce67">
            <draw:frame draw:z-index="17" draw:id="id480" draw:style-name="a488" draw:name="圖片 17" svg:x="0.01404in" svg:y="0.07209in" svg:width="0.218in" svg:height="0.243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Google</text:p>
          </table:table-cell>
          <table:table-cell office:value-type="string" table:style-name="ce1334">
            <text:p>Gemini-2.5-Flash</text:p>
          </table:table-cell>
          <table:table-cell office:value-type="string" table:style-name="ce86">
            <text:p>&gt;<text:span text:style-name="T4">30B</text:span></text:p>
          </table:table-cell>
          <table:table-cell office:value-type="string" table:style-name="ce1338">
            <text:p>&gt;<text:span text:style-name="T4">30.0B</text:span></text:p>
          </table:table-cell>
          <table:table-cell office:value-type="string" table:style-name="ce88">
            <text:p>付費API</text:p>
          </table:table-cell>
          <table:table-cell office:value-type="percentage" office:value="0.80320000000000003" table:style-name="ce1385">
            <text:p>80.32%</text:p>
          </table:table-cell>
          <table:table-cell office:value-type="percentage" office:value="0.8115" table:style-name="ce1385">
            <text:p>81.15%</text:p>
          </table:table-cell>
          <table:table-cell office:value-type="percentage" office:value="0.92" table:style-name="ce1385">
            <text:p>92.00%</text:p>
          </table:table-cell>
          <table:table-cell office:value-type="percentage" office:value="0.79720000000000002" table:style-name="ce1385">
            <text:p>79.72%</text:p>
          </table:table-cell>
          <table:table-cell office:value-type="percentage" office:value="0.9133" table:style-name="ce1385">
            <text:p>91.33%</text:p>
          </table:table-cell>
          <table:table-cell office:value-type="percentage" office:value="0.78669999999999995" table:style-name="ce1385">
            <text:p>78.67%</text:p>
          </table:table-cell>
          <table:table-cell office:value-type="percentage" office:value="5.0319000000000003" table:formula="of:=[.I5]+[.J5]+[.K5]+[.L5]+[.M5]+[.N5]" table:style-name="ce1385">
            <text:p>503.19%</text:p>
          </table:table-cell>
          <table:table-cell office:value-type="date" office:date-value="2026-04-20T00:00:00" table:style-name="ce1386">
            <text:p>2026/4/20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09T00:00:00" table:style-name="ce1394">
            <text:p>2026/6/9</text:p>
          </table:table-cell>
          <table:table-cell office:value-type="date" office:date-value="2026-06-16T00:00:00" table:style-name="ce1394">
            <text:p>2026/6/16</text:p>
          </table:table-cell>
          <table:table-cell table:number-columns-repeated="16365"/>
        </table:table-row>
        <table:table-row table:style-name="ro28">
          <table:table-cell office:value-type="float" office:value="4" table:style-name="ce1352">
            <text:p>4</text:p>
          </table:table-cell>
          <table:table-cell table:style-name="ce66"/>
          <table:table-cell table:style-name="ce67">
            <draw:frame draw:z-index="1" draw:id="id464" draw:style-name="a472" draw:name="圖片 1" svg:x="0.02717in" svg:y="0.05455in" svg:width="0.20416in" svg:height="0.2597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OpenAI</text:p>
          </table:table-cell>
          <table:table-cell office:value-type="string" table:style-name="ce1337">
            <text:p>GPT-5.3-chat</text:p>
          </table:table-cell>
          <table:table-cell table:style-name="ce91"/>
          <table:table-cell office:value-type="string" table:style-name="ce1340">
            <text:p>&gt;2,000<text:span text:style-name="T4">B</text:span></text:p>
          </table:table-cell>
          <table:table-cell office:value-type="string" table:style-name="ce88">
            <text:p>付費API</text:p>
          </table:table-cell>
          <table:table-cell office:value-type="percentage" office:value="0.88" table:style-name="ce1385">
            <text:p>88.00%</text:p>
          </table:table-cell>
          <table:table-cell office:value-type="percentage" office:value="0.84030000000000005" table:style-name="ce1385">
            <text:p>84.03%</text:p>
          </table:table-cell>
          <table:table-cell office:value-type="percentage" office:value="0.7" table:style-name="ce1385">
            <text:p>70.00%</text:p>
          </table:table-cell>
          <table:table-cell office:value-type="percentage" office:value="0.83330000000000004" table:style-name="ce1385">
            <text:p>83.33%</text:p>
          </table:table-cell>
          <table:table-cell office:value-type="percentage" office:value="0.93330000000000002" table:style-name="ce1385">
            <text:p>93.33%</text:p>
          </table:table-cell>
          <table:table-cell office:value-type="percentage" office:value="0.79669999999999996" table:style-name="ce1385">
            <text:p>79.67%</text:p>
          </table:table-cell>
          <table:table-cell office:value-type="percentage" office:value="4.9835999999999991" table:formula="of:=[.I6]+[.J6]+[.K6]+[.L6]+[.M6]+[.N6]" table:style-name="ce1385">
            <text:p>498.36%</text:p>
          </table:table-cell>
          <table:table-cell office:value-type="date" office:date-value="2026-03-13T00:00:00" table:style-name="ce1386">
            <text:p>2026/3/13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10T00:00:00" table:style-name="ce1394">
            <text:p>2026/6/10</text:p>
          </table:table-cell>
          <table:table-cell office:value-type="date" office:date-value="2026-06-17T00:00:00" table:style-name="ce1394">
            <text:p>2026/6/17</text:p>
          </table:table-cell>
          <table:table-cell table:number-columns-repeated="16365"/>
        </table:table-row>
        <table:table-row table:style-name="ro28">
          <table:table-cell office:value-type="float" office:value="5" table:style-name="ce1351">
            <text:p>5</text:p>
            <draw:frame draw:z-index="20" draw:id="id483" draw:style-name="a491" draw:name="圖片 22" svg:x="0.38504in" svg:y="0in" svg:width="0.23022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69"/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4">
            <text:p>Qwen3.5-27B</text:p>
          </table:table-cell>
          <table:table-cell table:style-name="ce96"/>
          <table:table-cell office:value-type="string" table:style-name="ce1381">
            <text:p>28.0B</text:p>
          </table:table-cell>
          <table:table-cell office:value-type="string" table:style-name="ce98">
            <text:p>本地</text:p>
          </table:table-cell>
          <table:table-cell office:value-type="percentage" office:value="0.90380000000000005" table:style-name="ce1387">
            <text:p>90.38%</text:p>
          </table:table-cell>
          <table:table-cell office:value-type="percentage" office:value="0.84340000000000004" table:style-name="ce1387">
            <text:p>84.34%</text:p>
          </table:table-cell>
          <table:table-cell office:value-type="percentage" office:value="0.64" table:style-name="ce1387">
            <text:p>64.00%</text:p>
          </table:table-cell>
          <table:table-cell office:value-type="percentage" office:value="0.67500000000000004" table:style-name="ce1387">
            <text:p>67.50%</text:p>
          </table:table-cell>
          <table:table-cell office:value-type="percentage" office:value="0.77" table:style-name="ce1387">
            <text:p>77.00%</text:p>
          </table:table-cell>
          <table:table-cell office:value-type="percentage" office:value="0.73329999999999995" table:style-name="ce1387">
            <text:p>73.33%</text:p>
          </table:table-cell>
          <table:table-cell office:value-type="percentage" office:value="4.5655000000000001" table:formula="of:=[.I7]+[.J7]+[.K7]+[.L7]+[.M7]+[.N7]" table:style-name="ce1385">
            <text:p>456.55%</text:p>
          </table:table-cell>
          <table:table-cell office:value-type="date" office:date-value="2026-03-23T00:00:00" table:style-name="ce1388">
            <text:p>2026/3/23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6" table:style-name="ce1352">
            <text:p>6</text:p>
          </table:table-cell>
          <table:table-cell table:style-name="ce69">
            <draw:frame draw:z-index="31" draw:id="id494" draw:style-name="a502" draw:name="圖片 34" svg:x="0in" svg:y="0in" svg:width="0.24752in" svg:height="0.267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4">
            <text:p>Qwen3.5-9B</text:p>
          </table:table-cell>
          <table:table-cell table:style-name="ce96"/>
          <table:table-cell office:value-type="string" table:style-name="ce1381">
            <text:p>10.0B</text:p>
          </table:table-cell>
          <table:table-cell office:value-type="string" table:style-name="ce98">
            <text:p>本地</text:p>
            <draw:frame draw:z-index="33" draw:id="id496" draw:style-name="a504" draw:name="圖片 18" svg:x="0.95655in" svg:y="0.31667in" svg:width="7.28013in" svg:height="5.07054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76970000000000005" table:style-name="ce1387">
            <text:p>76.97%</text:p>
          </table:table-cell>
          <table:table-cell office:value-type="percentage" office:value="0.78910000000000002" table:style-name="ce1387">
            <text:p>78.91%</text:p>
          </table:table-cell>
          <table:table-cell office:value-type="percentage" office:value="0.48" table:style-name="ce1387">
            <text:p>48.00%</text:p>
          </table:table-cell>
          <table:table-cell office:value-type="percentage" office:value="0.66669999999999996" table:style-name="ce1387">
            <text:p>66.67%</text:p>
          </table:table-cell>
          <table:table-cell office:value-type="percentage" office:value="0.83" table:style-name="ce1387">
            <text:p>83.00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4.2288000000000006" table:formula="of:=[.I8]+[.J8]+[.K8]+[.L8]+[.M8]+[.N8]" table:style-name="ce1385">
            <text:p>422.88%</text:p>
          </table:table-cell>
          <table:table-cell office:value-type="date" office:date-value="2026-03-19T00:00:00" table:style-name="ce1388">
            <text:p>2026/3/19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9">
          <table:table-cell office:value-type="float" office:value="7" table:style-name="ce1351">
            <text:p>7</text:p>
          </table:table-cell>
          <table:table-cell table:style-name="ce69"/>
          <table:table-cell table:style-name="ce71">
            <draw:frame draw:z-index="9" draw:id="id472" draw:style-name="a480" draw:name="圖片 9" svg:x="0.01141in" svg:y="0.07432in" svg:width="0.25348in" svg:height="0.23717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-30B-A3B-Instruct-2507</text:p>
          </table:table-cell>
          <table:table-cell office:value-type="string" table:style-name="ce96">
            <text:p>30.5B</text:p>
          </table:table-cell>
          <table:table-cell office:value-type="string" table:style-name="ce1381">
            <text:p>30.5B</text:p>
          </table:table-cell>
          <table:table-cell office:value-type="string" table:style-name="ce98">
            <text:p>本地</text:p>
          </table:table-cell>
          <table:table-cell office:value-type="percentage" office:value="0.7157" table:style-name="ce1387">
            <text:p>71.57%</text:p>
          </table:table-cell>
          <table:table-cell office:value-type="percentage" office:value="0.53669999999999995" table:style-name="ce1387">
            <text:p>53.67%</text:p>
          </table:table-cell>
          <table:table-cell office:value-type="percentage" office:value="0.66" table:style-name="ce1387">
            <text:p>66.00%</text:p>
          </table:table-cell>
          <table:table-cell office:value-type="percentage" office:value="0.67779999999999996" table:style-name="ce1387">
            <text:p>67.78%</text:p>
          </table:table-cell>
          <table:table-cell office:value-type="percentage" office:value="0.8367" table:style-name="ce1387">
            <text:p>83.67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4.1201999999999996" table:formula="of:=[.I9]+[.J9]+[.K9]+[.L9]+[.M9]+[.N9]" table:style-name="ce1385">
            <text:p>412.02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8" table:style-name="ce1352">
            <text:p>8</text:p>
          </table:table-cell>
          <table:table-cell table:style-name="ce69"/>
          <table:table-cell table:style-name="ce70">
            <draw:frame draw:z-index="8" draw:id="id471" draw:style-name="a479" draw:name="圖片 8" svg:x="0.01488in" svg:y="0in" svg:width="0.25001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.5-4B</text:p>
          </table:table-cell>
          <table:table-cell table:style-name="ce96"/>
          <table:table-cell office:value-type="string" table:style-name="ce1381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71460000000000001" table:style-name="ce1387">
            <text:p>71.46%</text:p>
          </table:table-cell>
          <table:table-cell office:value-type="percentage" office:value="0.74439999999999995" table:style-name="ce1387">
            <text:p>74.44%</text:p>
          </table:table-cell>
          <table:table-cell office:value-type="percentage" office:value="0.46" table:style-name="ce1387">
            <text:p>46.00%</text:p>
          </table:table-cell>
          <table:table-cell office:value-type="percentage" office:value="0.65559999999999996" table:style-name="ce1387">
            <text:p>65.56%</text:p>
          </table:table-cell>
          <table:table-cell office:value-type="percentage" office:value="0.80669999999999997" table:style-name="ce1387">
            <text:p>80.67%</text:p>
          </table:table-cell>
          <table:table-cell office:value-type="percentage" office:value="0.65329999999999999" table:style-name="ce1387">
            <text:p>65.33%</text:p>
          </table:table-cell>
          <table:table-cell office:value-type="percentage" office:value="4.0346000000000002" table:formula="of:=[.I10]+[.J10]+[.K10]+[.L10]+[.M10]+[.N10]" table:style-name="ce1385">
            <text:p>403.46%</text:p>
          </table:table-cell>
          <table:table-cell office:value-type="date" office:date-value="2026-03-18T00:00:00" table:style-name="ce1388">
            <text:p>2026/3/18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9" table:style-name="ce1351">
            <text:p>9</text:p>
          </table:table-cell>
          <table:table-cell table:style-name="ce66"/>
          <table:table-cell table:style-name="ce67">
            <draw:frame draw:z-index="24" draw:id="id487" draw:style-name="a495" draw:name="圖片 26" svg:x="0.01488in" svg:y="0.02811in" svg:width="0.21294in" svg:height="0.2434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亞太智能機器</text:p>
          </table:table-cell>
          <table:table-cell office:value-type="string" table:style-name="ce1375">
            <text:p>ACE-1-24B-2604</text:p>
          </table:table-cell>
          <table:table-cell table:style-name="ce103"/>
          <table:table-cell office:value-type="string" table:style-name="ce1382">
            <text:p>24.0B</text:p>
          </table:table-cell>
          <table:table-cell office:value-type="string" table:style-name="ce105">
            <text:p>API</text:p>
          </table:table-cell>
          <table:table-cell office:value-type="percentage" office:value="0.83779999999999999" table:style-name="ce1389">
            <text:p>83.78%</text:p>
          </table:table-cell>
          <table:table-cell office:value-type="percentage" office:value="0.7157" table:style-name="ce1389">
            <text:p>71.57%</text:p>
          </table:table-cell>
          <table:table-cell office:value-type="percentage" office:value="1" table:style-name="ce1389">
            <text:p>100.00%</text:p>
          </table:table-cell>
          <table:table-cell office:value-type="percentage" office:value="0.45279999999999998" table:style-name="ce1389">
            <text:p>45.28%</text:p>
          </table:table-cell>
          <table:table-cell office:value-type="percentage" office:value="0.57999999999999996" table:style-name="ce1389">
            <text:p>58.00%</text:p>
          </table:table-cell>
          <table:table-cell office:value-type="percentage" office:value="0.44669999999999999" table:style-name="ce1389">
            <text:p>44.67%</text:p>
          </table:table-cell>
          <table:table-cell office:value-type="percentage" office:value="4.0330000000000004" table:formula="of:=[.I11]+[.J11]+[.K11]+[.L11]+[.M11]+[.N11]" table:style-name="ce1385">
            <text:p>403.30%</text:p>
          </table:table-cell>
          <table:table-cell office:value-type="string" table:style-name="ce1390">
            <text:p>- -</text:p>
          </table:table-cell>
          <table:table-cell office:value-type="string" table:style-name="ce1397">
            <text:p>2026/6/24</text:p>
          </table:table-cell>
          <table:table-cell office:value-type="string" table:style-name="ce1397">
            <text:p>2026/6/24</text:p>
          </table:table-cell>
          <table:table-cell office:value-type="string" table:style-name="ce1397">
            <text:p>2026/6/25</text:p>
          </table:table-cell>
          <table:table-cell table:number-columns-repeated="16365"/>
        </table:table-row>
        <table:table-row table:style-name="ro28">
          <table:table-cell office:value-type="float" office:value="10" table:style-name="ce1352">
            <text:p>10</text:p>
          </table:table-cell>
          <table:table-cell table:style-name="ce69"/>
          <table:table-cell table:style-name="ce70">
            <draw:frame draw:z-index="11" draw:id="id474" draw:style-name="a482" draw:name="圖片 11" svg:x="0.01091in" svg:y="0.05258in" svg:width="0.23898in" svg:height="0.2616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-14B</text:p>
          </table:table-cell>
          <table:table-cell office:value-type="string" table:style-name="ce96">
            <text:p>14B</text:p>
          </table:table-cell>
          <table:table-cell office:value-type="string" table:style-name="ce1381">
            <text:p>14.0B</text:p>
          </table:table-cell>
          <table:table-cell office:value-type="string" table:style-name="ce98">
            <text:p>本地</text:p>
          </table:table-cell>
          <table:table-cell office:value-type="percentage" office:value="0.63570000000000004" table:style-name="ce1387">
            <text:p>63.57%</text:p>
          </table:table-cell>
          <table:table-cell office:value-type="percentage" office:value="0.55589999999999995" table:style-name="ce1387">
            <text:p>55.59%</text:p>
          </table:table-cell>
          <table:table-cell office:value-type="percentage" office:value="0.6" table:style-name="ce1387">
            <text:p>60.00%</text:p>
          </table:table-cell>
          <table:table-cell office:value-type="percentage" office:value="0.66390000000000005" table:style-name="ce1387">
            <text:p>66.39%</text:p>
          </table:table-cell>
          <table:table-cell office:value-type="percentage" office:value="0.84670000000000001" table:style-name="ce1387">
            <text:p>84.67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3.9954999999999998" table:formula="of:=[.I12]+[.J12]+[.K12]+[.L12]+[.M12]+[.N12]" table:style-name="ce1385">
            <text:p>399.5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1" table:style-name="ce1351">
            <text:p>11</text:p>
          </table:table-cell>
          <table:table-cell table:style-name="ce66">
            <draw:frame draw:z-index="21" draw:id="id484" draw:style-name="a492" draw:name="圖片 23" svg:x="0in" svg:y="0.05208in" svg:width="0.22989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Google</text:p>
          </table:table-cell>
          <table:table-cell office:value-type="string" table:style-name="ce1337">
            <text:p>Gemma-4-E4B-it</text:p>
          </table:table-cell>
          <table:table-cell table:style-name="ce91"/>
          <table:table-cell office:value-type="string" table:style-name="ce1340">
            <text:p>8.0B</text:p>
          </table:table-cell>
          <table:table-cell office:value-type="string" table:style-name="ce88">
            <text:p>本地</text:p>
          </table:table-cell>
          <table:table-cell office:value-type="percentage" office:value="0.56320000000000003" table:style-name="ce1385">
            <text:p>56.32%</text:p>
          </table:table-cell>
          <table:table-cell office:value-type="percentage" office:value="0.64539999999999997" table:style-name="ce1385">
            <text:p>64.54%</text:p>
          </table:table-cell>
          <table:table-cell office:value-type="percentage" office:value="0.76" table:style-name="ce1385">
            <text:p>76.00%</text:p>
          </table:table-cell>
          <table:table-cell office:value-type="percentage" office:value="0.63329999999999997" table:style-name="ce1385">
            <text:p>63.33%</text:p>
          </table:table-cell>
          <table:table-cell office:value-type="percentage" office:value="0.74329999999999996" table:style-name="ce1385">
            <text:p>74.33%</text:p>
          </table:table-cell>
          <table:table-cell office:value-type="percentage" office:value="0.65" table:style-name="ce1385">
            <text:p>65.00%</text:p>
          </table:table-cell>
          <table:table-cell office:value-type="percentage" office:value="3.9952000000000001" table:formula="of:=[.I13]+[.J13]+[.K13]+[.L13]+[.M13]+[.N13]" table:style-name="ce1385">
            <text:p>399.52%</text:p>
          </table:table-cell>
          <table:table-cell office:value-type="date" office:date-value="2026-04-09T00:00:00" table:style-name="ce1386">
            <text:p>2026/4/9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2" table:style-name="ce1352">
            <text:p>12</text:p>
          </table:table-cell>
          <table:table-cell table:style-name="ce72"/>
          <table:table-cell table:style-name="ce73">
            <draw:frame draw:z-index="15" draw:id="id478" draw:style-name="a486" draw:name="圖片 15" svg:x="0.01488in" svg:y="0.02232in" svg:width="0.21297in" svg:height="0.2504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TAIDE</text:p>
          </table:table-cell>
          <table:table-cell office:value-type="string" table:style-name="ce1376">
            <text:p>Gemma-3-TAIDE-12b</text:p>
          </table:table-cell>
          <table:table-cell office:value-type="string" table:style-name="ce103">
            <text:p>12B</text:p>
          </table:table-cell>
          <table:table-cell office:value-type="string" table:style-name="ce1383">
            <text:p>12.0B</text:p>
          </table:table-cell>
          <table:table-cell office:value-type="string" table:style-name="ce105">
            <text:p>本地</text:p>
          </table:table-cell>
          <table:table-cell office:value-type="percentage" office:value="0.54490000000000005" table:style-name="ce1389">
            <text:p>54.49%</text:p>
          </table:table-cell>
          <table:table-cell office:value-type="percentage" office:value="0.58779999999999999" table:style-name="ce1389">
            <text:p>58.78%</text:p>
          </table:table-cell>
          <table:table-cell office:value-type="percentage" office:value="0.84" table:style-name="ce1389">
            <text:p>84.00%</text:p>
          </table:table-cell>
          <table:table-cell office:value-type="percentage" office:value="0.52780000000000005" table:style-name="ce1389">
            <text:p>52.78%</text:p>
          </table:table-cell>
          <table:table-cell office:value-type="percentage" office:value="0.74" table:style-name="ce1389">
            <text:p>74.00%</text:p>
          </table:table-cell>
          <table:table-cell office:value-type="percentage" office:value="0.62329999999999997" table:style-name="ce1389">
            <text:p>62.33%</text:p>
          </table:table-cell>
          <table:table-cell office:value-type="percentage" office:value="3.8637999999999999" table:formula="of:=[.I14]+[.J14]+[.K14]+[.L14]+[.M14]+[.N14]" table:style-name="ce1385">
            <text:p>386.38%</text:p>
          </table:table-cell>
          <table:table-cell office:value-type="date" office:date-value="2025-08-28T00:00:00" table:style-name="ce1391">
            <text:p>2025/8/28</text:p>
          </table:table-cell>
          <table:table-cell office:value-type="date" office:date-value="2026-06-05T00:00:00" table:style-name="ce1398">
            <text:p>2026/6/5</text:p>
          </table:table-cell>
          <table:table-cell office:value-type="date" office:date-value="2026-06-14T00:00:00" table:style-name="ce1398">
            <text:p>2026/6/14</text:p>
          </table:table-cell>
          <table:table-cell office:value-type="date" office:date-value="2026-06-21T00:00:00" table:style-name="ce1398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13" table:style-name="ce1351">
            <text:p>13</text:p>
          </table:table-cell>
          <table:table-cell table:style-name="ce69"/>
          <table:table-cell table:style-name="ce70">
            <draw:frame draw:z-index="10" draw:id="id473" draw:style-name="a481" draw:name="圖片 10" svg:x="0.00744in" svg:y="0.00744in" svg:width="0.24245in" svg:height="0.2597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Pokee AI</text:p>
          </table:table-cell>
          <table:table-cell office:value-type="string" table:style-name="ce1377">
            <text:p>pokee_research_7b</text:p>
          </table:table-cell>
          <table:table-cell office:value-type="string" table:style-name="ce96">
            <text:p>8B</text:p>
          </table:table-cell>
          <table:table-cell office:value-type="string" table:style-name="ce1384">
            <text:p>8.0B</text:p>
          </table:table-cell>
          <table:table-cell office:value-type="string" table:style-name="ce98">
            <text:p>本地</text:p>
          </table:table-cell>
          <table:table-cell office:value-type="percentage" office:value="0.58919999999999995" table:style-name="ce1387">
            <text:p>58.92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76" table:style-name="ce1387">
            <text:p>76.00%</text:p>
          </table:table-cell>
          <table:table-cell office:value-type="percentage" office:value="0.6028" table:style-name="ce1387">
            <text:p>60.28%</text:p>
          </table:table-cell>
          <table:table-cell office:value-type="percentage" office:value="0.79669999999999996" table:style-name="ce1387">
            <text:p>79.67%</text:p>
          </table:table-cell>
          <table:table-cell office:value-type="percentage" office:value="0.63670000000000004" table:style-name="ce1387">
            <text:p>63.67%</text:p>
          </table:table-cell>
          <table:table-cell office:value-type="percentage" office:value="3.8582000000000001" table:formula="of:=[.I15]+[.J15]+[.K15]+[.L15]+[.M15]+[.N15]" table:style-name="ce1385">
            <text:p>385.82%</text:p>
          </table:table-cell>
          <table:table-cell office:value-type="date" office:date-value="2025-11-04T00:00:00" table:style-name="ce1388">
            <text:p>2025/11/4</text:p>
          </table:table-cell>
          <table:table-cell office:value-type="date" office:date-value="2026-06-06T00:00:00" table:style-name="ce1396">
            <text:p>2026/6/6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14" table:style-name="ce1352">
            <text:p>14</text:p>
          </table:table-cell>
          <table:table-cell table:style-name="ce69">
            <draw:frame draw:z-index="30" draw:id="id493" draw:style-name="a501" draw:name="圖片 33" svg:x="0in" svg:y="0.00651in" svg:width="0.22879in" svg:height="0.265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7">
            <text:p>Qwen3-8B</text:p>
          </table:table-cell>
          <table:table-cell office:value-type="string" table:style-name="ce96">
            <text:p>8B</text:p>
          </table:table-cell>
          <table:table-cell office:value-type="string" table:style-name="ce1384">
            <text:p>8.0B</text:p>
          </table:table-cell>
          <table:table-cell office:value-type="string" table:style-name="ce98">
            <text:p>本地</text:p>
          </table:table-cell>
          <table:table-cell office:value-type="percentage" office:value="0.63460000000000005" table:style-name="ce1387">
            <text:p>63.46%</text:p>
          </table:table-cell>
          <table:table-cell office:value-type="percentage" office:value="0.51439999999999997" table:style-name="ce1387">
            <text:p>51.44%</text:p>
          </table:table-cell>
          <table:table-cell office:value-type="percentage" office:value="0.52" table:style-name="ce1387">
            <text:p>52.00%</text:p>
          </table:table-cell>
          <table:table-cell office:value-type="percentage" office:value="0.6472" table:style-name="ce1387">
            <text:p>64.72%</text:p>
          </table:table-cell>
          <table:table-cell office:value-type="percentage" office:value="0.83330000000000004" table:style-name="ce1387">
            <text:p>83.33%</text:p>
          </table:table-cell>
          <table:table-cell office:value-type="percentage" office:value="0.7" table:style-name="ce1387">
            <text:p>70.00%</text:p>
          </table:table-cell>
          <table:table-cell office:value-type="percentage" office:value="3.8494999999999999" table:formula="of:=[.I16]+[.J16]+[.K16]+[.L16]+[.M16]+[.N16]" table:style-name="ce1385">
            <text:p>384.9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5" table:style-name="ce1351">
            <text:p>15</text:p>
          </table:table-cell>
          <table:table-cell table:style-name="ce69">
            <draw:frame draw:z-index="12" draw:id="id475" draw:style-name="a483" draw:name="圖片 12" svg:x="0in" svg:y="0.00744in" svg:width="0.2318in" svg:height="0.2597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8">
            <text:p>Qwen3-4B-Thinking-2507</text:p>
          </table:table-cell>
          <table:table-cell office:value-type="string" table:style-name="ce96">
            <text:p>4.02B</text:p>
          </table:table-cell>
          <table:table-cell office:value-type="string" table:style-name="ce1380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67349999999999999" table:style-name="ce1387">
            <text:p>67.35%</text:p>
          </table:table-cell>
          <table:table-cell office:value-type="percentage" office:value="0.5655" table:style-name="ce1387">
            <text:p>56.55%</text:p>
          </table:table-cell>
          <table:table-cell office:value-type="percentage" office:value="0.52" table:style-name="ce1387">
            <text:p>52.00%</text:p>
          </table:table-cell>
          <table:table-cell office:value-type="percentage" office:value="0.60829999999999995" table:style-name="ce1387">
            <text:p>60.83%</text:p>
          </table:table-cell>
          <table:table-cell office:value-type="percentage" office:value="0.81330000000000002" table:style-name="ce1387">
            <text:p>81.33%</text:p>
          </table:table-cell>
          <table:table-cell office:value-type="percentage" office:value="0.63329999999999997" table:style-name="ce1387">
            <text:p>63.33%</text:p>
          </table:table-cell>
          <table:table-cell office:value-type="percentage" office:value="3.8138999999999994" table:formula="of:=[.I17]+[.J17]+[.K17]+[.L17]+[.M17]+[.N17]" table:style-name="ce1385">
            <text:p>381.39%</text:p>
          </table:table-cell>
          <table:table-cell office:value-type="date" office:date-value="2025-10-21T00:00:00" table:style-name="ce1388">
            <text:p>2025/10/21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6" table:style-name="ce1352">
            <text:p>16</text:p>
            <draw:frame draw:z-index="32" draw:id="id495" draw:style-name="a503" draw:name="圖片 35" svg:x="0.38021in" svg:y="0.00497in" svg:width="0.23241in" svg:height="0.263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69"/>
          <table:table-cell table:style-name="ce70"/>
          <table:table-cell office:value-type="string" table:style-name="ce94">
            <text:p>智譜AI</text:p>
          </table:table-cell>
          <table:table-cell office:value-type="string" table:style-name="ce1373">
            <text:p>GLM-4.6V-Flash</text:p>
          </table:table-cell>
          <table:table-cell table:style-name="ce96"/>
          <table:table-cell office:value-type="string" table:style-name="ce1379">
            <text:p>10.0B</text:p>
          </table:table-cell>
          <table:table-cell office:value-type="string" table:style-name="ce98">
            <text:p>本地</text:p>
          </table:table-cell>
          <table:table-cell office:value-type="percentage" office:value="0.64219999999999999" table:style-name="ce1387">
            <text:p>64.22%</text:p>
          </table:table-cell>
          <table:table-cell office:value-type="percentage" office:value="0.72840000000000005" table:style-name="ce1387">
            <text:p>72.84%</text:p>
          </table:table-cell>
          <table:table-cell office:value-type="percentage" office:value="0.72" table:style-name="ce1387">
            <text:p>72.00%</text:p>
          </table:table-cell>
          <table:table-cell office:value-type="percentage" office:value="0.39439999999999997" table:style-name="ce1387">
            <text:p>39.44%</text:p>
          </table:table-cell>
          <table:table-cell office:value-type="percentage" office:value="0.60329999999999995" table:style-name="ce1387">
            <text:p>60.33%</text:p>
          </table:table-cell>
          <table:table-cell office:value-type="percentage" office:value="0.55669999999999997" table:style-name="ce1387">
            <text:p>55.67%</text:p>
          </table:table-cell>
          <table:table-cell office:value-type="percentage" office:value="3.6450000000000005" table:formula="of:=[.I18]+[.J18]+[.K18]+[.L18]+[.M18]+[.N18]" table:style-name="ce1385">
            <text:p>364.50%</text:p>
          </table:table-cell>
          <table:table-cell office:value-type="date" office:date-value="2026-01-09T00:00:00" table:style-name="ce1388">
            <text:p>2026/1/9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17" table:style-name="ce1351">
            <text:p>17</text:p>
          </table:table-cell>
          <table:table-cell table:style-name="ce66"/>
          <table:table-cell table:style-name="ce67">
            <draw:frame draw:z-index="2" draw:id="id465" draw:style-name="a473" draw:name="圖片 2" svg:x="0.01042in" svg:y="0.0612in" svg:width="0.21739in" svg:height="0.2527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ETA</text:p>
          </table:table-cell>
          <table:table-cell office:value-type="string" table:style-name="ce1344">
            <text:p>Llama-3.1-70B</text:p>
          </table:table-cell>
          <table:table-cell office:value-type="string" table:style-name="ce91">
            <text:p>70B</text:p>
          </table:table-cell>
          <table:table-cell office:value-type="string" table:style-name="ce1345">
            <text:p>70.0B</text:p>
          </table:table-cell>
          <table:table-cell office:value-type="string" table:style-name="ce88">
            <text:p>本地</text:p>
          </table:table-cell>
          <table:table-cell office:value-type="percentage" office:value="0.5968" table:style-name="ce1385">
            <text:p>59.68%</text:p>
          </table:table-cell>
          <table:table-cell office:value-type="percentage" office:value="0.46650000000000003" table:style-name="ce1385">
            <text:p>46.65%</text:p>
          </table:table-cell>
          <table:table-cell office:value-type="percentage" office:value="0.86" table:style-name="ce1385">
            <text:p>86.00%</text:p>
          </table:table-cell>
          <table:table-cell office:value-type="percentage" office:value="0.50829999999999997" table:style-name="ce1385">
            <text:p>50.83%</text:p>
          </table:table-cell>
          <table:table-cell office:value-type="percentage" office:value="0.6633" table:style-name="ce1385">
            <text:p>66.33%</text:p>
          </table:table-cell>
          <table:table-cell office:value-type="percentage" office:value="0.54330000000000001" table:style-name="ce1385">
            <text:p>54.33%</text:p>
          </table:table-cell>
          <table:table-cell office:value-type="percentage" office:value="3.6381999999999994" table:formula="of:=[.I19]+[.J19]+[.K19]+[.L19]+[.M19]+[.N19]" table:style-name="ce1385">
            <text:p>363.82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8" table:style-name="ce1352">
            <text:p>18</text:p>
          </table:table-cell>
          <table:table-cell table:style-name="ce66">
            <draw:frame draw:z-index="23" draw:id="id486" draw:style-name="a494" draw:name="圖片 25" svg:x="0in" svg:y="0.05078in" svg:width="0.22989in" svg:height="0.2229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Google</text:p>
          </table:table-cell>
          <table:table-cell office:value-type="string" table:style-name="ce1341">
            <text:p>Gemma-4-E2B-it</text:p>
          </table:table-cell>
          <table:table-cell table:style-name="ce91"/>
          <table:table-cell office:value-type="string" table:style-name="ce1346">
            <text:p>5.0B</text:p>
          </table:table-cell>
          <table:table-cell office:value-type="string" table:style-name="ce88">
            <text:p>本地</text:p>
          </table:table-cell>
          <table:table-cell office:value-type="percentage" office:value="0.46489999999999998" table:style-name="ce1385">
            <text:p>46.49%</text:p>
          </table:table-cell>
          <table:table-cell office:value-type="percentage" office:value="0.51759999999999995" table:style-name="ce1385">
            <text:p>51.76%</text:p>
          </table:table-cell>
          <table:table-cell office:value-type="percentage" office:value="0.74" table:style-name="ce1385">
            <text:p>74.00%</text:p>
          </table:table-cell>
          <table:table-cell office:value-type="percentage" office:value="0.52780000000000005" table:style-name="ce1385">
            <text:p>52.78%</text:p>
          </table:table-cell>
          <table:table-cell office:value-type="percentage" office:value="0.70669999999999999" table:style-name="ce1385">
            <text:p>70.67%</text:p>
          </table:table-cell>
          <table:table-cell office:value-type="percentage" office:value="0.62" table:style-name="ce1385">
            <text:p>62.00%</text:p>
          </table:table-cell>
          <table:table-cell office:value-type="percentage" office:value="3.5770000000000004" table:formula="of:=[.I20]+[.J20]+[.K20]+[.L20]+[.M20]+[.N20]" table:style-name="ce1385">
            <text:p>357.70%</text:p>
          </table:table-cell>
          <table:table-cell office:value-type="date" office:date-value="2026-04-08T00:00:00" table:style-name="ce1386">
            <text:p>2026/4/8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9" table:style-name="ce1351">
            <text:p>19</text:p>
          </table:table-cell>
          <table:table-cell table:style-name="ce74"/>
          <table:table-cell table:style-name="ce75">
            <draw:frame draw:z-index="27" draw:id="id490" draw:style-name="a498" draw:name="圖片 29" svg:x="0.03542in" svg:y="0.12255in" svg:width="0.19284in" svg:height="0.225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1">
            <text:p>Mistral</text:p>
          </table:table-cell>
          <table:table-cell office:value-type="string" table:style-name="ce1342">
            <text:p>Ministral-3-14B-Instruct-2512</text:p>
          </table:table-cell>
          <table:table-cell table:style-name="ce112"/>
          <table:table-cell office:value-type="string" table:style-name="ce1347">
            <text:p>14.0B</text:p>
          </table:table-cell>
          <table:table-cell office:value-type="string" table:style-name="ce114">
            <text:p>本地</text:p>
          </table:table-cell>
          <table:table-cell office:value-type="percentage" office:value="0.52" table:style-name="ce1392">
            <text:p>52.00%</text:p>
          </table:table-cell>
          <table:table-cell office:value-type="percentage" office:value="0.47599999999999998" table:style-name="ce1392">
            <text:p>47.60%</text:p>
          </table:table-cell>
          <table:table-cell office:value-type="percentage" office:value="0.64" table:style-name="ce1392">
            <text:p>64.00%</text:p>
          </table:table-cell>
          <table:table-cell office:value-type="percentage" office:value="0.54720000000000002" table:style-name="ce1392">
            <text:p>54.72%</text:p>
          </table:table-cell>
          <table:table-cell office:value-type="percentage" office:value="0.72330000000000005" table:style-name="ce1392">
            <text:p>72.33%</text:p>
          </table:table-cell>
          <table:table-cell office:value-type="percentage" office:value="0.57669999999999999" table:style-name="ce1392">
            <text:p>57.67%</text:p>
          </table:table-cell>
          <table:table-cell office:value-type="percentage" office:value="3.4832000000000001" table:formula="of:=[.I21]+[.J21]+[.K21]+[.L21]+[.M21]+[.N21]" table:style-name="ce1385">
            <text:p>348.32%</text:p>
          </table:table-cell>
          <table:table-cell office:value-type="date" office:date-value="2026-01-16T00:00:00" table:style-name="ce1393">
            <text:p>2026/1/16</text:p>
          </table:table-cell>
          <table:table-cell office:value-type="date" office:date-value="2026-06-06T00:00:00" table:style-name="ce1399">
            <text:p>2026/6/6</text:p>
          </table:table-cell>
          <table:table-cell office:value-type="date" office:date-value="2026-06-08T00:00:00" table:style-name="ce1399">
            <text:p>2026/6/8</text:p>
          </table:table-cell>
          <table:table-cell office:value-type="date" office:date-value="2026-06-15T00:00:00" table:style-name="ce1399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0" table:style-name="ce1352">
            <text:p>20</text:p>
          </table:table-cell>
          <table:table-cell table:style-name="ce76">
            <draw:frame draw:z-index="26" draw:id="id489" draw:style-name="a497" draw:name="圖片 28" svg:x="0in" svg:y="0.05005in" svg:width="0.23214in" svg:height="0.265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7"/>
          <table:table-cell office:value-type="string" table:style-name="ce117">
            <text:p>階躍AI</text:p>
          </table:table-cell>
          <table:table-cell office:value-type="string" table:style-name="ce1343">
            <text:p>Step3-VL-10B</text:p>
          </table:table-cell>
          <table:table-cell table:style-name="ce96"/>
          <table:table-cell office:value-type="string" table:style-name="ce1348">
            <text:p>10.0B</text:p>
          </table:table-cell>
          <table:table-cell office:value-type="string" table:style-name="ce98">
            <text:p>本地</text:p>
          </table:table-cell>
          <table:table-cell office:value-type="percentage" office:value="0.47460000000000002" table:style-name="ce1387">
            <text:p>47.46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58330000000000004" table:style-name="ce1387">
            <text:p>58.33%</text:p>
          </table:table-cell>
          <table:table-cell office:value-type="percentage" office:value="0.69" table:style-name="ce1387">
            <text:p>69.00%</text:p>
          </table:table-cell>
          <table:table-cell office:value-type="percentage" office:value="0.62" table:style-name="ce1387">
            <text:p>62.00%</text:p>
          </table:table-cell>
          <table:table-cell office:value-type="percentage" office:value="3.4007000000000001" table:formula="of:=[.I22]+[.J22]+[.K22]+[.L22]+[.M22]+[.N22]" table:style-name="ce1385">
            <text:p>340.07%</text:p>
          </table:table-cell>
          <table:table-cell office:value-type="date" office:date-value="2026-04-22T00:00:00" table:style-name="ce1388">
            <text:p>2026/4/22</text:p>
          </table:table-cell>
          <table:table-cell office:value-type="date" office:date-value="2026-06-06T00:00:00" table:style-name="ce1396">
            <text:p>2026/6/6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1" table:style-name="ce1351">
            <text:p>21</text:p>
          </table:table-cell>
          <table:table-cell table:style-name="ce74"/>
          <table:table-cell table:style-name="ce83">
            <draw:frame draw:z-index="18" draw:id="id481" draw:style-name="a489" draw:name="圖片 20" svg:x="0.03145in" svg:y="0.11377in" svg:width="0.19631in" svg:height="0.23333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1">
            <text:p>Mistral</text:p>
          </table:table-cell>
          <table:table-cell office:value-type="string" table:style-name="ce1355">
            <text:p>Ministral-3-8B-Instruct-2512</text:p>
          </table:table-cell>
          <table:table-cell table:style-name="ce112"/>
          <table:table-cell office:value-type="string" table:style-name="ce1361">
            <text:p>9.0B</text:p>
          </table:table-cell>
          <table:table-cell office:value-type="string" table:style-name="ce114">
            <text:p>本地</text:p>
          </table:table-cell>
          <table:table-cell office:value-type="percentage" office:value="0.53620000000000001" table:style-name="ce1392">
            <text:p>53.62%</text:p>
          </table:table-cell>
          <table:table-cell office:value-type="percentage" office:value="0.38979999999999998" table:style-name="ce1392">
            <text:p>38.98%</text:p>
          </table:table-cell>
          <table:table-cell office:value-type="percentage" office:value="0.7" table:style-name="ce1392">
            <text:p>70.00%</text:p>
          </table:table-cell>
          <table:table-cell office:value-type="percentage" office:value="0.4778" table:style-name="ce1392">
            <text:p>47.78%</text:p>
          </table:table-cell>
          <table:table-cell office:value-type="percentage" office:value="0.66669999999999996" table:style-name="ce1392">
            <text:p>66.67%</text:p>
          </table:table-cell>
          <table:table-cell office:value-type="percentage" office:value="0.56330000000000002" table:style-name="ce1392">
            <text:p>56.33%</text:p>
          </table:table-cell>
          <table:table-cell office:value-type="percentage" office:value="3.3337999999999997" table:formula="of:=[.I23]+[.J23]+[.K23]+[.L23]+[.M23]+[.N23]" table:style-name="ce1385">
            <text:p>333.38%</text:p>
          </table:table-cell>
          <table:table-cell office:value-type="date" office:date-value="2026-01-14T00:00:00" table:style-name="ce1393">
            <text:p>2026/1/14</text:p>
          </table:table-cell>
          <table:table-cell office:value-type="date" office:date-value="2026-06-06T00:00:00" table:style-name="ce1399">
            <text:p>2026/6/6</text:p>
          </table:table-cell>
          <table:table-cell office:value-type="date" office:date-value="2026-06-08T00:00:00" table:style-name="ce1399">
            <text:p>2026/6/8</text:p>
          </table:table-cell>
          <table:table-cell office:value-type="date" office:date-value="2026-06-15T00:00:00" table:style-name="ce1399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2" table:style-name="ce1352">
            <text:p>22</text:p>
          </table:table-cell>
          <table:table-cell table:style-name="ce69">
            <draw:frame draw:z-index="29" draw:id="id492" draw:style-name="a500" draw:name="圖片 31" svg:x="0in" svg:y="0.08385in" svg:width="0.26178in" svg:height="0.267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94">
            <text:p>商汤科技</text:p>
          </table:table-cell>
          <table:table-cell office:value-type="string" table:style-name="ce1356">
            <text:p>internlm2.5-7b-chat</text:p>
          </table:table-cell>
          <table:table-cell office:value-type="string" table:style-name="ce96">
            <text:p>7B</text:p>
          </table:table-cell>
          <table:table-cell office:value-type="string" table:style-name="ce1362">
            <text:p>7.0B</text:p>
          </table:table-cell>
          <table:table-cell office:value-type="string" table:style-name="ce98">
            <text:p>本地</text:p>
          </table:table-cell>
          <table:table-cell office:value-type="percentage" office:value="0.55889999999999995" table:style-name="ce1387">
            <text:p>55.89%</text:p>
          </table:table-cell>
          <table:table-cell office:value-type="percentage" office:value="0.42809999999999998" table:style-name="ce1387">
            <text:p>42.81%</text:p>
          </table:table-cell>
          <table:table-cell office:value-type="percentage" office:value="0.7" table:style-name="ce1387">
            <text:p>70.00%</text:p>
          </table:table-cell>
          <table:table-cell office:value-type="percentage" office:value="0.46110000000000001" table:style-name="ce1387">
            <text:p>46.11%</text:p>
          </table:table-cell>
          <table:table-cell office:value-type="percentage" office:value="0.61670000000000003" table:style-name="ce1387">
            <text:p>61.67%</text:p>
          </table:table-cell>
          <table:table-cell office:value-type="percentage" office:value="0.55000000000000004" table:style-name="ce1387">
            <text:p>55.00%</text:p>
          </table:table-cell>
          <table:table-cell office:value-type="percentage" office:value="3.3148" table:formula="of:=[.I24]+[.J24]+[.K24]+[.L24]+[.M24]+[.N24]" table:style-name="ce1385">
            <text:p>331.48%</text:p>
          </table:table-cell>
          <table:table-cell office:value-type="date" office:date-value="2025-09-04T00:00:00" table:style-name="ce1388">
            <text:p>2025/9/4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3" table:style-name="ce1351">
            <text:p>23</text:p>
          </table:table-cell>
          <table:table-cell table:style-name="ce69"/>
          <table:table-cell table:style-name="ce81">
            <draw:frame draw:z-index="13" draw:id="id476" draw:style-name="a484" draw:name="圖片 13" svg:x="0.01812in" svg:y="0.06433in" svg:width="0.26161in" svg:height="0.2507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OpenBMB</text:p>
          </table:table-cell>
          <table:table-cell office:value-type="string" table:style-name="ce1353">
            <text:p>MiniCPM4</text:p>
          </table:table-cell>
          <table:table-cell office:value-type="string" table:style-name="ce96">
            <text:p>8.19B</text:p>
          </table:table-cell>
          <table:table-cell office:value-type="string" table:style-name="ce1358">
            <text:p>8.2B</text:p>
          </table:table-cell>
          <table:table-cell office:value-type="string" table:style-name="ce98">
            <text:p>本地</text:p>
          </table:table-cell>
          <table:table-cell office:value-type="percentage" office:value="0.65300000000000002" table:style-name="ce1387">
            <text:p>65.30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44169999999999998" table:style-name="ce1387">
            <text:p>44.17%</text:p>
          </table:table-cell>
          <table:table-cell office:value-type="percentage" office:value="0.62329999999999997" table:style-name="ce1387">
            <text:p>62.33%</text:p>
          </table:table-cell>
          <table:table-cell office:value-type="percentage" office:value="0.55669999999999997" table:style-name="ce1387">
            <text:p>55.67%</text:p>
          </table:table-cell>
          <table:table-cell office:value-type="percentage" office:value="3.3075000000000001" table:formula="of:=[.I25]+[.J25]+[.K25]+[.L25]+[.M25]+[.N25]" table:style-name="ce1385">
            <text:p>330.7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4" table:style-name="ce1352">
            <text:p>24</text:p>
          </table:table-cell>
          <table:table-cell table:style-name="ce66"/>
          <table:table-cell table:style-name="ce78">
            <draw:frame draw:z-index="6" draw:id="id469" draw:style-name="a477" draw:name="圖片 6" svg:x="0.01904in" svg:y="0.07388in" svg:width="0.21045in" svg:height="0.2409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NVIDIA</text:p>
          </table:table-cell>
          <table:table-cell office:value-type="string" table:style-name="ce1354">
            <text:p>Nemotron-Nano-9B</text:p>
          </table:table-cell>
          <table:table-cell office:value-type="string" table:style-name="ce91">
            <text:p>8.89B</text:p>
          </table:table-cell>
          <table:table-cell office:value-type="string" table:style-name="ce1359">
            <text:p>8.9B</text:p>
          </table:table-cell>
          <table:table-cell office:value-type="string" table:style-name="ce88">
            <text:p>本地</text:p>
          </table:table-cell>
          <table:table-cell office:value-type="percentage" office:value="0.4022" table:style-name="ce1385">
            <text:p>40.22%</text:p>
          </table:table-cell>
          <table:table-cell office:value-type="percentage" office:value="0.37380000000000002" table:style-name="ce1385">
            <text:p>37.38%</text:p>
          </table:table-cell>
          <table:table-cell office:value-type="percentage" office:value="0.72" table:style-name="ce1385">
            <text:p>72.00%</text:p>
          </table:table-cell>
          <table:table-cell office:value-type="percentage" office:value="0.46939999999999998" table:style-name="ce1385">
            <text:p>46.94%</text:p>
          </table:table-cell>
          <table:table-cell office:value-type="percentage" office:value="0.67" table:style-name="ce1385">
            <text:p>67.00%</text:p>
          </table:table-cell>
          <table:table-cell office:value-type="percentage" office:value="0.56330000000000002" table:style-name="ce1385">
            <text:p>56.33%</text:p>
          </table:table-cell>
          <table:table-cell office:value-type="percentage" office:value="3.1987000000000001" table:formula="of:=[.I26]+[.J26]+[.K26]+[.L26]+[.M26]+[.N26]" table:style-name="ce1385">
            <text:p>319.87%</text:p>
          </table:table-cell>
          <table:table-cell office:value-type="date" office:date-value="2025-09-05T00:00:00" table:style-name="ce1386">
            <text:p>2025/9/5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5" table:style-name="ce1351">
            <text:p>25</text:p>
          </table:table-cell>
          <table:table-cell table:style-name="ce66"/>
          <table:table-cell table:style-name="ce67">
            <draw:frame draw:z-index="3" draw:id="id466" draw:style-name="a474" draw:name="圖片 3" svg:x="0.02717in" svg:y="0.07246in" svg:width="0.22086in" svg:height="0.23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ETA</text:p>
          </table:table-cell>
          <table:table-cell office:value-type="string" table:style-name="ce1357">
            <text:p>Llama-3.1-8B</text:p>
          </table:table-cell>
          <table:table-cell office:value-type="string" table:style-name="ce91">
            <text:p>8B</text:p>
          </table:table-cell>
          <table:table-cell office:value-type="string" table:style-name="ce1360">
            <text:p>8.0B</text:p>
          </table:table-cell>
          <table:table-cell office:value-type="string" table:style-name="ce88">
            <text:p>國網API</text:p>
          </table:table-cell>
          <table:table-cell office:value-type="percentage" office:value="0.4703" table:style-name="ce1385">
            <text:p>47.03%</text:p>
          </table:table-cell>
          <table:table-cell office:value-type="percentage" office:value="0.40899999999999997" table:style-name="ce1385">
            <text:p>40.90%</text:p>
          </table:table-cell>
          <table:table-cell office:value-type="percentage" office:value="0.84" table:style-name="ce1385">
            <text:p>84.00%</text:p>
          </table:table-cell>
          <table:table-cell office:value-type="percentage" office:value="0.39169999999999999" table:style-name="ce1385">
            <text:p>39.17%</text:p>
          </table:table-cell>
          <table:table-cell office:value-type="percentage" office:value="0.63" table:style-name="ce1385">
            <text:p>63.00%</text:p>
          </table:table-cell>
          <table:table-cell office:value-type="percentage" office:value="0.44669999999999999" table:style-name="ce1385">
            <text:p>44.67%</text:p>
          </table:table-cell>
          <table:table-cell office:value-type="percentage" office:value="3.1877" table:formula="of:=[.I27]+[.J27]+[.K27]+[.L27]+[.M27]+[.N27]" table:style-name="ce1385">
            <text:p>318.77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6" table:style-name="ce1352">
            <text:p>26</text:p>
          </table:table-cell>
          <table:table-cell table:style-name="ce69">
            <draw:frame draw:z-index="28" draw:id="id491" draw:style-name="a499" draw:name="圖片 30" svg:x="0in" svg:y="0.04006in" svg:width="0.23204in" svg:height="0.250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騰訊</text:p>
          </table:table-cell>
          <table:table-cell office:value-type="string" table:style-name="ce1349">
            <text:p>Hunyuan-7B-Instruct</text:p>
          </table:table-cell>
          <table:table-cell office:value-type="string" table:style-name="ce96">
            <text:p>7.5B</text:p>
          </table:table-cell>
          <table:table-cell office:value-type="string" table:style-name="ce1372">
            <text:p>7.5B</text:p>
          </table:table-cell>
          <table:table-cell office:value-type="string" table:style-name="ce98">
            <text:p>本地</text:p>
          </table:table-cell>
          <table:table-cell office:value-type="percentage" office:value="0.47889999999999999" table:style-name="ce1387">
            <text:p>47.89%</text:p>
          </table:table-cell>
          <table:table-cell office:value-type="percentage" office:value="0.40260000000000001" table:style-name="ce1387">
            <text:p>40.26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47220000000000001" table:style-name="ce1387">
            <text:p>47.22%</text:p>
          </table:table-cell>
          <table:table-cell office:value-type="percentage" office:value="0.61670000000000003" table:style-name="ce1387">
            <text:p>61.67%</text:p>
          </table:table-cell>
          <table:table-cell office:value-type="percentage" office:value="0.52669999999999995" table:style-name="ce1387">
            <text:p>52.67%</text:p>
          </table:table-cell>
          <table:table-cell office:value-type="percentage" office:value="3.0571000000000002" table:formula="of:=[.I28]+[.J28]+[.K28]+[.L28]+[.M28]+[.N28]" table:style-name="ce1385">
            <text:p>305.71%</text:p>
          </table:table-cell>
          <table:table-cell office:value-type="date" office:date-value="2025-09-12T00:00:00" table:style-name="ce1388">
            <text:p>2025/9/12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7" table:style-name="ce1351">
            <text:p>27</text:p>
          </table:table-cell>
          <table:table-cell table:style-name="ce66"/>
          <table:table-cell table:style-name="ce67">
            <draw:frame draw:z-index="5" draw:id="id468" draw:style-name="a476" draw:name="圖片 5" svg:x="0.02083in" svg:y="0.07986in" svg:width="0.21114in" svg:height="0.2312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IBM</text:p>
          </table:table-cell>
          <table:table-cell office:value-type="string" table:style-name="ce1350">
            <text:p>granite-3.3-8b</text:p>
          </table:table-cell>
          <table:table-cell office:value-type="string" table:style-name="ce91">
            <text:p>8.17B</text:p>
          </table:table-cell>
          <table:table-cell office:value-type="string" table:style-name="ce1371">
            <text:p>8.2B</text:p>
          </table:table-cell>
          <table:table-cell office:value-type="string" table:style-name="ce88">
            <text:p>本地</text:p>
          </table:table-cell>
          <table:table-cell office:value-type="percentage" office:value="0.28970000000000001" table:style-name="ce1385">
            <text:p>28.97%</text:p>
          </table:table-cell>
          <table:table-cell office:value-type="percentage" office:value="0.30990000000000001" table:style-name="ce1385">
            <text:p>30.99%</text:p>
          </table:table-cell>
          <table:table-cell office:value-type="percentage" office:value="0.9" table:style-name="ce1385">
            <text:p>90.00%</text:p>
          </table:table-cell>
          <table:table-cell office:value-type="percentage" office:value="0.38890000000000002" table:style-name="ce1385">
            <text:p>38.89%</text:p>
          </table:table-cell>
          <table:table-cell office:value-type="percentage" office:value="0.53" table:style-name="ce1385">
            <text:p>53.00%</text:p>
          </table:table-cell>
          <table:table-cell office:value-type="percentage" office:value="0.48330000000000001" table:style-name="ce1385">
            <text:p>48.33%</text:p>
          </table:table-cell>
          <table:table-cell office:value-type="percentage" office:value="2.9017999999999997" table:formula="of:=[.I29]+[.J29]+[.K29]+[.L29]+[.M29]+[.N29]" table:style-name="ce1385">
            <text:p>290.18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8" table:style-name="ce1352">
            <text:p>28</text:p>
          </table:table-cell>
          <table:table-cell table:style-name="ce66"/>
          <table:table-cell table:style-name="ce67">
            <draw:frame draw:z-index="4" draw:id="id467" draw:style-name="a475" draw:name="圖片 4" svg:x="0.03125in" svg:y="0.05208in" svg:width="0.21739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icrosoft</text:p>
          </table:table-cell>
          <table:table-cell office:value-type="string" table:style-name="ce1369">
            <text:p>phi-4-mini-instruct</text:p>
          </table:table-cell>
          <table:table-cell office:value-type="string" table:style-name="ce91">
            <text:p>4B</text:p>
          </table:table-cell>
          <table:table-cell office:value-type="string" table:style-name="ce1370">
            <text:p>4.0B</text:p>
          </table:table-cell>
          <table:table-cell office:value-type="string" table:style-name="ce88">
            <text:p>本地</text:p>
          </table:table-cell>
          <table:table-cell office:value-type="percentage" office:value="0.38700000000000001" table:style-name="ce1385">
            <text:p>38.70%</text:p>
          </table:table-cell>
          <table:table-cell office:value-type="percentage" office:value="0.34189999999999998" table:style-name="ce1385">
            <text:p>34.19%</text:p>
          </table:table-cell>
          <table:table-cell office:value-type="percentage" office:value="0.82" table:style-name="ce1385">
            <text:p>82.00%</text:p>
          </table:table-cell>
          <table:table-cell office:value-type="percentage" office:value="0.35830000000000001" table:style-name="ce1385">
            <text:p>35.83%</text:p>
          </table:table-cell>
          <table:table-cell office:value-type="percentage" office:value="0.51" table:style-name="ce1385">
            <text:p>51.00%</text:p>
          </table:table-cell>
          <table:table-cell office:value-type="percentage" office:value="0.41670000000000001" table:style-name="ce1385">
            <text:p>41.67%</text:p>
          </table:table-cell>
          <table:table-cell office:value-type="percentage" office:value="2.8339000000000003" table:formula="of:=[.I30]+[.J30]+[.K30]+[.L30]+[.M30]+[.N30]" table:style-name="ce1385">
            <text:p>283.39%</text:p>
          </table:table-cell>
          <table:table-cell office:value-type="date" office:date-value="2025-11-13T00:00:00" table:style-name="ce1386">
            <text:p>2025/11/1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9" table:style-name="ce1351">
            <text:p>29</text:p>
          </table:table-cell>
          <table:table-cell table:style-name="ce66"/>
          <table:table-cell table:style-name="ce80">
            <draw:frame draw:z-index="7" draw:id="id470" draw:style-name="a478" draw:name="圖片 7" svg:x="0.03175in" svg:y="0.0829in" svg:width="0.20073in" svg:height="0.2472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Arcee AI</text:p>
          </table:table-cell>
          <table:table-cell office:value-type="string" table:style-name="ce1336">
            <text:p>AFM-4.5B</text:p>
          </table:table-cell>
          <table:table-cell office:value-type="string" table:style-name="ce91">
            <text:p>4.62B</text:p>
          </table:table-cell>
          <table:table-cell office:value-type="string" table:style-name="ce1339">
            <text:p>4.6B</text:p>
          </table:table-cell>
          <table:table-cell office:value-type="string" table:style-name="ce88">
            <text:p>本地</text:p>
          </table:table-cell>
          <table:table-cell office:value-type="percentage" office:value="0.34489999999999998" table:style-name="ce1385">
            <text:p>34.49%</text:p>
          </table:table-cell>
          <table:table-cell office:value-type="percentage" office:value="0.29709999999999998" table:style-name="ce1385">
            <text:p>29.71%</text:p>
          </table:table-cell>
          <table:table-cell office:value-type="percentage" office:value="0.82" table:style-name="ce1385">
            <text:p>82.00%</text:p>
          </table:table-cell>
          <table:table-cell office:value-type="percentage" office:value="0.19719999999999999" table:style-name="ce1385">
            <text:p>19.72%</text:p>
          </table:table-cell>
          <table:table-cell office:value-type="percentage" office:value="0.50329999999999997" table:style-name="ce1385">
            <text:p>50.33%</text:p>
          </table:table-cell>
          <table:table-cell office:value-type="percentage" office:value="0.39329999999999998" table:style-name="ce1385">
            <text:p>39.33%</text:p>
          </table:table-cell>
          <table:table-cell office:value-type="percentage" office:value="2.5557999999999996" table:formula="of:=[.I31]+[.J31]+[.K31]+[.L31]+[.M31]+[.N31]" table:style-name="ce1385">
            <text:p>255.58%</text:p>
          </table:table-cell>
          <table:table-cell office:value-type="date" office:date-value="2025-09-02T00:00:00" table:style-name="ce1386">
            <text:p>2025/9/2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4T00:00:00" table:style-name="ce1394">
            <text:p>2026/6/14</text:p>
          </table:table-cell>
          <table:table-cell office:value-type="date" office:date-value="2026-06-21T00:00:00" table:style-name="ce1394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30" table:style-name="ce1352">
            <text:p>30</text:p>
          </table:table-cell>
          <table:table-cell table:style-name="ce69">
            <draw:frame draw:z-index="19" draw:id="id482" draw:style-name="a490" draw:name="圖片 21" svg:x="0in" svg:y="0.08294in" svg:width="0.23243in" svg:height="0.2618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94">
            <text:p>阿里巴巴</text:p>
          </table:table-cell>
          <table:table-cell office:value-type="string" table:style-name="ce1363">
            <text:p>Tongyi-DeepResearch</text:p>
          </table:table-cell>
          <table:table-cell office:value-type="string" table:style-name="ce96">
            <text:p>30.5B</text:p>
          </table:table-cell>
          <table:table-cell office:value-type="string" table:style-name="ce1366">
            <text:p>30.5B</text:p>
          </table:table-cell>
          <table:table-cell office:value-type="string" table:style-name="ce98">
            <text:p>本地</text:p>
          </table:table-cell>
          <table:table-cell office:value-type="percentage" office:value="6.59E-2" table:style-name="ce1387">
            <text:p>6.59%</text:p>
          </table:table-cell>
          <table:table-cell office:value-type="percentage" office:value="0.08" table:style-name="ce1387">
            <text:p>8.00%</text:p>
          </table:table-cell>
          <table:table-cell office:value-type="percentage" office:value="0.54" table:style-name="ce1387">
            <text:p>54.00%</text:p>
          </table:table-cell>
          <table:table-cell office:value-type="percentage" office:value="0.54169999999999996" table:style-name="ce1387">
            <text:p>54.17%</text:p>
          </table:table-cell>
          <table:table-cell office:value-type="percentage" office:value="0.73" table:style-name="ce1387">
            <text:p>73.00%</text:p>
          </table:table-cell>
          <table:table-cell office:value-type="percentage" office:value="0.50670000000000004" table:style-name="ce1387">
            <text:p>50.67%</text:p>
          </table:table-cell>
          <table:table-cell office:value-type="percentage" office:value="2.4643000000000002" table:formula="of:=[.I32]+[.J32]+[.K32]+[.L32]+[.M32]+[.N32]" table:style-name="ce1385">
            <text:p>246.43%</text:p>
          </table:table-cell>
          <table:table-cell office:value-type="date" office:date-value="2025-09-26T00:00:00" table:style-name="ce1388">
            <text:p>2025/9/26</text:p>
          </table:table-cell>
          <table:table-cell office:value-type="date" office:date-value="2026-06-06T00:00:00" table:style-name="ce100">
            <text:p>2026/6/6</text:p>
          </table:table-cell>
          <table:table-cell office:value-type="date" office:date-value="2026-06-11T00:00:00" table:style-name="ce100">
            <text:p>2026/6/11</text:p>
          </table:table-cell>
          <table:table-cell office:value-type="date" office:date-value="2026-06-18T00:00:00" table:style-name="ce100">
            <text:p>2026/6/18</text:p>
          </table:table-cell>
          <table:table-cell table:number-columns-repeated="16365"/>
        </table:table-row>
        <table:table-row table:style-name="ro30">
          <table:table-cell office:value-type="float" office:value="31" table:style-name="ce1351">
            <text:p>31</text:p>
          </table:table-cell>
          <table:table-cell table:style-name="ce72"/>
          <table:table-cell table:style-name="ce82">
            <draw:frame draw:z-index="16" draw:id="id479" draw:style-name="a487" draw:name="圖片 16" svg:x="0.02324in" svg:y="0.20246in" svg:width="0.22825in" svg:height="0.22579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Twinkle AI &amp; APMIC</text:p>
          </table:table-cell>
          <table:table-cell office:value-type="string" table:style-name="ce1364">
            <text:p>F1-Reasoning</text:p>
          </table:table-cell>
          <table:table-cell office:value-type="string" table:style-name="ce103">
            <text:p>3B</text:p>
          </table:table-cell>
          <table:table-cell office:value-type="string" table:style-name="ce1367">
            <text:p>3.0B</text:p>
          </table:table-cell>
          <table:table-cell office:value-type="string" table:style-name="ce105">
            <text:p>本地</text:p>
          </table:table-cell>
          <table:table-cell office:value-type="percentage" office:value="0.33950000000000002" table:style-name="ce1389">
            <text:p>33.95%</text:p>
          </table:table-cell>
          <table:table-cell office:value-type="percentage" office:value="0.34820000000000001" table:style-name="ce1389">
            <text:p>34.82%</text:p>
          </table:table-cell>
          <table:table-cell office:value-type="percentage" office:value="0.72" table:style-name="ce1389">
            <text:p>72.00%</text:p>
          </table:table-cell>
          <table:table-cell office:value-type="percentage" office:value="0.28060000000000002" table:style-name="ce1389">
            <text:p>28.06%</text:p>
          </table:table-cell>
          <table:table-cell office:value-type="percentage" office:value="0.39" table:style-name="ce1389">
            <text:p>39.00%</text:p>
          </table:table-cell>
          <table:table-cell office:value-type="percentage" office:value="0.29670000000000002" table:style-name="ce1389">
            <text:p>29.67%</text:p>
          </table:table-cell>
          <table:table-cell office:value-type="percentage" office:value="2.375" table:formula="of:=[.I33]+[.J33]+[.K33]+[.L33]+[.M33]+[.N33]" table:style-name="ce1385">
            <text:p>237.50%</text:p>
          </table:table-cell>
          <table:table-cell office:value-type="date" office:date-value="2025-09-02T00:00:00" table:style-name="ce1391">
            <text:p>2025/9/2</text:p>
          </table:table-cell>
          <table:table-cell office:value-type="date" office:date-value="2026-06-05T00:00:00" table:style-name="ce109">
            <text:p>2026/6/5</text:p>
          </table:table-cell>
          <table:table-cell office:value-type="date" office:date-value="2026-06-14T00:00:00" table:style-name="ce109">
            <text:p>2026/6/14</text:p>
          </table:table-cell>
          <table:table-cell office:value-type="date" office:date-value="2026-06-21T00:00:00" table:style-name="ce109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32" table:style-name="ce1352">
            <text:p>32</text:p>
          </table:table-cell>
          <table:table-cell table:style-name="ce69">
            <draw:frame draw:z-index="14" draw:id="id477" draw:style-name="a485" draw:name="圖片 14" svg:x="0in" svg:y="0.03464in" svg:width="0.23194in" svg:height="0.240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1"/>
          <table:table-cell office:value-type="string" table:style-name="ce94">
            <text:p>南北閣</text:p>
          </table:table-cell>
          <table:table-cell office:value-type="string" table:style-name="ce1365">
            <text:p>Nanbeige4.1-3B</text:p>
          </table:table-cell>
          <table:table-cell table:style-name="ce96"/>
          <table:table-cell office:value-type="string" table:style-name="ce1368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34699999999999998" table:style-name="ce1387">
            <text:p>34.70%</text:p>
          </table:table-cell>
          <table:table-cell office:value-type="percentage" office:value="0.33860000000000001" table:style-name="ce1387">
            <text:p>33.86%</text:p>
          </table:table-cell>
          <table:table-cell office:value-type="percentage" office:value="0.34" table:style-name="ce1387">
            <text:p>34.00%</text:p>
          </table:table-cell>
          <table:table-cell office:value-type="percentage" office:value="0.30830000000000002" table:style-name="ce1387">
            <text:p>30.83%</text:p>
          </table:table-cell>
          <table:table-cell office:value-type="percentage" office:value="0.47" table:style-name="ce1387">
            <text:p>47.00%</text:p>
          </table:table-cell>
          <table:table-cell office:value-type="percentage" office:value="0.4133" table:style-name="ce1387">
            <text:p>41.33%</text:p>
          </table:table-cell>
          <table:table-cell office:value-type="percentage" office:value="2.2172000000000001" table:formula="of:=[.I34]+[.J34]+[.K34]+[.L34]+[.M34]+[.N34]" table:style-name="ce1385">
            <text:p>221.72%</text:p>
          </table:table-cell>
          <table:table-cell office:value-type="date" office:date-value="2026-04-07T00:00:00" table:style-name="ce1388">
            <text:p>2026/4/7</text:p>
          </table:table-cell>
          <table:table-cell office:value-type="date" office:date-value="2026-06-05T00:00:00" table:style-name="ce100">
            <text:p>2026/6/5</text:p>
          </table:table-cell>
          <table:table-cell office:value-type="date" office:date-value="2026-06-12T00:00:00" table:style-name="ce100">
            <text:p>2026/6/12</text:p>
          </table:table-cell>
          <table:table-cell office:value-type="date" office:date-value="2026-06-19T00:00:00" table:style-name="ce100">
            <text:p>2026/6/19</text:p>
          </table:table-cell>
          <table:table-cell table:number-columns-repeated="16365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金管會).$A$1:部會出題_(金管會).$S$34" table:base-cell-address="部會出題_(金管會).$A$1"/>
        </table:named-expressions>
      </table:table>
      <table:database-ranges>
        <table:database-range table:target-range-address="部會出題(基礎評測指標).C4:部會出題(基礎評測指標).M35" table:contains-header="false">
          <table:sort>
            <table:sort-by table:field-number="9" table:order="descending"/>
          </table:sort>
        </table:database-range>
        <table:database-range table:target-range-address="部會出題_(陸委會).A3:部會出題_(陸委會).O34" table:contains-header="false">
          <table:sort>
            <table:sort-by table:field-number="12" table:order="descending"/>
          </table:sort>
        </table:database-range>
        <table:database-range table:target-range-address="部會出題_(金管會).A3:部會出題_(金管會).S34" table:contains-header="false">
          <table:sort>
            <table:sort-by table:field-number="14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  <style:font-face style:name="Microsoft YaHei" svg:font-family="&quot;Microsoft YaHei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1" number:min-decimal-places="1" number:min-integer-digits="1"/>
      <number:text>B</number:text>
    </number:number-style>
    <number:date-style style:name="N49">
      <number:year number:style="long"/>
      <number:text>/</number:text>
      <number:month number:style="long"/>
      <number:text>/</number:text>
      <number:day number:style="long"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/>
    <style:style style:name="cf2" style:family="table-cell">
      <style:text-properties fo:color="#9C0006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0393700787401575in" fo:margin-right="0.0393700787401575in" style:print-orientation="portrait" style:print-page-order="ttb" style:first-page-number="continue" style:scale-to-X="1" style:table-centering="none" style:print="objects charts drawings"/>
      <style:header-style>
        <style:header-footer-properties fo:min-height="0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5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6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0393700787401576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7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  <style:page-layout style:name="pm8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林明瑜</meta:initial-creator>
    <dc:creator>吳孟聰 Pistol Wu</dc:creator>
    <meta:creation-date>2025-01-24T06:45:56Z</meta:creation-date>
    <dc:date>2026-09-02T01:12:07Z</dc:date>
    <meta:print-date>2026-08-28T01:48:46Z</meta:print-date>
    <meta:user-defined meta:name="ContentTypeId">0x01010097692BAB3C3D464ABB612B3D62054762</meta:user-defined>
    <meta:user-defined meta:name="MediaServiceImageTags"/>
  </office:meta>
</office:document-meta>
</file>